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734db850b5204a3182bb4319d2e9271.png"/>
  <manifest:file-entry manifest:media-type="image/png" manifest:full-path="Pictures/4ed3e8e9c51f10e986ab655981bef17c.png"/>
  <manifest:file-entry manifest:media-type="image/png" manifest:full-path="Pictures/21b1102ec0960a48fc7a4f742bc72d07.png"/>
  <manifest:file-entry manifest:media-type="image/png" manifest:full-path="Pictures/c12395282d4cf921cdd65afb34f25f87.png"/>
  <manifest:file-entry manifest:media-type="image/png" manifest:full-path="Pictures/96bc7c85ec1d69c78dae8151fed0b97e.png"/>
  <manifest:file-entry manifest:media-type="image/png" manifest:full-path="Pictures/9dcc112ed9efc7a5179a2dfa8a24f1c4.png"/>
  <manifest:file-entry manifest:media-type="image/png" manifest:full-path="Pictures/75cb9da74d7781183f1d08b6923cd5e7.png"/>
  <manifest:file-entry manifest:media-type="image/png" manifest:full-path="Pictures/b751c4c4f300634c1edd43ac1863b583.png"/>
  <manifest:file-entry manifest:media-type="image/png" manifest:full-path="Pictures/8efe07b196647bdf0476a8bf275ed899.png"/>
  <manifest:file-entry manifest:media-type="image/png" manifest:full-path="Pictures/24133081766b69c1304378ece1be05c3.png"/>
  <manifest:file-entry manifest:media-type="image/png" manifest:full-path="Pictures/086d0049bfb1404f098966c7d1ce17d0.png"/>
  <manifest:file-entry manifest:media-type="image/png" manifest:full-path="Pictures/8c29e7210b542c8c1a9e758a3d1b2d13.png"/>
  <manifest:file-entry manifest:media-type="image/png" manifest:full-path="Pictures/d00dc28f4cf01e570de2bf1f562b9fb9.png"/>
  <manifest:file-entry manifest:media-type="image/png" manifest:full-path="Pictures/639149792297817342f68fcbd047360f.png"/>
  <manifest:file-entry manifest:media-type="image/png" manifest:full-path="Pictures/fc9740a48ca0a661114edb8a57872484.png"/>
  <manifest:file-entry manifest:media-type="image/png" manifest:full-path="Pictures/1ced1843f48027f134fe7e5a2698b48b.png"/>
  <manifest:file-entry manifest:media-type="image/png" manifest:full-path="Pictures/2efc656c6d846320e5d7a67344f4977e.png"/>
  <manifest:file-entry manifest:media-type="image/png" manifest:full-path="Pictures/ddd01505a56e9920a5acaa9364edb5fa.png"/>
  <manifest:file-entry manifest:media-type="image/png" manifest:full-path="Pictures/54bed25c63c716687bfb2636e65c554c.png"/>
  <manifest:file-entry manifest:media-type="image/png" manifest:full-path="Pictures/7eae767c0c8caffe2d7bedc8e6583dc8.png"/>
  <manifest:file-entry manifest:media-type="image/png" manifest:full-path="Pictures/76bb22c68c369d2b09d4992e244424b6.png"/>
  <manifest:file-entry manifest:media-type="image/png" manifest:full-path="Pictures/e6f96850f145073b22ca66971d896243.png"/>
  <manifest:file-entry manifest:media-type="image/png" manifest:full-path="Pictures/35b4d44bf7296922e65787a7ff40d10e.png"/>
  <manifest:file-entry manifest:media-type="image/png" manifest:full-path="Pictures/d4b6fea8b2e2a249f56b5dc758a99bf4.png"/>
  <manifest:file-entry manifest:media-type="image/png" manifest:full-path="Pictures/e23215a77fab5575f30c3aa815504d03.png"/>
  <manifest:file-entry manifest:media-type="image/png" manifest:full-path="Pictures/0226b73cbaa9cc8acd277d93e2b66ee3.png"/>
  <manifest:file-entry manifest:media-type="image/png" manifest:full-path="Pictures/2bf7e9f84040f7cf419bd0e0acf600b0.png"/>
  <manifest:file-entry manifest:media-type="image/png" manifest:full-path="Pictures/e80e1c4e022ee51fa13754e180954022.png"/>
  <manifest:file-entry manifest:media-type="image/png" manifest:full-path="Pictures/1124bf37ee1355a8e2728e20a852303b.png"/>
  <manifest:file-entry manifest:media-type="image/png" manifest:full-path="Pictures/dca4709e4dd45f230750f3ebc0a1c3fc.png"/>
  <manifest:file-entry manifest:media-type="image/png" manifest:full-path="Pictures/7a227565e3e7c0f37721a4d380b8cfd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xercices:lycee:general:terminale_generale:mathematiques:la_fonction_exponentielle"/><text:bookmark-start text:name="__RefHeading___la_fonction_exponentielle_1"/><text:bookmark-start text:name="la_fonction_exponentielle"/>La Fonction Exponentielle<text:bookmark-end text:name="__RefHeading___la_fonction_exponentielle_1"/><text:bookmark-end text:name="la_fonction_exponentielle"/></text:h>
      <text:p text:style-name="Text_20_body">Énoncé de l'exercice : Cet exercice a pour but de tester votre compréhension des propriétés et des applications de la fonction exponentielle, ainsi que de sa relation avec le logarithme népérien.</text:p>
      <text:h text:style-name="Heading_20_3" text:outline-level="3"><text:bookmark-start text:name="__RefHeading___questions_2"/><text:bookmark-start text:name="questions"/>Questions<text:bookmark-end text:name="__RefHeading___questions_2"/><text:bookmark-end text:name="questions"/></text:h>
      <text:list text:style-name="Numbering_20_1" text:continue-numbering="false">
        <text:list-item>
          <text:p text:style-name="LastListParagraph_Numbering_20_1_Content_First"> Soit <draw:frame draw:style-name="media" draw:name="0" text:anchor-type="as-char" draw:z-index="0" svg:width="2.4341666666667cm" style:rel-width="100%" svg:height="0.66145833333333cm" style:rel-height="scale"><draw:image xlink:href="Pictures/7734db850b5204a3182bb4319d2e9271.png" xlink:type="simple" xlink:show="embed" xlink:actuate="onLoad"/></draw:frame>. Déterminez <draw:frame draw:style-name="media" draw:name="1" text:anchor-type="as-char" draw:z-index="1" svg:width="0.21166666666667cm" svg:height="0.42333333333333cm"><draw:image xlink:href="Pictures/4ed3e8e9c51f10e986ab655981bef17c.png" xlink:type="simple" xlink:show="embed" xlink:actuate="onLoad"/></draw:frame> et <draw:frame draw:style-name="media" draw:name="2" text:anchor-type="as-char" draw:z-index="2" svg:width="1.0583333333333cm" svg:height="0.58208333333333cm"><draw:image xlink:href="Pictures/21b1102ec0960a48fc7a4f742bc72d07.png" xlink:type="simple" xlink:show="embed" xlink:actuate="onLoad"/></draw:frame>.</text:p>
        </text:list-item>
      </text:list>
      <text:list text:style-name="Numbering_20_1" text:continue-numbering="false">
        <text:list-item>
          <text:p text:style-name="LastListParagraph_Numbering_20_1_Content_First"> Résolvez l'équation <draw:frame draw:style-name="media" draw:name="3" text:anchor-type="as-char" draw:z-index="3" svg:width="1.666875cm" svg:height="0.58208333333333cm"><draw:image xlink:href="Pictures/c12395282d4cf921cdd65afb34f25f87.png" xlink:type="simple" xlink:show="embed" xlink:actuate="onLoad"/></draw:frame>. Donnez la solution sous forme exacte.</text:p>
        </text:list-item>
      </text:list>
      <text:list text:style-name="Numbering_20_1" text:continue-numbering="false">
        <text:list-item>
          <text:p text:style-name="LastListParagraph_Numbering_20_1_Content_First"> Simplifiez l'expression <draw:frame draw:style-name="media" draw:name="4" text:anchor-type="as-char" draw:z-index="4" svg:width="1.6933333333333cm" svg:height="0.58208333333333cm"><draw:image xlink:href="Pictures/96bc7c85ec1d69c78dae8151fed0b97e.png" xlink:type="simple" xlink:show="embed" xlink:actuate="onLoad"/></draw:frame>.</text:p>
        </text:list-item>
      </text:list>
      <text:list text:style-name="Numbering_20_1" text:continue-numbering="false">
        <text:list-item>
          <text:p text:style-name="LastListParagraph_Numbering_20_1_Content_First"> Une population de micro-organismes croît selon la loi <draw:frame draw:style-name="media" draw:name="5" text:anchor-type="as-char" draw:z-index="5" svg:width="2.2225cm" style:rel-width="100%" svg:height="0.74083333333333cm" style:rel-height="scale"><draw:image xlink:href="Pictures/9dcc112ed9efc7a5179a2dfa8a24f1c4.png" xlink:type="simple" xlink:show="embed" xlink:actuate="onLoad"/></draw:frame>, où <draw:frame draw:style-name="media" draw:name="6" text:anchor-type="as-char" draw:z-index="6" svg:width="0.52916666666667cm" svg:height="0.58208333333333cm"><draw:image xlink:href="Pictures/75cb9da74d7781183f1d08b6923cd5e7.png" xlink:type="simple" xlink:show="embed" xlink:actuate="onLoad"/></draw:frame> est la population initiale, <draw:frame draw:style-name="media" draw:name="7" text:anchor-type="as-char" draw:z-index="7" svg:width="0.15875cm" svg:height="0.42333333333333cm"><draw:image xlink:href="Pictures/b751c4c4f300634c1edd43ac1863b583.png" xlink:type="simple" xlink:show="embed" xlink:actuate="onLoad"/></draw:frame> est le temps en heures et <draw:frame draw:style-name="media" draw:name="8" text:anchor-type="as-char" draw:z-index="8" svg:width="0.238125cm" svg:height="0.42333333333333cm"><draw:image xlink:href="Pictures/8efe07b196647bdf0476a8bf275ed899.png" xlink:type="simple" xlink:show="embed" xlink:actuate="onLoad"/></draw:frame> est une constante positive. Si la population initiale est de 500 et qu'elle atteint 2000 après 3 heures, déterminez la valeur de <draw:frame draw:style-name="media" draw:name="9" text:anchor-type="as-char" draw:z-index="9" svg:width="0.238125cm" svg:height="0.42333333333333cm"><draw:image xlink:href="Pictures/8efe07b196647bdf0476a8bf275ed899.png" xlink:type="simple" xlink:show="embed" xlink:actuate="onLoad"/></draw:frame>.</text:p>
        </text:list-item>
      </text:list>
      <text:list text:style-name="Numbering_20_1" text:continue-numbering="false">
        <text:list-item>
          <text:p text:style-name="LastListParagraph_Numbering_20_1_Content_First"> Déterminez la limite suivante : <draw:frame draw:style-name="media" draw:name="10" text:anchor-type="as-char" draw:z-index="10" svg:width="2.9633333333333cm" style:rel-width="100%" svg:height="0.97895833333333cm" style:rel-height="scale"><draw:image xlink:href="Pictures/24133081766b69c1304378ece1be05c3.png" xlink:type="simple" xlink:show="embed" xlink:actuate="onLoad"/></draw:frame>.</text:p>
        </text:list-item>
      </text:list>
      <text:h text:style-name="Heading_20_3" text:outline-level="3"><text:bookmark-start text:name="__RefHeading___corrige_3"/><text:bookmark-start text:name="corrige"/>Corrigé<text:bookmark-end text:name="__RefHeading___corrige_3"/><text:bookmark-end text:name="corrige"/></text:h>
      <text:h text:style-name="Heading_20_4" text:outline-level="4"><text:bookmark-start text:name="__RefHeading___question_1_4"/><text:bookmark-start text:name="question_1"/>Question 1<text:bookmark-end text:name="__RefHeading___question_1_4"/><text:bookmark-end text:name="question_1"/></text:h>
      <text:p text:style-name="Text_20_body">Soit <draw:frame draw:style-name="media" draw:name="11" text:anchor-type="as-char" draw:z-index="11" svg:width="2.4341666666667cm" style:rel-width="100%" svg:height="0.66145833333333cm" style:rel-height="scale"><draw:image xlink:href="Pictures/7734db850b5204a3182bb4319d2e9271.png" xlink:type="simple" xlink:show="embed" xlink:actuate="onLoad"/></draw:frame>.
Pour trouver <draw:frame draw:style-name="media" draw:name="12" text:anchor-type="as-char" draw:z-index="12" svg:width="0.21166666666667cm" svg:height="0.42333333333333cm"><draw:image xlink:href="Pictures/4ed3e8e9c51f10e986ab655981bef17c.png" xlink:type="simple" xlink:show="embed" xlink:actuate="onLoad"/></draw:frame>, on utilise la règle de dérivation de la fonction exponentielle :
<draw:frame draw:style-name="media" draw:name="13" text:anchor-type="as-char" draw:z-index="13" svg:width="0.21166666666667cm" svg:height="0.42333333333333cm"><draw:image xlink:href="Pictures/086d0049bfb1404f098966c7d1ce17d0.png" xlink:type="simple" xlink:show="embed" xlink:actuate="onLoad"/></draw:frame>.
Pour trouver <draw:frame draw:style-name="media" draw:name="14" text:anchor-type="as-char" draw:z-index="14" svg:width="1.0583333333333cm" svg:height="0.58208333333333cm"><draw:image xlink:href="Pictures/21b1102ec0960a48fc7a4f742bc72d07.png" xlink:type="simple" xlink:show="embed" xlink:actuate="onLoad"/></draw:frame>, on dérive <draw:frame draw:style-name="media" draw:name="15" text:anchor-type="as-char" draw:z-index="15" svg:width="0.21166666666667cm" svg:height="0.42333333333333cm"><draw:image xlink:href="Pictures/4ed3e8e9c51f10e986ab655981bef17c.png" xlink:type="simple" xlink:show="embed" xlink:actuate="onLoad"/></draw:frame> :
<draw:frame draw:style-name="media" draw:name="16" text:anchor-type="as-char" draw:z-index="16" svg:width="4.7889583333333cm" style:rel-width="100%" svg:height="0.66145833333333cm" style:rel-height="scale"><draw:image xlink:href="Pictures/8c29e7210b542c8c1a9e758a3d1b2d13.png" xlink:type="simple" xlink:show="embed" xlink:actuate="onLoad"/></draw:frame>.</text:p>
      <text:h text:style-name="Heading_20_4" text:outline-level="4"><text:bookmark-start text:name="__RefHeading___question_2_5"/><text:bookmark-start text:name="question_2"/>Question 2<text:bookmark-end text:name="__RefHeading___question_2_5"/><text:bookmark-end text:name="question_2"/></text:h>
      <text:p text:style-name="Text_20_body">Pour résoudre l'équation <draw:frame draw:style-name="media" draw:name="17" text:anchor-type="as-char" draw:z-index="17" svg:width="1.666875cm" svg:height="0.58208333333333cm"><draw:image xlink:href="Pictures/c12395282d4cf921cdd65afb34f25f87.png" xlink:type="simple" xlink:show="embed" xlink:actuate="onLoad"/></draw:frame>, on applique le logarithme népérien aux deux membres :
<draw:frame draw:style-name="media" draw:name="18" text:anchor-type="as-char" draw:z-index="18" svg:width="3.4395833333333cm" style:rel-width="100%" svg:height="0.89958333333333cm" style:rel-height="scale"><draw:image xlink:href="Pictures/d00dc28f4cf01e570de2bf1f562b9fb9.png" xlink:type="simple" xlink:show="embed" xlink:actuate="onLoad"/></draw:frame>
<draw:frame draw:style-name="media" draw:name="19" text:anchor-type="as-char" draw:z-index="19" svg:width="2.38125cm" style:rel-width="100%" svg:height="0.58208333333333cm" style:rel-height="scale"><draw:image xlink:href="Pictures/639149792297817342f68fcbd047360f.png" xlink:type="simple" xlink:show="embed" xlink:actuate="onLoad"/></draw:frame>
<draw:frame draw:style-name="media" draw:name="20" text:anchor-type="as-char" draw:z-index="20" svg:width="2.301875cm" style:rel-width="100%" svg:height="0.58208333333333cm" style:rel-height="scale"><draw:image xlink:href="Pictures/fc9740a48ca0a661114edb8a57872484.png" xlink:type="simple" xlink:show="embed" xlink:actuate="onLoad"/></draw:frame>
<draw:frame draw:style-name="media" draw:name="21" text:anchor-type="as-char" draw:z-index="21" svg:width="2.06375cm" style:rel-width="100%" svg:height="1.0054166666667cm" style:rel-height="scale"><draw:image xlink:href="Pictures/1ced1843f48027f134fe7e5a2698b48b.png" xlink:type="simple" xlink:show="embed" xlink:actuate="onLoad"/></draw:frame>.</text:p>
      <text:h text:style-name="Heading_20_4" text:outline-level="4"><text:bookmark-start text:name="__RefHeading___question_3_6"/><text:bookmark-start text:name="question_3"/>Question 3<text:bookmark-end text:name="__RefHeading___question_3_6"/><text:bookmark-end text:name="question_3"/></text:h>
      <text:p text:style-name="Text_20_body">Pour simplifier l'expression <draw:frame draw:style-name="media" draw:name="22" text:anchor-type="as-char" draw:z-index="22" svg:width="1.6933333333333cm" svg:height="0.58208333333333cm"><draw:image xlink:href="Pictures/96bc7c85ec1d69c78dae8151fed0b97e.png" xlink:type="simple" xlink:show="embed" xlink:actuate="onLoad"/></draw:frame>, on utilise la propriété <draw:frame draw:style-name="media" draw:name="23" text:anchor-type="as-char" draw:z-index="23" svg:width="2.2754166666667cm" style:rel-width="100%" svg:height="0.58208333333333cm" style:rel-height="scale"><draw:image xlink:href="Pictures/2efc656c6d846320e5d7a67344f4977e.png" xlink:type="simple" xlink:show="embed" xlink:actuate="onLoad"/></draw:frame> :
<draw:frame draw:style-name="media" draw:name="24" text:anchor-type="as-char" draw:z-index="24" svg:width="4.92125cm" style:rel-width="100%" svg:height="0.74083333333333cm" style:rel-height="scale"><draw:image xlink:href="Pictures/ddd01505a56e9920a5acaa9364edb5fa.png" xlink:type="simple" xlink:show="embed" xlink:actuate="onLoad"/></draw:frame>.</text:p>
      <text:h text:style-name="Heading_20_4" text:outline-level="4"><text:bookmark-start text:name="__RefHeading___question_4_7"/><text:bookmark-start text:name="question_4"/>Question 4<text:bookmark-end text:name="__RefHeading___question_4_7"/><text:bookmark-end text:name="question_4"/></text:h>
      <text:p text:style-name="Text_20_body">On a <draw:frame draw:style-name="media" draw:name="25" text:anchor-type="as-char" draw:z-index="25" svg:width="2.2225cm" style:rel-width="100%" svg:height="0.74083333333333cm" style:rel-height="scale"><draw:image xlink:href="Pictures/9dcc112ed9efc7a5179a2dfa8a24f1c4.png" xlink:type="simple" xlink:show="embed" xlink:actuate="onLoad"/></draw:frame>. On sait que <draw:frame draw:style-name="media" draw:name="26" text:anchor-type="as-char" draw:z-index="26" svg:width="1.508125cm" svg:height="0.58208333333333cm"><draw:image xlink:href="Pictures/54bed25c63c716687bfb2636e65c554c.png" xlink:type="simple" xlink:show="embed" xlink:actuate="onLoad"/></draw:frame> et <draw:frame draw:style-name="media" draw:name="27" text:anchor-type="as-char" draw:z-index="27" svg:width="2.1695833333333cm" style:rel-width="100%" svg:height="0.58208333333333cm" style:rel-height="scale"><draw:image xlink:href="Pictures/7eae767c0c8caffe2d7bedc8e6583dc8.png" xlink:type="simple" xlink:show="embed" xlink:actuate="onLoad"/></draw:frame>. On peut donc écrire :
<draw:frame draw:style-name="media" draw:name="28" text:anchor-type="as-char" draw:z-index="28" svg:width="2.54cm" style:rel-width="100%" svg:height="0.58208333333333cm" style:rel-height="scale"><draw:image xlink:href="Pictures/76bb22c68c369d2b09d4992e244424b6.png" xlink:type="simple" xlink:show="embed" xlink:actuate="onLoad"/></draw:frame>
<draw:frame draw:style-name="media" draw:name="29" text:anchor-type="as-char" draw:z-index="29" svg:width="1.2170833333333cm" svg:height="0.58208333333333cm"><draw:image xlink:href="Pictures/e6f96850f145073b22ca66971d896243.png" xlink:type="simple" xlink:show="embed" xlink:actuate="onLoad"/></draw:frame>
<draw:frame draw:style-name="media" draw:name="30" text:anchor-type="as-char" draw:z-index="30" svg:width="1.8520833333333cm" svg:height="0.58208333333333cm"><draw:image xlink:href="Pictures/35b4d44bf7296922e65787a7ff40d10e.png" xlink:type="simple" xlink:show="embed" xlink:actuate="onLoad"/></draw:frame>
<draw:frame draw:style-name="media" draw:name="31" text:anchor-type="as-char" draw:z-index="31" svg:width="5.08cm" style:rel-width="100%" svg:height="1.3758333333333cm" style:rel-height="scale"><draw:image xlink:href="Pictures/d4b6fea8b2e2a249f56b5dc758a99bf4.png" xlink:type="simple" xlink:show="embed" xlink:actuate="onLoad"/></draw:frame>.</text:p>
      <text:h text:style-name="Heading_20_4" text:outline-level="4"><text:bookmark-start text:name="__RefHeading___question_5_8"/><text:bookmark-start text:name="question_5"/>Question 5<text:bookmark-end text:name="__RefHeading___question_5_8"/><text:bookmark-end text:name="question_5"/></text:h>
      <text:p text:style-name="Text_20_body">On cherche à déterminer la limite <draw:frame draw:style-name="media" draw:name="32" text:anchor-type="as-char" draw:z-index="32" svg:width="2.9633333333333cm" style:rel-width="100%" svg:height="0.97895833333333cm" style:rel-height="scale"><draw:image xlink:href="Pictures/24133081766b69c1304378ece1be05c3.png" xlink:type="simple" xlink:show="embed" xlink:actuate="onLoad"/></draw:frame>.
Lorsque <draw:frame draw:style-name="media" draw:name="33" text:anchor-type="as-char" draw:z-index="33" svg:width="0.238125cm" svg:height="0.42333333333333cm"><draw:image xlink:href="Pictures/e23215a77fab5575f30c3aa815504d03.png" xlink:type="simple" xlink:show="embed" xlink:actuate="onLoad"/></draw:frame> tend vers <draw:frame draw:style-name="media" draw:name="34" text:anchor-type="as-char" draw:z-index="34" svg:width="0.60854166666667cm" svg:height="0.42333333333333cm"><draw:image xlink:href="Pictures/0226b73cbaa9cc8acd277d93e2b66ee3.png" xlink:type="simple" xlink:show="embed" xlink:actuate="onLoad"/></draw:frame>, <draw:frame draw:style-name="media" draw:name="35" text:anchor-type="as-char" draw:z-index="35" svg:width="0.44979166666667cm" svg:height="0.58208333333333cm"><draw:image xlink:href="Pictures/2bf7e9f84040f7cf419bd0e0acf600b0.png" xlink:type="simple" xlink:show="embed" xlink:actuate="onLoad"/></draw:frame> tend vers <draw:frame draw:style-name="media" draw:name="36" text:anchor-type="as-char" draw:z-index="36" svg:width="0.68791666666667cm" svg:height="0.42333333333333cm"><draw:image xlink:href="Pictures/e80e1c4e022ee51fa13754e180954022.png" xlink:type="simple" xlink:show="embed" xlink:actuate="onLoad"/></draw:frame> et <draw:frame draw:style-name="media" draw:name="37" text:anchor-type="as-char" draw:z-index="37" svg:width="0.44979166666667cm" svg:height="0.42333333333333cm"><draw:image xlink:href="Pictures/1124bf37ee1355a8e2728e20a852303b.png" xlink:type="simple" xlink:show="embed" xlink:actuate="onLoad"/></draw:frame> tend vers <draw:frame draw:style-name="media" draw:name="38" text:anchor-type="as-char" draw:z-index="38" svg:width="0.68791666666667cm" svg:height="0.42333333333333cm"><draw:image xlink:href="Pictures/e80e1c4e022ee51fa13754e180954022.png" xlink:type="simple" xlink:show="embed" xlink:actuate="onLoad"/></draw:frame>. Par conséquent, <draw:frame draw:style-name="media" draw:name="39" text:anchor-type="as-char" draw:z-index="39" svg:width="0.89958333333333cm" svg:height="0.58208333333333cm"><draw:image xlink:href="Pictures/dca4709e4dd45f230750f3ebc0a1c3fc.png" xlink:type="simple" xlink:show="embed" xlink:actuate="onLoad"/></draw:frame> tend vers <draw:frame draw:style-name="media" draw:name="40" text:anchor-type="as-char" draw:z-index="40" svg:width="0.68791666666667cm" svg:height="0.42333333333333cm"><draw:image xlink:href="Pictures/e80e1c4e022ee51fa13754e180954022.png" xlink:type="simple" xlink:show="embed" xlink:actuate="onLoad"/></draw:frame>.
Donc, <draw:frame draw:style-name="media" draw:name="41" text:anchor-type="as-char" draw:z-index="41" svg:width="5.000625cm" style:rel-width="100%" svg:height="0.97895833333333cm" style:rel-height="scale"><draw:image xlink:href="Pictures/7a227565e3e7c0f37721a4d380b8cfdd.png" xlink:type="simple" xlink:show="embed" xlink:actuate="onLoad"/></draw:frame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02::35:04</meta:creation-date>
    <dc:creator>Generated</dc:creator>
    <dc:date>2026-08-25T02::35:04</dc:date>
    <dc:language>en-US</dc:language>
    <meta:editing-cycles>1</meta:editing-cycles>
    <meta:editing-duration>PT0S</meta:editing-duration>
    <dc:title>exercices:lycee:general:terminale_generale:mathematiques:la_fonction_exponentielle</dc:title>
  </office:meta>
</office:document-meta>
</file>