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2e6ccf3f566d4c2b83474445a37723.png"/>
  <manifest:file-entry manifest:media-type="image/png" manifest:full-path="Pictures/ccc618451b8868cb141ac95f244c9511.png"/>
  <manifest:file-entry manifest:media-type="image/png" manifest:full-path="Pictures/b751c4c4f300634c1edd43ac1863b583.png"/>
  <manifest:file-entry manifest:media-type="image/png" manifest:full-path="Pictures/75cb9da74d7781183f1d08b6923cd5e7.png"/>
  <manifest:file-entry manifest:media-type="image/png" manifest:full-path="Pictures/14ebb70304fe32885affc185906ddd62.png"/>
  <manifest:file-entry manifest:media-type="image/png" manifest:full-path="Pictures/18a82972f02ef843da9197feb24aaf66.png"/>
  <manifest:file-entry manifest:media-type="image/png" manifest:full-path="Pictures/df1d66c3598796a0d0f1a7abc6240d18.png"/>
  <manifest:file-entry manifest:media-type="image/png" manifest:full-path="Pictures/f4de44708f5259ec9542b03b2caa4e45.png"/>
  <manifest:file-entry manifest:media-type="image/png" manifest:full-path="Pictures/955596c7322d611c253a748847e12064.png"/>
  <manifest:file-entry manifest:media-type="image/png" manifest:full-path="Pictures/193e09c1678dd13fd039b2be137379a2.png"/>
  <manifest:file-entry manifest:media-type="image/png" manifest:full-path="Pictures/aa39c60a743a905a6543454dc92c2502.png"/>
  <manifest:file-entry manifest:media-type="image/png" manifest:full-path="Pictures/30b69191b7624e6feb4ff639c64cdb55.png"/>
  <manifest:file-entry manifest:media-type="image/png" manifest:full-path="Pictures/c5c02e5d1ffb7f9ec8dc46009d4e065a.png"/>
  <manifest:file-entry manifest:media-type="image/png" manifest:full-path="Pictures/70b169017f8a077ab23b4e0aef147d29.png"/>
  <manifest:file-entry manifest:media-type="image/png" manifest:full-path="Pictures/ef3d917bc43a5223d20cdf1952364bd1.png"/>
  <manifest:file-entry manifest:media-type="image/png" manifest:full-path="Pictures/89f0b7c442e2a735aa120bc6980ebd18.png"/>
  <manifest:file-entry manifest:media-type="image/png" manifest:full-path="Pictures/95c3e3f860d2734c62716b3fbb9d3f5c.png"/>
  <manifest:file-entry manifest:media-type="image/png" manifest:full-path="Pictures/5a6cf9e08e7fa8f09402547e81a4908e.png"/>
  <manifest:file-entry manifest:media-type="image/png" manifest:full-path="Pictures/6821a42335add4ed7757f006c44127a8.png"/>
  <manifest:file-entry manifest:media-type="image/png" manifest:full-path="Pictures/62bb17eaa30c889568432d1146280cd5.png"/>
  <manifest:file-entry manifest:media-type="image/png" manifest:full-path="Pictures/a397484b8c55e241dd411fca50e841ca.png"/>
  <manifest:file-entry manifest:media-type="image/png" manifest:full-path="Pictures/2be5b5f725df5938dc09e1d381709786.png"/>
  <manifest:file-entry manifest:media-type="image/png" manifest:full-path="Pictures/3ab8683beaf6bab9cd36ac1b14764767.png"/>
  <manifest:file-entry manifest:media-type="image/png" manifest:full-path="Pictures/1aa758759b94815c9421e3534d39a74a.png"/>
  <manifest:file-entry manifest:media-type="image/png" manifest:full-path="Pictures/dd58194a3a92274e856e99ffb21f8fec.png"/>
  <manifest:file-entry manifest:media-type="image/png" manifest:full-path="Pictures/8662397dc0f41ea4ab63b2846045d53c.png"/>
  <manifest:file-entry manifest:media-type="image/png" manifest:full-path="Pictures/cc68781c5172a49215b651edb83057d6.png"/>
  <manifest:file-entry manifest:media-type="image/png" manifest:full-path="Pictures/a31165db9f0195471acbd5fe3704e897.png"/>
  <manifest:file-entry manifest:media-type="image/png" manifest:full-path="Pictures/ed44fefc7bf511717a962dc75f460c69.png"/>
  <manifest:file-entry manifest:media-type="image/png" manifest:full-path="Pictures/848a7f5bb930c39d5a34b13c98133b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rcices:lycee:general:terminale_generale:mathematiques:applications_du_logarithme_neperien"/><text:bookmark-start text:name="__RefHeading___exercicemodelisation_de_la_decroissance_radioactive_1"/><text:bookmark-start text:name="exercicemodelisation_de_la_decroissance_radioactive"/>Exercice : Modélisation de la Décroissance Radioactive<text:bookmark-end text:name="__RefHeading___exercicemodelisation_de_la_decroissance_radioactive_1"/><text:bookmark-end text:name="exercicemodelisation_de_la_decroissance_radioactive"/></text:h>
      <text:p text:style-name="Text_20_body">Un échantillon initial de 100g de carbone-14, un isotope radioactif utilisé pour la datation au carbone, est étudié. Le carbone-14 se désintègre selon la loi de décroissance radioactive : <draw:frame draw:style-name="media" draw:name="0" text:anchor-type="as-char" draw:z-index="0" svg:width="2.4870833333333cm" style:rel-width="100%" svg:height="0.74083333333333cm" style:rel-height="scale"><draw:image xlink:href="Pictures/a62e6ccf3f566d4c2b83474445a37723.png" xlink:type="simple" xlink:show="embed" xlink:actuate="onLoad"/></draw:frame>, où <draw:frame draw:style-name="media" draw:name="1" text:anchor-type="as-char" draw:z-index="1" svg:width="0.89958333333333cm" svg:height="0.58208333333333cm"><draw:image xlink:href="Pictures/ccc618451b8868cb141ac95f244c9511.png" xlink:type="simple" xlink:show="embed" xlink:actuate="onLoad"/></draw:frame> est la quantité de carbone-14 restante après un temps <draw:frame draw:style-name="media" draw:name="2" text:anchor-type="as-char" draw:z-index="2" svg:width="0.15875cm" svg:height="0.42333333333333cm"><draw:image xlink:href="Pictures/b751c4c4f300634c1edd43ac1863b583.png" xlink:type="simple" xlink:show="embed" xlink:actuate="onLoad"/></draw:frame>, <draw:frame draw:style-name="media" draw:name="3" text:anchor-type="as-char" draw:z-index="3" svg:width="0.52916666666667cm" svg:height="0.58208333333333cm"><draw:image xlink:href="Pictures/75cb9da74d7781183f1d08b6923cd5e7.png" xlink:type="simple" xlink:show="embed" xlink:actuate="onLoad"/></draw:frame> est la quantité initiale, et <draw:frame draw:style-name="media" draw:name="4" text:anchor-type="as-char" draw:z-index="4" svg:width="0.29104166666667cm" svg:height="0.42333333333333cm"><draw:image xlink:href="Pictures/14ebb70304fe32885affc185906ddd62.png" xlink:type="simple" xlink:show="embed" xlink:actuate="onLoad"/></draw:frame> est la constante de désintégration. On sait que la demi-vie du carbone-14 est de 5730 ans.</text:p>
      <text:h text:style-name="Heading_20_3" text:outline-level="3"><text:bookmark-start text:name="__RefHeading___questions_2"/><text:bookmark-start text:name="questions"/>Questions<text:bookmark-end text:name="__RefHeading___questions_2"/><text:bookmark-end text:name="questions"/></text:h>
      <text:list text:style-name="Numbering_20_1" text:continue-numbering="false">
        <text:list-item>
          <text:p text:style-name="Numbering_20_1_Content_First"> Déterminez la valeur de la constante de désintégration <draw:frame draw:style-name="media" draw:name="5" text:anchor-type="as-char" draw:z-index="5" svg:width="0.29104166666667cm" svg:height="0.42333333333333cm"><draw:image xlink:href="Pictures/14ebb70304fe32885affc185906ddd62.png" xlink:type="simple" xlink:show="embed" xlink:actuate="onLoad"/></draw:frame> en années^^\1^^.</text:p>
        </text:list-item>
        <text:list-item>
          <text:p text:style-name="Numbering_20_1_Content"> Quelle quantité de carbone-14 restera après 1000 ans ?</text:p>
        </text:list-item>
        <text:list-item>
          <text:p text:style-name="Numbering_20_1_Content"> Après combien de temps la quantité de carbone-14 sera-t-elle réduite à 25% de sa quantité initiale ?</text:p>
        </text:list-item>
        <text:list-item>
          <text:p text:style-name="Numbering_20_1_Content"> Exprimez le temps en fonction de la quantité restante <draw:frame draw:style-name="media" draw:name="6" text:anchor-type="as-char" draw:z-index="6" svg:width="0.89958333333333cm" svg:height="0.58208333333333cm"><draw:image xlink:href="Pictures/ccc618451b8868cb141ac95f244c9511.png" xlink:type="simple" xlink:show="embed" xlink:actuate="onLoad"/></draw:frame> et de la constante de désintégration <draw:frame draw:style-name="media" draw:name="7" text:anchor-type="as-char" draw:z-index="7" svg:width="0.29104166666667cm" svg:height="0.42333333333333cm"><draw:image xlink:href="Pictures/14ebb70304fe32885affc185906ddd62.png" xlink:type="simple" xlink:show="embed" xlink:actuate="onLoad"/></draw:frame>.</text:p>
        </text:list-item>
        <text:list-item>
          <text:p text:style-name="Numbering_20_1_Content_Last"> Si un artefact contient 10g de carbone-14, quel est son âge approximatif, en supposant qu'il n'y a pas eu d'apport supplémentaire de carbone-14 depuis sa formation ?</text:p>
        </text:list-item>
      </text:list>
      <text:h text:style-name="Heading_20_3" text:outline-level="3"><text:bookmark-start text:name="__RefHeading___corrige_3"/><text:bookmark-start text:name="corrige"/>Corrigé<text:bookmark-end text:name="__RefHeading___corrige_3"/><text:bookmark-end text:name="corrige"/></text:h>
      <text:h text:style-name="Heading_20_4" text:outline-level="4"><text:bookmark-start text:name="__RefHeading___question_1_4"/><text:bookmark-start text:name="question_1"/>Question 1<text:bookmark-end text:name="__RefHeading___question_1_4"/><text:bookmark-end text:name="question_1"/></text:h>
      <text:p text:style-name="Text_20_body">La demi-vie <draw:frame draw:style-name="media" draw:name="8" text:anchor-type="as-char" draw:z-index="8" svg:width="0.47625cm" svg:height="0.9525cm"><draw:image xlink:href="Pictures/18a82972f02ef843da9197feb24aaf66.png" xlink:type="simple" xlink:show="embed" xlink:actuate="onLoad"/></draw:frame> est le temps nécessaire pour que la quantité de substance soit réduite de moitié. Donc, <draw:frame draw:style-name="media" draw:name="9" text:anchor-type="as-char" draw:z-index="9" svg:width="2.8575cm" style:rel-width="100%" svg:height="1.666875cm" style:rel-height="scale"><draw:image xlink:href="Pictures/df1d66c3598796a0d0f1a7abc6240d18.png" xlink:type="simple" xlink:show="embed" xlink:actuate="onLoad"/></draw:frame>.  On a :
<draw:frame draw:style-name="media" draw:name="10" text:anchor-type="as-char" draw:z-index="10" svg:width="2.778125cm" style:rel-width="100%" svg:height="1.1641666666667cm" style:rel-height="scale"><draw:image xlink:href="Pictures/f4de44708f5259ec9542b03b2caa4e45.png" xlink:type="simple" xlink:show="embed" xlink:actuate="onLoad"/></draw:frame>
<draw:frame draw:style-name="media" draw:name="11" text:anchor-type="as-char" draw:z-index="11" svg:width="1.7197916666667cm" svg:height="1.1641666666667cm"><draw:image xlink:href="Pictures/955596c7322d611c253a748847e12064.png" xlink:type="simple" xlink:show="embed" xlink:actuate="onLoad"/></draw:frame>
En prenant le logarithme népérien des deux côtés :
<draw:frame draw:style-name="media" draw:name="12" text:anchor-type="as-char" draw:z-index="12" svg:width="3.6247916666667cm" style:rel-width="100%" svg:height="1.2435416666667cm" style:rel-height="scale"><draw:image xlink:href="Pictures/193e09c1678dd13fd039b2be137379a2.png" xlink:type="simple" xlink:show="embed" xlink:actuate="onLoad"/></draw:frame>
<draw:frame draw:style-name="media" draw:name="13" text:anchor-type="as-char" draw:z-index="13" svg:width="5.8208333333333cm" style:rel-width="100%" svg:height="1.4552083333333cm" style:rel-height="scale"><draw:image xlink:href="Pictures/aa39c60a743a905a6543454dc92c2502.png" xlink:type="simple" xlink:show="embed" xlink:actuate="onLoad"/></draw:frame>
Avec <draw:frame draw:style-name="media" draw:name="14" text:anchor-type="as-char" draw:z-index="14" svg:width="1.666875cm" svg:height="0.9525cm"><draw:image xlink:href="Pictures/30b69191b7624e6feb4ff639c64cdb55.png" xlink:type="simple" xlink:show="embed" xlink:actuate="onLoad"/></draw:frame> ans :
<draw:frame draw:style-name="media" draw:name="15" text:anchor-type="as-char" draw:z-index="15" svg:width="5.9795833333333cm" style:rel-width="100%" svg:height="1.0054166666667cm" style:rel-height="scale"><draw:image xlink:href="Pictures/c5c02e5d1ffb7f9ec8dc46009d4e065a.png" xlink:type="simple" xlink:show="embed" xlink:actuate="onLoad"/></draw:frame></text:p>
      <text:h text:style-name="Heading_20_4" text:outline-level="4"><text:bookmark-start text:name="__RefHeading___question_2_5"/><text:bookmark-start text:name="question_2"/>Question 2<text:bookmark-end text:name="__RefHeading___question_2_5"/><text:bookmark-end text:name="question_2"/></text:h>
      <text:p text:style-name="Text_20_body">On utilise la formule de décroissance radioactive :
<draw:frame draw:style-name="media" draw:name="16" text:anchor-type="as-char" draw:z-index="16" svg:width="2.4870833333333cm" style:rel-width="100%" svg:height="0.74083333333333cm" style:rel-height="scale"><draw:image xlink:href="Pictures/a62e6ccf3f566d4c2b83474445a37723.png" xlink:type="simple" xlink:show="embed" xlink:actuate="onLoad"/></draw:frame>
Avec <draw:frame draw:style-name="media" draw:name="17" text:anchor-type="as-char" draw:z-index="17" svg:width="1.4816666666667cm" svg:height="0.58208333333333cm"><draw:image xlink:href="Pictures/70b169017f8a077ab23b4e0aef147d29.png" xlink:type="simple" xlink:show="embed" xlink:actuate="onLoad"/></draw:frame>g, <draw:frame draw:style-name="media" draw:name="18" text:anchor-type="as-char" draw:z-index="18" svg:width="1.3229166666667cm" svg:height="0.42333333333333cm"><draw:image xlink:href="Pictures/ef3d917bc43a5223d20cdf1952364bd1.png" xlink:type="simple" xlink:show="embed" xlink:actuate="onLoad"/></draw:frame> ans, et <draw:frame draw:style-name="media" draw:name="19" text:anchor-type="as-char" draw:z-index="19" svg:width="2.8310416666667cm" style:rel-width="100%" svg:height="0.58208333333333cm" style:rel-height="scale"><draw:image xlink:href="Pictures/89f0b7c442e2a735aa120bc6980ebd18.png" xlink:type="simple" xlink:show="embed" xlink:actuate="onLoad"/></draw:frame> années^^\1^^ :
<draw:frame draw:style-name="media" draw:name="20" text:anchor-type="as-char" draw:z-index="20" svg:width="12.144375cm" svg:height="0.74083333333333cm"><draw:image xlink:href="Pictures/95c3e3f860d2734c62716b3fbb9d3f5c.png" xlink:type="simple" xlink:show="embed" xlink:actuate="onLoad"/></draw:frame></text:p>
      <text:h text:style-name="Heading_20_4" text:outline-level="4"><text:bookmark-start text:name="__RefHeading___question_3_6"/><text:bookmark-start text:name="question_3"/>Question 3<text:bookmark-end text:name="__RefHeading___question_3_6"/><text:bookmark-end text:name="question_3"/></text:h>
      <text:p text:style-name="Text_20_body">On veut trouver <draw:frame draw:style-name="media" draw:name="21" text:anchor-type="as-char" draw:z-index="21" svg:width="0.15875cm" svg:height="0.42333333333333cm"><draw:image xlink:href="Pictures/b751c4c4f300634c1edd43ac1863b583.png" xlink:type="simple" xlink:show="embed" xlink:actuate="onLoad"/></draw:frame> tel que <draw:frame draw:style-name="media" draw:name="22" text:anchor-type="as-char" draw:z-index="22" svg:width="3.65125cm" style:rel-width="100%" svg:height="0.84666666666667cm" style:rel-height="scale"><draw:image xlink:href="Pictures/5a6cf9e08e7fa8f09402547e81a4908e.png" xlink:type="simple" xlink:show="embed" xlink:actuate="onLoad"/></draw:frame>.
<draw:frame draw:style-name="media" draw:name="23" text:anchor-type="as-char" draw:z-index="23" svg:width="2.5135416666667cm" style:rel-width="100%" svg:height="0.84666666666667cm" style:rel-height="scale"><draw:image xlink:href="Pictures/6821a42335add4ed7757f006c44127a8.png" xlink:type="simple" xlink:show="embed" xlink:actuate="onLoad"/></draw:frame>
<draw:frame draw:style-name="media" draw:name="24" text:anchor-type="as-char" draw:z-index="24" svg:width="1.4552083333333cm" svg:height="0.84666666666667cm"><draw:image xlink:href="Pictures/62bb17eaa30c889568432d1146280cd5.png" xlink:type="simple" xlink:show="embed" xlink:actuate="onLoad"/></draw:frame>
En prenant le logarithme népérien des deux côtés :
<draw:frame draw:style-name="media" draw:name="25" text:anchor-type="as-char" draw:z-index="25" svg:width="3.3072916666667cm" style:rel-width="100%" svg:height="1.031875cm" style:rel-height="scale"><draw:image xlink:href="Pictures/a397484b8c55e241dd411fca50e841ca.png" xlink:type="simple" xlink:show="embed" xlink:actuate="onLoad"/></draw:frame>
<draw:frame draw:style-name="media" draw:name="26" text:anchor-type="as-char" draw:z-index="26" svg:width="7.14375cm" style:rel-width="100%" svg:height="1.0847916666667cm" style:rel-height="scale"><draw:image xlink:href="Pictures/2be5b5f725df5938dc09e1d381709786.png" xlink:type="simple" xlink:show="embed" xlink:actuate="onLoad"/></draw:frame>
Avec <draw:frame draw:style-name="media" draw:name="27" text:anchor-type="as-char" draw:z-index="27" svg:width="2.8310416666667cm" style:rel-width="100%" svg:height="0.58208333333333cm" style:rel-height="scale"><draw:image xlink:href="Pictures/89f0b7c442e2a735aa120bc6980ebd18.png" xlink:type="simple" xlink:show="embed" xlink:actuate="onLoad"/></draw:frame> années^^\1^^ :
<draw:frame draw:style-name="media" draw:name="28" text:anchor-type="as-char" draw:z-index="28" svg:width="7.14375cm" style:rel-width="100%" svg:height="1.1641666666667cm" style:rel-height="scale"><draw:image xlink:href="Pictures/3ab8683beaf6bab9cd36ac1b14764767.png" xlink:type="simple" xlink:show="embed" xlink:actuate="onLoad"/></draw:frame>
Note : <draw:frame draw:style-name="media" draw:name="29" text:anchor-type="as-char" draw:z-index="29" svg:width="3.8629166666667cm" style:rel-width="100%" svg:height="0.9525cm" style:rel-height="scale"><draw:image xlink:href="Pictures/1aa758759b94815c9421e3534d39a74a.png" xlink:type="simple" xlink:show="embed" xlink:actuate="onLoad"/></draw:frame> ans, ce qui est logique.</text:p>
      <text:h text:style-name="Heading_20_4" text:outline-level="4"><text:bookmark-start text:name="__RefHeading___question_4_7"/><text:bookmark-start text:name="question_4"/>Question 4<text:bookmark-end text:name="__RefHeading___question_4_7"/><text:bookmark-end text:name="question_4"/></text:h>
      <text:p text:style-name="Text_20_body">On part de <draw:frame draw:style-name="media" draw:name="30" text:anchor-type="as-char" draw:z-index="30" svg:width="2.4870833333333cm" style:rel-width="100%" svg:height="0.74083333333333cm" style:rel-height="scale"><draw:image xlink:href="Pictures/a62e6ccf3f566d4c2b83474445a37723.png" xlink:type="simple" xlink:show="embed" xlink:actuate="onLoad"/></draw:frame>.
On prend le logarithme népérien des deux côtés :
<draw:frame draw:style-name="media" draw:name="31" text:anchor-type="as-char" draw:z-index="31" svg:width="10.715625cm" svg:height="0.89958333333333cm"><draw:image xlink:href="Pictures/dd58194a3a92274e856e99ffb21f8fec.png" xlink:type="simple" xlink:show="embed" xlink:actuate="onLoad"/></draw:frame>
<draw:frame draw:style-name="media" draw:name="32" text:anchor-type="as-char" draw:z-index="32" svg:width="7.6464583333333cm" style:rel-width="100%" svg:height="1.349375cm" style:rel-height="scale"><draw:image xlink:href="Pictures/8662397dc0f41ea4ab63b2846045d53c.png" xlink:type="simple" xlink:show="embed" xlink:actuate="onLoad"/></draw:frame>
<draw:frame draw:style-name="media" draw:name="33" text:anchor-type="as-char" draw:z-index="33" svg:width="3.9422916666667cm" style:rel-width="100%" svg:height="1.349375cm" style:rel-height="scale"><draw:image xlink:href="Pictures/cc68781c5172a49215b651edb83057d6.png" xlink:type="simple" xlink:show="embed" xlink:actuate="onLoad"/></draw:frame></text:p>
      <text:h text:style-name="Heading_20_4" text:outline-level="4"><text:bookmark-start text:name="__RefHeading___question_5_8"/><text:bookmark-start text:name="question_5"/>Question 5<text:bookmark-end text:name="__RefHeading___question_5_8"/><text:bookmark-end text:name="question_5"/></text:h>
      <text:p text:style-name="Text_20_body">On a <draw:frame draw:style-name="media" draw:name="34" text:anchor-type="as-char" draw:z-index="34" svg:width="1.6139583333333cm" svg:height="0.58208333333333cm"><draw:image xlink:href="Pictures/a31165db9f0195471acbd5fe3704e897.png" xlink:type="simple" xlink:show="embed" xlink:actuate="onLoad"/></draw:frame>g et <draw:frame draw:style-name="media" draw:name="35" text:anchor-type="as-char" draw:z-index="35" svg:width="1.4816666666667cm" svg:height="0.58208333333333cm"><draw:image xlink:href="Pictures/70b169017f8a077ab23b4e0aef147d29.png" xlink:type="simple" xlink:show="embed" xlink:actuate="onLoad"/></draw:frame>g. On veut trouver <draw:frame draw:style-name="media" draw:name="36" text:anchor-type="as-char" draw:z-index="36" svg:width="0.15875cm" svg:height="0.42333333333333cm"><draw:image xlink:href="Pictures/b751c4c4f300634c1edd43ac1863b583.png" xlink:type="simple" xlink:show="embed" xlink:actuate="onLoad"/></draw:frame>.
<draw:frame draw:style-name="media" draw:name="37" text:anchor-type="as-char" draw:z-index="37" svg:width="9.2075cm" style:rel-width="100%" svg:height="1.349375cm" style:rel-height="scale"><draw:image xlink:href="Pictures/ed44fefc7bf511717a962dc75f460c69.png" xlink:type="simple" xlink:show="embed" xlink:actuate="onLoad"/></draw:frame>
Avec <draw:frame draw:style-name="media" draw:name="38" text:anchor-type="as-char" draw:z-index="38" svg:width="2.8310416666667cm" style:rel-width="100%" svg:height="0.58208333333333cm" style:rel-height="scale"><draw:image xlink:href="Pictures/89f0b7c442e2a735aa120bc6980ebd18.png" xlink:type="simple" xlink:show="embed" xlink:actuate="onLoad"/></draw:frame> années^^\1^^ :
<draw:frame draw:style-name="media" draw:name="39" text:anchor-type="as-char" draw:z-index="39" svg:width="7.14375cm" style:rel-width="100%" svg:height="1.1641666666667cm" style:rel-height="scale"><draw:image xlink:href="Pictures/848a7f5bb930c39d5a34b13c98133be8.png" xlink:type="simple" xlink:show="embed" xlink:actuate="onLoad"/></draw:frame>
L'âge approximatif de l'artefact est de 19035 a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47:11</meta:creation-date>
    <dc:creator>Generated</dc:creator>
    <dc:date>2026-08-25T02::47:11</dc:date>
    <dc:language>en-US</dc:language>
    <meta:editing-cycles>1</meta:editing-cycles>
    <meta:editing-duration>PT0S</meta:editing-duration>
    <dc:title>exercices:lycee:general:terminale_generale:mathematiques:applications_du_logarithme_neperien</dc:title>
  </office:meta>
</office:document-meta>
</file>