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df99ce6c411ecf5ee3caa3003d0595.png"/>
  <manifest:file-entry manifest:media-type="image/png" manifest:full-path="Pictures/ca6597dc01a885ed867bb719915e8977.png"/>
  <manifest:file-entry manifest:media-type="image/png" manifest:full-path="Pictures/bab546c3f7db7aa281d67052a57a8ba7.png"/>
  <manifest:file-entry manifest:media-type="image/png" manifest:full-path="Pictures/c74a990f73fbef1519ee6511b5b5cdd4.png"/>
  <manifest:file-entry manifest:media-type="image/png" manifest:full-path="Pictures/7aa2694ac140d7509820f6eafc638974.png"/>
  <manifest:file-entry manifest:media-type="image/png" manifest:full-path="Pictures/f0eef3ae1d959836b8911bd1f3361cc5.png"/>
  <manifest:file-entry manifest:media-type="image/png" manifest:full-path="Pictures/948eb4dd72afe584d0cdf12f05164fb6.png"/>
  <manifest:file-entry manifest:media-type="image/png" manifest:full-path="Pictures/2770c27b996318b4781a631ac4604ca7.png"/>
  <manifest:file-entry manifest:media-type="image/png" manifest:full-path="Pictures/f939ce4e0fec920aa97c9d5abf6f61f6.png"/>
  <manifest:file-entry manifest:media-type="image/png" manifest:full-path="Pictures/815d46820e39c56295fa7d039c4f28d9.png"/>
  <manifest:file-entry manifest:media-type="image/png" manifest:full-path="Pictures/c9d2ccc16a417b010b28b2106ddde838.png"/>
  <manifest:file-entry manifest:media-type="image/png" manifest:full-path="Pictures/6c91d16cf84e1b4ce5e135b5a14b7f13.png"/>
  <manifest:file-entry manifest:media-type="image/png" manifest:full-path="Pictures/f120f7b360001886c61cdae1217947cb.png"/>
  <manifest:file-entry manifest:media-type="image/png" manifest:full-path="Pictures/e4f84b8d0664fdc4bd58032fafa6cd93.png"/>
  <manifest:file-entry manifest:media-type="image/png" manifest:full-path="Pictures/63e62e0703c94ae8c99a507e5c9ebfc6.png"/>
  <manifest:file-entry manifest:media-type="image/png" manifest:full-path="Pictures/45fe081ac36099a7dcb31e730b46c907.png"/>
  <manifest:file-entry manifest:media-type="image/png" manifest:full-path="Pictures/e920527a7c05e0b025a4a04c5c97df5a.png"/>
  <manifest:file-entry manifest:media-type="image/png" manifest:full-path="Pictures/9682a4cf1a1b27c493d6fddfe6bc828a.png"/>
  <manifest:file-entry manifest:media-type="image/png" manifest:full-path="Pictures/18c9f85aaf8c223cb3dc1bcb0043aea7.png"/>
  <manifest:file-entry manifest:media-type="image/png" manifest:full-path="Pictures/93c4c4587c59cd6e37971275547f705e.png"/>
  <manifest:file-entry manifest:media-type="image/png" manifest:full-path="Pictures/dd4d414bc5d4664d1132ab71104ffd09.png"/>
  <manifest:file-entry manifest:media-type="image/png" manifest:full-path="Pictures/846acd6ac956355870e4201caa40a05c.png"/>
  <manifest:file-entry manifest:media-type="image/png" manifest:full-path="Pictures/dc9debf3f4d18fc059ae7e2f14335c29.png"/>
  <manifest:file-entry manifest:media-type="image/png" manifest:full-path="Pictures/2a1f1c5913cc254206c3afce5a8bf66d.png"/>
  <manifest:file-entry manifest:media-type="image/png" manifest:full-path="Pictures/8db2f1efc096308a7cad3fd8f7176004.png"/>
  <manifest:file-entry manifest:media-type="image/png" manifest:full-path="Pictures/bc18b3f9191e5916d987d8ee61eefef1.png"/>
  <manifest:file-entry manifest:media-type="image/png" manifest:full-path="Pictures/c7faa617b4d94c5333c3493a02dc461e.png"/>
  <manifest:file-entry manifest:media-type="image/png" manifest:full-path="Pictures/29123ad79297c5b82c34a641b6023add.png"/>
  <manifest:file-entry manifest:media-type="image/png" manifest:full-path="Pictures/4c58ace668a57d511c8955bf6ac6a7a7.png"/>
  <manifest:file-entry manifest:media-type="image/png" manifest:full-path="Pictures/a4db13eb63794a8e8179c2a00e56d2e1.png"/>
  <manifest:file-entry manifest:media-type="image/png" manifest:full-path="Pictures/054b4e8de595c6a1b996469691c01e06.png"/>
  <manifest:file-entry manifest:media-type="image/png" manifest:full-path="Pictures/f156b2ab964b60813235004faa01e38e.png"/>
  <manifest:file-entry manifest:media-type="image/png" manifest:full-path="Pictures/032a2b388f0a6249c296f7144c0aa6af.png"/>
  <manifest:file-entry manifest:media-type="image/png" manifest:full-path="Pictures/f7376011c95cc76aba2191ce5aca2aca.png"/>
  <manifest:file-entry manifest:media-type="image/png" manifest:full-path="Pictures/33d32c9d49ec34d2b5ca435875297a6e.png"/>
  <manifest:file-entry manifest:media-type="image/png" manifest:full-path="Pictures/41fb0ca5d0a4a2782c89a7098a6e8992.png"/>
  <manifest:file-entry manifest:media-type="image/png" manifest:full-path="Pictures/e441b02f8ac2c4af44188ad7ee5e6a50.png"/>
  <manifest:file-entry manifest:media-type="image/png" manifest:full-path="Pictures/354b8f264076f3bb842630246d417e56.png"/>
  <manifest:file-entry manifest:media-type="image/png" manifest:full-path="Pictures/41d00771492ba7bb883d89ac7f948ccc.png"/>
  <manifest:file-entry manifest:media-type="image/png" manifest:full-path="Pictures/df36947e784efeeac2be051b5d48ede3.png"/>
  <manifest:file-entry manifest:media-type="image/png" manifest:full-path="Pictures/015721701455fc5a324b68a4930d8593.png"/>
  <manifest:file-entry manifest:media-type="image/png" manifest:full-path="Pictures/dd4544cb8196395e68a15d16f2954d53.png"/>
  <manifest:file-entry manifest:media-type="image/png" manifest:full-path="Pictures/77e388c9459d89ef4223f3f735297f04.png"/>
  <manifest:file-entry manifest:media-type="image/png" manifest:full-path="Pictures/66ec15e62f7b4245bfd34189f6bcc45d.png"/>
  <manifest:file-entry manifest:media-type="image/png" manifest:full-path="Pictures/c10b8f5690f67df4781ef735887a31fa.png"/>
  <manifest:file-entry manifest:media-type="image/png" manifest:full-path="Pictures/03e3d5a5fcc33a1e59c298e2106f8040.png"/>
  <manifest:file-entry manifest:media-type="image/png" manifest:full-path="Pictures/9ec2be7b42932ae4829db7d09e977d78.png"/>
  <manifest:file-entry manifest:media-type="image/png" manifest:full-path="Pictures/404c219d4c2d750297c45409c0427c3c.png"/>
  <manifest:file-entry manifest:media-type="image/png" manifest:full-path="Pictures/f58ede43f466c0bf67b8239989dd7dd2.png"/>
  <manifest:file-entry manifest:media-type="image/png" manifest:full-path="Pictures/e2d6bd554cf410e62cc0b53460756c1f.png"/>
  <manifest:file-entry manifest:media-type="image/png" manifest:full-path="Pictures/e73d567d1ff5256b22240770599a9dad.png"/>
  <manifest:file-entry manifest:media-type="image/png" manifest:full-path="Pictures/4602dcc9866ae958e8b886e7fa9092f5.png"/>
  <manifest:file-entry manifest:media-type="image/png" manifest:full-path="Pictures/d1559bdc1add6c6b6aa689632f39c60f.png"/>
  <manifest:file-entry manifest:media-type="image/png" manifest:full-path="Pictures/ade7548064eaf9078b30ac74aa71a293.png"/>
  <manifest:file-entry manifest:media-type="image/png" manifest:full-path="Pictures/60626be480de0159427410ce2a9964bd.png"/>
  <manifest:file-entry manifest:media-type="image/png" manifest:full-path="Pictures/21ea05d74e6677b53d12f8fa0d8c964d.png"/>
  <manifest:file-entry manifest:media-type="image/png" manifest:full-path="Pictures/71bc31b3921d72e60187e550da90eae4.png"/>
  <manifest:file-entry manifest:media-type="image/png" manifest:full-path="Pictures/1b25ea435ab46f7f5d0eef287cafd0a9.png"/>
  <manifest:file-entry manifest:media-type="image/png" manifest:full-path="Pictures/deb87ad631af80b5ebbd0518d8165d63.png"/>
  <manifest:file-entry manifest:media-type="image/png" manifest:full-path="Pictures/c830b2a5c7498eb0c7a8d36199c3ea53.png"/>
  <manifest:file-entry manifest:media-type="image/png" manifest:full-path="Pictures/414ce414ae0b0b545adc62e63aef36b3.png"/>
  <manifest:file-entry manifest:media-type="image/png" manifest:full-path="Pictures/2453011ecc60127f1b8769896a879a19.png"/>
  <manifest:file-entry manifest:media-type="image/png" manifest:full-path="Pictures/5190dfee74daef3799d99e6173813ffd.png"/>
  <manifest:file-entry manifest:media-type="image/png" manifest:full-path="Pictures/30d6c8fbe84991f37339c0c68c9e7648.png"/>
  <manifest:file-entry manifest:media-type="image/png" manifest:full-path="Pictures/682aaa5c07e4bdaec6761377cfad26df.png"/>
  <manifest:file-entry manifest:media-type="image/png" manifest:full-path="Pictures/4bfddb7b9ab828ec84287f5203b85124.png"/>
  <manifest:file-entry manifest:media-type="image/png" manifest:full-path="Pictures/5c161008a71baaa61ba3dffd6f2284da.png"/>
  <manifest:file-entry manifest:media-type="image/png" manifest:full-path="Pictures/15b526ed44811b9ad3d8ebb342ff0f51.png"/>
  <manifest:file-entry manifest:media-type="image/png" manifest:full-path="Pictures/d186ef4e451164220ed7c28baa9bcb4a.png"/>
  <manifest:file-entry manifest:media-type="image/png" manifest:full-path="Pictures/b727aac3a41b78a340cb83f01f80f5c1.png"/>
  <manifest:file-entry manifest:media-type="image/png" manifest:full-path="Pictures/ab694b3a5033a06a16afaa7dca37f069.png"/>
  <manifest:file-entry manifest:media-type="image/png" manifest:full-path="Pictures/f895c58c53b8a79aa97c26cb3a693e1c.png"/>
  <manifest:file-entry manifest:media-type="image/png" manifest:full-path="Pictures/014c2827f475b662e7ac9bbfe1008013.png"/>
  <manifest:file-entry manifest:media-type="image/png" manifest:full-path="Pictures/7bf6c24a205ed80012c5a8950d99b840.png"/>
  <manifest:file-entry manifest:media-type="image/png" manifest:full-path="Pictures/1a95ba10f58665057bca2ae593e95a84.png"/>
  <manifest:file-entry manifest:media-type="image/png" manifest:full-path="Pictures/29449a739e40cfb3717ef9c7cf509936.png"/>
  <manifest:file-entry manifest:media-type="image/png" manifest:full-path="Pictures/d1ea1ba4cacfdafb5447ca2b2f433429.png"/>
  <manifest:file-entry manifest:media-type="image/png" manifest:full-path="Pictures/896f96b3101b8e9c0bd0598f20370033.png"/>
  <manifest:file-entry manifest:media-type="image/png" manifest:full-path="Pictures/058033b8d160451bf2ca114ff3a49517.png"/>
  <manifest:file-entry manifest:media-type="image/png" manifest:full-path="Pictures/2c138e321d7da7a2af893f210ff7a0e9.png"/>
  <manifest:file-entry manifest:media-type="image/png" manifest:full-path="Pictures/fdffd6ac2062b52a34d6a3aaf5883390.png"/>
  <manifest:file-entry manifest:media-type="image/png" manifest:full-path="Pictures/f6f0bb48a771cb87d9a666ddbcd1ced8.png"/>
  <manifest:file-entry manifest:media-type="image/png" manifest:full-path="Pictures/f926eda4ef57da6ddf974e828a4c4823.png"/>
  <manifest:file-entry manifest:media-type="image/png" manifest:full-path="Pictures/bda3ab0da4bea99fc4125403fea16377.png"/>
  <manifest:file-entry manifest:media-type="image/png" manifest:full-path="Pictures/d4d174227009549e12ddf0391c03a722.png"/>
  <manifest:file-entry manifest:media-type="image/png" manifest:full-path="Pictures/634d0fa2364849c565c62d07097ea09e.png"/>
  <manifest:file-entry manifest:media-type="image/png" manifest:full-path="Pictures/534c1a4111fefaf3bb1f66f900d8e769.png"/>
  <manifest:file-entry manifest:media-type="image/png" manifest:full-path="Pictures/ae2c57fb8e0db0837191846a21c30120.png"/>
  <manifest:file-entry manifest:media-type="image/png" manifest:full-path="Pictures/fd4af8b224533144444021a78cc2c732.png"/>
  <manifest:file-entry manifest:media-type="image/png" manifest:full-path="Pictures/72c24c46882f1a8d16ec63e0efcbed46.png"/>
  <manifest:file-entry manifest:media-type="image/png" manifest:full-path="Pictures/81267ea69ba39849167d942304a4b29f.png"/>
  <manifest:file-entry manifest:media-type="image/png" manifest:full-path="Pictures/a67b2c3a4eae31d8de4a791a9005fda9.png"/>
  <manifest:file-entry manifest:media-type="image/png" manifest:full-path="Pictures/ab8fd3eb79f6c69bbaea9ac0edbedc9a.png"/>
  <manifest:file-entry manifest:media-type="image/png" manifest:full-path="Pictures/d5930518158d9c31da45241d1af8c5f6.png"/>
  <manifest:file-entry manifest:media-type="image/png" manifest:full-path="Pictures/d4b9bcb92a379fc23d18e2c7bbc9bf75.png"/>
  <manifest:file-entry manifest:media-type="image/png" manifest:full-path="Pictures/a8083c8b0633e16f8be74bfc152a4c4a.png"/>
  <manifest:file-entry manifest:media-type="image/png" manifest:full-path="Pictures/4caf43389fee2ae1cd49e3c5f18e79e0.png"/>
  <manifest:file-entry manifest:media-type="image/png" manifest:full-path="Pictures/3541642f1a2923cd754f6f751905793c.png"/>
  <manifest:file-entry manifest:media-type="image/png" manifest:full-path="Pictures/66a500017daca43b24e5c7859c111fd6.png"/>
  <manifest:file-entry manifest:media-type="image/png" manifest:full-path="Pictures/246de2aaf062366fd41e964b8c5fcce5.png"/>
  <manifest:file-entry manifest:media-type="image/png" manifest:full-path="Pictures/e8efbb4a3b59164dccfbc2a11414b381.png"/>
  <manifest:file-entry manifest:media-type="image/png" manifest:full-path="Pictures/42f1256fe3b65b2460b022de660290ea.png"/>
  <manifest:file-entry manifest:media-type="image/png" manifest:full-path="Pictures/be00b93f1639b7acc98bda77272b2926.png"/>
  <manifest:file-entry manifest:media-type="image/png" manifest:full-path="Pictures/df41d914fa6de6770f5ee62d3eb27742.png"/>
  <manifest:file-entry manifest:media-type="image/png" manifest:full-path="Pictures/cc670f42a272b33af2bbe87ca1e937cd.png"/>
  <manifest:file-entry manifest:media-type="image/png" manifest:full-path="Pictures/16419836dd1de602f8d8b68357092232.png"/>
  <manifest:file-entry manifest:media-type="image/png" manifest:full-path="Pictures/a000eb23f46c1b505530b51d4ccbdc96.png"/>
  <manifest:file-entry manifest:media-type="image/png" manifest:full-path="Pictures/b5e989af28ab53a52c7097765f4ad613.png"/>
  <manifest:file-entry manifest:media-type="image/png" manifest:full-path="Pictures/d4333371e5b430ee48d1577bcf41e479.png"/>
  <manifest:file-entry manifest:media-type="image/png" manifest:full-path="Pictures/99cee2bf5b3eb793fc5144ab0e0a067c.png"/>
  <manifest:file-entry manifest:media-type="image/png" manifest:full-path="Pictures/f89b7c682d65072a4364271a1b44b590.png"/>
  <manifest:file-entry manifest:media-type="image/png" manifest:full-path="Pictures/5b9c5413f0a3ea0212332345bebe541b.png"/>
  <manifest:file-entry manifest:media-type="image/png" manifest:full-path="Pictures/f182a0b5460fbe54ab9a5957c8bf7c58.png"/>
  <manifest:file-entry manifest:media-type="image/png" manifest:full-path="Pictures/13597855fa17d9a08a691b71075b318e.png"/>
  <manifest:file-entry manifest:media-type="image/png" manifest:full-path="Pictures/d5c9104f6109fabf98b4112849b12fa7.png"/>
  <manifest:file-entry manifest:media-type="image/png" manifest:full-path="Pictures/189ad8805cd7533d0544075d097e6dd9.png"/>
  <manifest:file-entry manifest:media-type="image/png" manifest:full-path="Pictures/2c8230dd38c3c584181f9df22987929a.png"/>
  <manifest:file-entry manifest:media-type="image/png" manifest:full-path="Pictures/e381937042b40e21669b3e38c234beb0.png"/>
  <manifest:file-entry manifest:media-type="image/png" manifest:full-path="Pictures/8f66d5980d75c9f5a8b55b19d37c4faa.png"/>
  <manifest:file-entry manifest:media-type="image/png" manifest:full-path="Pictures/43219dc144af7f9dd78cb4a9cf7777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_ecrire_une_formule"/><text:bookmark-start text:name="__RefHeading___ecrire_une_fomule_avec_mathpublish_syntax_1"/><text:bookmark-start text:name="ecrire_une_fomule_avec_mathpublish_syntax"/>Ecrire une fomule avec mathpublish syntax<text:bookmark-end text:name="__RefHeading___ecrire_une_fomule_avec_mathpublish_syntax_1"/><text:bookmark-end text:name="ecrire_une_fomule_avec_mathpublish_syntax"/></text:h>
      <text:h text:style-name="Heading_20_5" text:outline-level="5"><text:bookmark-start text:name="__RefHeading___pour_voir_le_code_de_la_formule_aller_dans_afficher_le_texte_source_ou_modifier_cette_page_si_vous_etes_conncte_e_2"/><text:bookmark-start text:name="pour_voir_le_code_de_la_formule_aller_dans_afficher_le_texte_source_ou_modifier_cette_page_si_vous_etes_conncte_e"/>Pour voir le code de la formule aller dans "Afficher le texte source" ou "modifier cette page" si vous êtes conncté(e)<text:bookmark-end text:name="__RefHeading___pour_voir_le_code_de_la_formule_aller_dans_afficher_le_texte_source_ou_modifier_cette_page_si_vous_etes_conncte_e_2"/><text:bookmark-end text:name="pour_voir_le_code_de_la_formule_aller_dans_afficher_le_texte_source_ou_modifier_cette_page_si_vous_etes_conncte_e"/></text:h>
      <text:p text:style-name="Text_20_body">To toggle to the math mode, you must use the &lt;m&gt;...&lt;/m&gt; tag. The math commands must be separated by a space character or surrounded by {}.</text:p>
      <text:p text:style-name="Text_20_body"><draw:frame draw:style-name="media" draw:name="0" text:anchor-type="as-char" draw:z-index="0" svg:width="1.6139583333333cm" svg:height="0.42333333333333cm"><draw:image xlink:href="Pictures/56df99ce6c411ecf5ee3caa3003d0595.png" xlink:type="simple" xlink:show="embed" xlink:actuate="onLoad"/></draw:frame></text:p>
      <text:h text:style-name="Heading_20_4" text:outline-level="4"><text:bookmark-start text:name="__RefHeading___typical_commands_3"/><text:bookmark-start text:name="typical_commands"/>Typical commands<text:bookmark-end text:name="__RefHeading___typical_commands_3"/><text:bookmark-end text:name="typical_commands"/></text:h>
      <text:list text:style-name="List_20_1" text:continue-numbering="false">
        <text:list-item>
          <text:p text:style-name="List_20_1_Content_First"> x+y : <draw:frame draw:style-name="media" draw:name="1" text:anchor-type="as-char" draw:z-index="1" svg:width="0.76729166666667cm" svg:height="0.42333333333333cm"><draw:image xlink:href="Pictures/ca6597dc01a885ed867bb719915e8977.png" xlink:type="simple" xlink:show="embed" xlink:actuate="onLoad"/></draw:frame></text:p>
        </text:list-item>
        <text:list-item>
          <text:p text:style-name="List_20_1_Content"> x-y : <draw:frame draw:style-name="media" draw:name="2" text:anchor-type="as-char" draw:z-index="2" svg:width="0.68791666666667cm" svg:height="0.42333333333333cm"><draw:image xlink:href="Pictures/bab546c3f7db7aa281d67052a57a8ba7.png" xlink:type="simple" xlink:show="embed" xlink:actuate="onLoad"/></draw:frame></text:p>
        </text:list-item>
        <text:list-item>
          <text:p text:style-name="List_20_1_Content"> x*y : <draw:frame draw:style-name="media" draw:name="3" text:anchor-type="as-char" draw:z-index="3" svg:width="0.76729166666667cm" svg:height="0.42333333333333cm"><draw:image xlink:href="Pictures/c74a990f73fbef1519ee6511b5b5cdd4.png" xlink:type="simple" xlink:show="embed" xlink:actuate="onLoad"/></draw:frame></text:p>
        </text:list-item>
        <text:list-item>
          <text:p text:style-name="List_20_1_Content"> x/y : <draw:frame draw:style-name="media" draw:name="4" text:anchor-type="as-char" draw:z-index="4" svg:width="0.34395833333333cm" svg:height="0.84666666666667cm"><draw:image xlink:href="Pictures/7aa2694ac140d7509820f6eafc638974.png" xlink:type="simple" xlink:show="embed" xlink:actuate="onLoad"/></draw:frame></text:p>
        </text:list-item>
        <text:list-item>
          <text:p text:style-name="List_20_1_Content"> x^y : <draw:frame draw:style-name="media" draw:name="5" text:anchor-type="as-char" draw:z-index="5" svg:width="0.42333333333333cm" svg:height="0.58208333333333cm"><draw:image xlink:href="Pictures/f0eef3ae1d959836b8911bd1f3361cc5.png" xlink:type="simple" xlink:show="embed" xlink:actuate="onLoad"/></draw:frame></text:p>
        </text:list-item>
        <text:list-item>
          <text:p text:style-name="List_20_1_Content"> x_y : <draw:frame draw:style-name="media" draw:name="6" text:anchor-type="as-char" draw:z-index="6" svg:width="0.42333333333333cm" svg:height="0.58208333333333cm"><draw:image xlink:href="Pictures/948eb4dd72afe584d0cdf12f05164fb6.png" xlink:type="simple" xlink:show="embed" xlink:actuate="onLoad"/></draw:frame></text:p>
        </text:list-item>
        <text:list-item>
          <text:p text:style-name="List_20_1_Content"> x&lt;&gt;y : <draw:frame draw:style-name="media" draw:name="7" text:anchor-type="as-char" draw:z-index="7" svg:width="0.82020833333333cm" svg:height="0.42333333333333cm"><draw:image xlink:href="Pictures/2770c27b996318b4781a631ac4604ca7.png" xlink:type="simple" xlink:show="embed" xlink:actuate="onLoad"/></draw:frame></text:p>
        </text:list-item>
        <text:list-item>
          <text:p text:style-name="List_20_1_Content"> x&gt;y : <draw:frame draw:style-name="media" draw:name="8" text:anchor-type="as-char" draw:z-index="8" svg:width="0.84666666666667cm" svg:height="0.42333333333333cm"><draw:image xlink:href="Pictures/f939ce4e0fec920aa97c9d5abf6f61f6.png" xlink:type="simple" xlink:show="embed" xlink:actuate="onLoad"/></draw:frame></text:p>
        </text:list-item>
        <text:list-item>
          <text:p text:style-name="List_20_1_Content"> x&gt;=y : <draw:frame draw:style-name="media" draw:name="9" text:anchor-type="as-char" draw:z-index="9" svg:width="0.84666666666667cm" svg:height="0.42333333333333cm"><draw:image xlink:href="Pictures/815d46820e39c56295fa7d039c4f28d9.png" xlink:type="simple" xlink:show="embed" xlink:actuate="onLoad"/></draw:frame></text:p>
        </text:list-item>
        <text:list-item>
          <text:p text:style-name="List_20_1_Content"> x&lt;y : <draw:frame draw:style-name="media" draw:name="10" text:anchor-type="as-char" draw:z-index="10" svg:width="0.84666666666667cm" svg:height="0.42333333333333cm"><draw:image xlink:href="Pictures/c9d2ccc16a417b010b28b2106ddde838.png" xlink:type="simple" xlink:show="embed" xlink:actuate="onLoad"/></draw:frame></text:p>
        </text:list-item>
        <text:list-item>
          <text:p text:style-name="List_20_1_Content"> x⇐y : <draw:frame draw:style-name="media" draw:name="11" text:anchor-type="as-char" draw:z-index="11" svg:width="0.84666666666667cm" svg:height="0.42333333333333cm"><draw:image xlink:href="Pictures/6c91d16cf84e1b4ce5e135b5a14b7f13.png" xlink:type="simple" xlink:show="embed" xlink:actuate="onLoad"/></draw:frame></text:p>
        </text:list-item>
        <text:list-item>
          <text:p text:style-name="List_20_1_Content"> (x) : <draw:frame draw:style-name="media" draw:name="12" text:anchor-type="as-char" draw:z-index="12" svg:width="0.635cm" svg:height="0.58208333333333cm"><draw:image xlink:href="Pictures/f120f7b360001886c61cdae1217947cb.png" xlink:type="simple" xlink:show="embed" xlink:actuate="onLoad"/></draw:frame></text:p>
        </text:list-item>
        <text:list-item>
          <text:p text:style-name="List_20_1_Content_Last"> {x} : <draw:frame draw:style-name="media" draw:name="13" text:anchor-type="as-char" draw:z-index="13" svg:width="0.68791666666667cm" svg:height="0.42333333333333cm"><draw:image xlink:href="Pictures/e4f84b8d0664fdc4bd58032fafa6cd93.png" xlink:type="simple" xlink:show="embed" xlink:actuate="onLoad"/></draw:frame></text:p>
        </text:list-item>
      </text:list>
      <text:p text:style-name="Text_20_body">Space</text:p>
      <text:list text:style-name="List_20_1" text:continue-numbering="false">
        <text:list-item>
          <text:p text:style-name="LastListParagraph_List_20_1_Content_First"> a~b : <draw:frame draw:style-name="media" draw:name="14" text:anchor-type="as-char" draw:z-index="14" svg:width="0.714375cm" svg:height="0.42333333333333cm"><draw:image xlink:href="Pictures/63e62e0703c94ae8c99a507e5c9ebfc6.png" xlink:type="simple" xlink:show="embed" xlink:actuate="onLoad"/></draw:frame></text:p>
        </text:list-item>
      </text:list>
      <text:h text:style-name="Heading_20_4" text:outline-level="4"><text:bookmark-start text:name="__RefHeading___greek_4"/><text:bookmark-start text:name="greek"/>Greek:<text:bookmark-end text:name="__RefHeading___greek_4"/><text:bookmark-end text:name="greek"/></text:h>
      <text:list text:style-name="List_20_1" text:continue-numbering="false">
        <text:list-item>
          <text:p text:style-name="List_20_1_Content_First"> alpha : <draw:frame draw:style-name="media" draw:name="15" text:anchor-type="as-char" draw:z-index="15" svg:width="0.3175cm" svg:height="0.42333333333333cm"><draw:image xlink:href="Pictures/45fe081ac36099a7dcb31e730b46c907.png" xlink:type="simple" xlink:show="embed" xlink:actuate="onLoad"/></draw:frame></text:p>
        </text:list-item>
        <text:list-item>
          <text:p text:style-name="List_20_1_Content"> beta : <draw:frame draw:style-name="media" draw:name="16" text:anchor-type="as-char" draw:z-index="16" svg:width="0.29104166666667cm" svg:height="0.42333333333333cm"><draw:image xlink:href="Pictures/e920527a7c05e0b025a4a04c5c97df5a.png" xlink:type="simple" xlink:show="embed" xlink:actuate="onLoad"/></draw:frame></text:p>
        </text:list-item>
        <text:list-item>
          <text:p text:style-name="List_20_1_Content"> gamma : <draw:frame draw:style-name="media" draw:name="17" text:anchor-type="as-char" draw:z-index="17" svg:width="0.26458333333333cm" svg:height="0.42333333333333cm"><draw:image xlink:href="Pictures/9682a4cf1a1b27c493d6fddfe6bc828a.png" xlink:type="simple" xlink:show="embed" xlink:actuate="onLoad"/></draw:frame></text:p>
        </text:list-item>
        <text:list-item>
          <text:p text:style-name="List_20_1_Content"> delta : <draw:frame draw:style-name="media" draw:name="18" text:anchor-type="as-char" draw:z-index="18" svg:width="0.238125cm" svg:height="0.42333333333333cm"><draw:image xlink:href="Pictures/18c9f85aaf8c223cb3dc1bcb0043aea7.png" xlink:type="simple" xlink:show="embed" xlink:actuate="onLoad"/></draw:frame></text:p>
        </text:list-item>
        <text:list-item>
          <text:p text:style-name="List_20_1_Content"> epsilon : <draw:frame draw:style-name="media" draw:name="19" text:anchor-type="as-char" draw:z-index="19" svg:width="0.21166666666667cm" svg:height="0.42333333333333cm"><draw:image xlink:href="Pictures/93c4c4587c59cd6e37971275547f705e.png" xlink:type="simple" xlink:show="embed" xlink:actuate="onLoad"/></draw:frame></text:p>
        </text:list-item>
        <text:list-item>
          <text:p text:style-name="List_20_1_Content"> varepsilon : <draw:frame draw:style-name="media" draw:name="20" text:anchor-type="as-char" draw:z-index="20" svg:width="0.238125cm" svg:height="0.42333333333333cm"><draw:image xlink:href="Pictures/dd4d414bc5d4664d1132ab71104ffd09.png" xlink:type="simple" xlink:show="embed" xlink:actuate="onLoad"/></draw:frame></text:p>
        </text:list-item>
        <text:list-item>
          <text:p text:style-name="List_20_1_Content"> zeta : <draw:frame draw:style-name="media" draw:name="21" text:anchor-type="as-char" draw:z-index="21" svg:width="0.238125cm" svg:height="0.42333333333333cm"><draw:image xlink:href="Pictures/846acd6ac956355870e4201caa40a05c.png" xlink:type="simple" xlink:show="embed" xlink:actuate="onLoad"/></draw:frame></text:p>
        </text:list-item>
        <text:list-item>
          <text:p text:style-name="List_20_1_Content"> eta : <draw:frame draw:style-name="media" draw:name="22" text:anchor-type="as-char" draw:z-index="22" svg:width="0.26458333333333cm" svg:height="0.42333333333333cm"><draw:image xlink:href="Pictures/dc9debf3f4d18fc059ae7e2f14335c29.png" xlink:type="simple" xlink:show="embed" xlink:actuate="onLoad"/></draw:frame></text:p>
        </text:list-item>
        <text:list-item>
          <text:p text:style-name="List_20_1_Content"> theta : <draw:frame draw:style-name="media" draw:name="23" text:anchor-type="as-char" draw:z-index="23" svg:width="0.238125cm" svg:height="0.42333333333333cm"><draw:image xlink:href="Pictures/2a1f1c5913cc254206c3afce5a8bf66d.png" xlink:type="simple" xlink:show="embed" xlink:actuate="onLoad"/></draw:frame></text:p>
        </text:list-item>
        <text:list-item>
          <text:p text:style-name="List_20_1_Content"> vartheta : <draw:frame draw:style-name="media" draw:name="24" text:anchor-type="as-char" draw:z-index="24" svg:width="0.29104166666667cm" svg:height="0.42333333333333cm"><draw:image xlink:href="Pictures/8db2f1efc096308a7cad3fd8f7176004.png" xlink:type="simple" xlink:show="embed" xlink:actuate="onLoad"/></draw:frame></text:p>
        </text:list-item>
        <text:list-item>
          <text:p text:style-name="List_20_1_Content"> iota : <draw:frame draw:style-name="media" draw:name="25" text:anchor-type="as-char" draw:z-index="25" svg:width="0.18520833333333cm" svg:height="0.42333333333333cm"><draw:image xlink:href="Pictures/bc18b3f9191e5916d987d8ee61eefef1.png" xlink:type="simple" xlink:show="embed" xlink:actuate="onLoad"/></draw:frame></text:p>
        </text:list-item>
        <text:list-item>
          <text:p text:style-name="List_20_1_Content"> kappa : <draw:frame draw:style-name="media" draw:name="26" text:anchor-type="as-char" draw:z-index="26" svg:width="0.29104166666667cm" svg:height="0.42333333333333cm"><draw:image xlink:href="Pictures/c7faa617b4d94c5333c3493a02dc461e.png" xlink:type="simple" xlink:show="embed" xlink:actuate="onLoad"/></draw:frame></text:p>
        </text:list-item>
        <text:list-item>
          <text:p text:style-name="List_20_1_Content"> lambda : <draw:frame draw:style-name="media" draw:name="27" text:anchor-type="as-char" draw:z-index="27" svg:width="0.29104166666667cm" svg:height="0.42333333333333cm"><draw:image xlink:href="Pictures/29123ad79297c5b82c34a641b6023add.png" xlink:type="simple" xlink:show="embed" xlink:actuate="onLoad"/></draw:frame></text:p>
        </text:list-item>
        <text:list-item>
          <text:p text:style-name="List_20_1_Content"> mu : <draw:frame draw:style-name="media" draw:name="28" text:anchor-type="as-char" draw:z-index="28" svg:width="0.29104166666667cm" svg:height="0.42333333333333cm"><draw:image xlink:href="Pictures/4c58ace668a57d511c8955bf6ac6a7a7.png" xlink:type="simple" xlink:show="embed" xlink:actuate="onLoad"/></draw:frame></text:p>
        </text:list-item>
        <text:list-item>
          <text:p text:style-name="List_20_1_Content"> nu : <draw:frame draw:style-name="media" draw:name="29" text:anchor-type="as-char" draw:z-index="29" svg:width="0.26458333333333cm" svg:height="0.42333333333333cm"><draw:image xlink:href="Pictures/a4db13eb63794a8e8179c2a00e56d2e1.png" xlink:type="simple" xlink:show="embed" xlink:actuate="onLoad"/></draw:frame></text:p>
        </text:list-item>
        <text:list-item>
          <text:p text:style-name="List_20_1_Content"> xi : <draw:frame draw:style-name="media" draw:name="30" text:anchor-type="as-char" draw:z-index="30" svg:width="0.238125cm" svg:height="0.42333333333333cm"><draw:image xlink:href="Pictures/054b4e8de595c6a1b996469691c01e06.png" xlink:type="simple" xlink:show="embed" xlink:actuate="onLoad"/></draw:frame></text:p>
        </text:list-item>
        <text:list-item>
          <text:p text:style-name="List_20_1_Content"> pi : <draw:frame draw:style-name="media" draw:name="31" text:anchor-type="as-char" draw:z-index="31" svg:width="0.29104166666667cm" svg:height="0.42333333333333cm"><draw:image xlink:href="Pictures/f156b2ab964b60813235004faa01e38e.png" xlink:type="simple" xlink:show="embed" xlink:actuate="onLoad"/></draw:frame></text:p>
        </text:list-item>
        <text:list-item>
          <text:p text:style-name="List_20_1_Content"> varpi : <draw:frame draw:style-name="media" draw:name="32" text:anchor-type="as-char" draw:z-index="32" svg:width="0.396875cm" svg:height="0.42333333333333cm"><draw:image xlink:href="Pictures/032a2b388f0a6249c296f7144c0aa6af.png" xlink:type="simple" xlink:show="embed" xlink:actuate="onLoad"/></draw:frame></text:p>
        </text:list-item>
        <text:list-item>
          <text:p text:style-name="List_20_1_Content"> rho : <draw:frame draw:style-name="media" draw:name="33" text:anchor-type="as-char" draw:z-index="33" svg:width="0.26458333333333cm" svg:height="0.42333333333333cm"><draw:image xlink:href="Pictures/f7376011c95cc76aba2191ce5aca2aca.png" xlink:type="simple" xlink:show="embed" xlink:actuate="onLoad"/></draw:frame></text:p>
        </text:list-item>
        <text:list-item>
          <text:p text:style-name="List_20_1_Content"> varrho : <draw:frame draw:style-name="media" draw:name="34" text:anchor-type="as-char" draw:z-index="34" svg:width="0.238125cm" svg:height="0.42333333333333cm"><draw:image xlink:href="Pictures/33d32c9d49ec34d2b5ca435875297a6e.png" xlink:type="simple" xlink:show="embed" xlink:actuate="onLoad"/></draw:frame></text:p>
        </text:list-item>
        <text:list-item>
          <text:p text:style-name="List_20_1_Content"> sigma : <draw:frame draw:style-name="media" draw:name="35" text:anchor-type="as-char" draw:z-index="35" svg:width="0.29104166666667cm" svg:height="0.42333333333333cm"><draw:image xlink:href="Pictures/41fb0ca5d0a4a2782c89a7098a6e8992.png" xlink:type="simple" xlink:show="embed" xlink:actuate="onLoad"/></draw:frame></text:p>
        </text:list-item>
        <text:list-item>
          <text:p text:style-name="List_20_1_Content"> varsigma : <draw:frame draw:style-name="media" draw:name="36" text:anchor-type="as-char" draw:z-index="36" svg:width="0.21166666666667cm" svg:height="0.42333333333333cm"><draw:image xlink:href="Pictures/e441b02f8ac2c4af44188ad7ee5e6a50.png" xlink:type="simple" xlink:show="embed" xlink:actuate="onLoad"/></draw:frame></text:p>
        </text:list-item>
        <text:list-item>
          <text:p text:style-name="List_20_1_Content"> tau : <draw:frame draw:style-name="media" draw:name="37" text:anchor-type="as-char" draw:z-index="37" svg:width="0.21166666666667cm" svg:height="0.42333333333333cm"><draw:image xlink:href="Pictures/354b8f264076f3bb842630246d417e56.png" xlink:type="simple" xlink:show="embed" xlink:actuate="onLoad"/></draw:frame></text:p>
        </text:list-item>
        <text:list-item>
          <text:p text:style-name="List_20_1_Content"> upsilon : <draw:frame draw:style-name="media" draw:name="38" text:anchor-type="as-char" draw:z-index="38" svg:width="0.26458333333333cm" svg:height="0.42333333333333cm"><draw:image xlink:href="Pictures/41d00771492ba7bb883d89ac7f948ccc.png" xlink:type="simple" xlink:show="embed" xlink:actuate="onLoad"/></draw:frame></text:p>
        </text:list-item>
        <text:list-item>
          <text:p text:style-name="List_20_1_Content"> phi : <draw:frame draw:style-name="media" draw:name="39" text:anchor-type="as-char" draw:z-index="39" svg:width="0.29104166666667cm" svg:height="0.42333333333333cm"><draw:image xlink:href="Pictures/df36947e784efeeac2be051b5d48ede3.png" xlink:type="simple" xlink:show="embed" xlink:actuate="onLoad"/></draw:frame></text:p>
        </text:list-item>
        <text:list-item>
          <text:p text:style-name="List_20_1_Content"> varphi : <draw:frame draw:style-name="media" draw:name="40" text:anchor-type="as-char" draw:z-index="40" svg:width="0.3175cm" svg:height="0.42333333333333cm"><draw:image xlink:href="Pictures/015721701455fc5a324b68a4930d8593.png" xlink:type="simple" xlink:show="embed" xlink:actuate="onLoad"/></draw:frame></text:p>
        </text:list-item>
        <text:list-item>
          <text:p text:style-name="List_20_1_Content"> chi : <draw:frame draw:style-name="media" draw:name="41" text:anchor-type="as-char" draw:z-index="41" svg:width="0.29104166666667cm" svg:height="0.42333333333333cm"><draw:image xlink:href="Pictures/dd4544cb8196395e68a15d16f2954d53.png" xlink:type="simple" xlink:show="embed" xlink:actuate="onLoad"/></draw:frame></text:p>
        </text:list-item>
        <text:list-item>
          <text:p text:style-name="List_20_1_Content"> psi : <draw:frame draw:style-name="media" draw:name="42" text:anchor-type="as-char" draw:z-index="42" svg:width="0.3175cm" svg:height="0.42333333333333cm"><draw:image xlink:href="Pictures/77e388c9459d89ef4223f3f735297f04.png" xlink:type="simple" xlink:show="embed" xlink:actuate="onLoad"/></draw:frame></text:p>
        </text:list-item>
        <text:list-item>
          <text:p text:style-name="List_20_1_Content"> omega : <draw:frame draw:style-name="media" draw:name="43" text:anchor-type="as-char" draw:z-index="43" svg:width="0.3175cm" svg:height="0.42333333333333cm"><draw:image xlink:href="Pictures/66ec15e62f7b4245bfd34189f6bcc45d.png" xlink:type="simple" xlink:show="embed" xlink:actuate="onLoad"/></draw:frame></text:p>
        </text:list-item>
        <text:list-item>
          <text:p text:style-name="List_20_1_Content"> Gamma : <draw:frame draw:style-name="media" draw:name="44" text:anchor-type="as-char" draw:z-index="44" svg:width="0.3175cm" svg:height="0.42333333333333cm"><draw:image xlink:href="Pictures/c10b8f5690f67df4781ef735887a31fa.png" xlink:type="simple" xlink:show="embed" xlink:actuate="onLoad"/></draw:frame></text:p>
        </text:list-item>
        <text:list-item>
          <text:p text:style-name="List_20_1_Content"> Lambda : <draw:frame draw:style-name="media" draw:name="45" text:anchor-type="as-char" draw:z-index="45" svg:width="0.34395833333333cm" svg:height="0.42333333333333cm"><draw:image xlink:href="Pictures/03e3d5a5fcc33a1e59c298e2106f8040.png" xlink:type="simple" xlink:show="embed" xlink:actuate="onLoad"/></draw:frame></text:p>
        </text:list-item>
        <text:list-item>
          <text:p text:style-name="List_20_1_Content"> Sigma : <draw:frame draw:style-name="media" draw:name="46" text:anchor-type="as-char" draw:z-index="46" svg:width="0.34395833333333cm" svg:height="0.42333333333333cm"><draw:image xlink:href="Pictures/9ec2be7b42932ae4829db7d09e977d78.png" xlink:type="simple" xlink:show="embed" xlink:actuate="onLoad"/></draw:frame></text:p>
        </text:list-item>
        <text:list-item>
          <text:p text:style-name="List_20_1_Content"> Psi : <draw:frame draw:style-name="media" draw:name="47" text:anchor-type="as-char" draw:z-index="47" svg:width="0.37041666666667cm" svg:height="0.42333333333333cm"><draw:image xlink:href="Pictures/404c219d4c2d750297c45409c0427c3c.png" xlink:type="simple" xlink:show="embed" xlink:actuate="onLoad"/></draw:frame></text:p>
        </text:list-item>
        <text:list-item>
          <text:p text:style-name="List_20_1_Content"> Delta : <draw:frame draw:style-name="media" draw:name="48" text:anchor-type="as-char" draw:z-index="48" svg:width="0.396875cm" svg:height="0.42333333333333cm"><draw:image xlink:href="Pictures/f58ede43f466c0bf67b8239989dd7dd2.png" xlink:type="simple" xlink:show="embed" xlink:actuate="onLoad"/></draw:frame></text:p>
        </text:list-item>
        <text:list-item>
          <text:p text:style-name="List_20_1_Content"> Xi : <draw:frame draw:style-name="media" draw:name="49" text:anchor-type="as-char" draw:z-index="49" svg:width="0.3175cm" svg:height="0.42333333333333cm"><draw:image xlink:href="Pictures/e2d6bd554cf410e62cc0b53460756c1f.png" xlink:type="simple" xlink:show="embed" xlink:actuate="onLoad"/></draw:frame></text:p>
        </text:list-item>
        <text:list-item>
          <text:p text:style-name="List_20_1_Content"> Upsilon : <draw:frame draw:style-name="media" draw:name="50" text:anchor-type="as-char" draw:z-index="50" svg:width="0.37041666666667cm" svg:height="0.42333333333333cm"><draw:image xlink:href="Pictures/e73d567d1ff5256b22240770599a9dad.png" xlink:type="simple" xlink:show="embed" xlink:actuate="onLoad"/></draw:frame></text:p>
        </text:list-item>
        <text:list-item>
          <text:p text:style-name="List_20_1_Content"> Omega : <draw:frame draw:style-name="media" draw:name="51" text:anchor-type="as-char" draw:z-index="51" svg:width="0.34395833333333cm" svg:height="0.42333333333333cm"><draw:image xlink:href="Pictures/4602dcc9866ae958e8b886e7fa9092f5.png" xlink:type="simple" xlink:show="embed" xlink:actuate="onLoad"/></draw:frame></text:p>
        </text:list-item>
        <text:list-item>
          <text:p text:style-name="List_20_1_Content"> Theta : <draw:frame draw:style-name="media" draw:name="52" text:anchor-type="as-char" draw:z-index="52" svg:width="0.37041666666667cm" svg:height="0.44979166666667cm"><draw:image xlink:href="Pictures/d1559bdc1add6c6b6aa689632f39c60f.png" xlink:type="simple" xlink:show="embed" xlink:actuate="onLoad"/></draw:frame></text:p>
        </text:list-item>
        <text:list-item>
          <text:p text:style-name="List_20_1_Content"> Pi : <draw:frame draw:style-name="media" draw:name="53" text:anchor-type="as-char" draw:z-index="53" svg:width="0.37041666666667cm" svg:height="0.42333333333333cm"><draw:image xlink:href="Pictures/ade7548064eaf9078b30ac74aa71a293.png" xlink:type="simple" xlink:show="embed" xlink:actuate="onLoad"/></draw:frame></text:p>
        </text:list-item>
        <text:list-item>
          <text:p text:style-name="List_20_1_Content_Last"> Phi : <draw:frame draw:style-name="media" draw:name="54" text:anchor-type="as-char" draw:z-index="54" svg:width="0.34395833333333cm" svg:height="0.42333333333333cm"><draw:image xlink:href="Pictures/60626be480de0159427410ce2a9964bd.png" xlink:type="simple" xlink:show="embed" xlink:actuate="onLoad"/></draw:frame></text:p>
        </text:list-item>
      </text:list>
      <text:h text:style-name="Heading_20_4" text:outline-level="4"><text:bookmark-start text:name="__RefHeading___symbols_5"/><text:bookmark-start text:name="symbols"/>Symbols:<text:bookmark-end text:name="__RefHeading___symbols_5"/><text:bookmark-end text:name="symbols"/></text:h>
      <text:list text:style-name="List_20_1" text:continue-numbering="false">
        <text:list-item>
          <text:p text:style-name="List_20_1_Content_First"> infty : <draw:frame draw:style-name="media" draw:name="55" text:anchor-type="as-char" draw:z-index="55" svg:width="0.396875cm" svg:height="0.42333333333333cm"><draw:image xlink:href="Pictures/21ea05d74e6677b53d12f8fa0d8c964d.png" xlink:type="simple" xlink:show="embed" xlink:actuate="onLoad"/></draw:frame></text:p>
        </text:list-item>
        <text:list-item>
          <text:p text:style-name="List_20_1_Content"> in : <draw:frame draw:style-name="media" draw:name="56" text:anchor-type="as-char" draw:z-index="56" svg:width="0.26458333333333cm" svg:height="0.42333333333333cm"><draw:image xlink:href="Pictures/71bc31b3921d72e60187e550da90eae4.png" xlink:type="simple" xlink:show="embed" xlink:actuate="onLoad"/></draw:frame></text:p>
        </text:list-item>
        <text:list-item>
          <text:p text:style-name="List_20_1_Content"> notin : <draw:frame draw:style-name="media" draw:name="57" text:anchor-type="as-char" draw:z-index="57" svg:width="0.26458333333333cm" svg:height="0.42333333333333cm"><draw:image xlink:href="Pictures/1b25ea435ab46f7f5d0eef287cafd0a9.png" xlink:type="simple" xlink:show="embed" xlink:actuate="onLoad"/></draw:frame></text:p>
        </text:list-item>
        <text:list-item>
          <text:p text:style-name="List_20_1_Content"> forall : <draw:frame draw:style-name="media" draw:name="58" text:anchor-type="as-char" draw:z-index="58" svg:width="0.29104166666667cm" svg:height="0.42333333333333cm"><draw:image xlink:href="Pictures/deb87ad631af80b5ebbd0518d8165d63.png" xlink:type="simple" xlink:show="embed" xlink:actuate="onLoad"/></draw:frame></text:p>
        </text:list-item>
        <text:list-item>
          <text:p text:style-name="List_20_1_Content"> exists : <draw:frame draw:style-name="media" draw:name="59" text:anchor-type="as-char" draw:z-index="59" svg:width="0.29104166666667cm" svg:height="0.42333333333333cm"><draw:image xlink:href="Pictures/c830b2a5c7498eb0c7a8d36199c3ea53.png" xlink:type="simple" xlink:show="embed" xlink:actuate="onLoad"/></draw:frame></text:p>
        </text:list-item>
        <text:list-item>
          <text:p text:style-name="List_20_1_Content"> notexists : <draw:frame draw:style-name="media" draw:name="60" text:anchor-type="as-char" draw:z-index="60" svg:width="0.29104166666667cm" svg:height="0.44979166666667cm"><draw:image xlink:href="Pictures/414ce414ae0b0b545adc62e63aef36b3.png" xlink:type="simple" xlink:show="embed" xlink:actuate="onLoad"/></draw:frame></text:p>
        </text:list-item>
        <text:list-item>
          <text:p text:style-name="List_20_1_Content"> partial : <draw:frame draw:style-name="media" draw:name="61" text:anchor-type="as-char" draw:z-index="61" svg:width="0.26458333333333cm" svg:height="0.44979166666667cm"><draw:image xlink:href="Pictures/2453011ecc60127f1b8769896a879a19.png" xlink:type="simple" xlink:show="embed" xlink:actuate="onLoad"/></draw:frame></text:p>
        </text:list-item>
        <text:list-item>
          <text:p text:style-name="List_20_1_Content"> approx : <draw:frame draw:style-name="media" draw:name="62" text:anchor-type="as-char" draw:z-index="62" svg:width="0.3175cm" svg:height="0.42333333333333cm"><draw:image xlink:href="Pictures/5190dfee74daef3799d99e6173813ffd.png" xlink:type="simple" xlink:show="embed" xlink:actuate="onLoad"/></draw:frame></text:p>
        </text:list-item>
        <text:list-item>
          <text:p text:style-name="List_20_1_Content"> pm : <draw:frame draw:style-name="media" draw:name="63" text:anchor-type="as-char" draw:z-index="63" svg:width="0.26458333333333cm" svg:height="0.42333333333333cm"><draw:image xlink:href="Pictures/30d6c8fbe84991f37339c0c68c9e7648.png" xlink:type="simple" xlink:show="embed" xlink:actuate="onLoad"/></draw:frame></text:p>
        </text:list-item>
        <text:list-item>
          <text:p text:style-name="List_20_1_Content"> inter : <draw:frame draw:style-name="media" draw:name="64" text:anchor-type="as-char" draw:z-index="64" svg:width="0.3175cm" svg:height="0.42333333333333cm"><draw:image xlink:href="Pictures/682aaa5c07e4bdaec6761377cfad26df.png" xlink:type="simple" xlink:show="embed" xlink:actuate="onLoad"/></draw:frame></text:p>
        </text:list-item>
        <text:list-item>
          <text:p text:style-name="List_20_1_Content"> union : <draw:frame draw:style-name="media" draw:name="65" text:anchor-type="as-char" draw:z-index="65" svg:width="0.3175cm" svg:height="0.42333333333333cm"><draw:image xlink:href="Pictures/4bfddb7b9ab828ec84287f5203b85124.png" xlink:type="simple" xlink:show="embed" xlink:actuate="onLoad"/></draw:frame></text:p>
        </text:list-item>
        <text:list-item>
          <text:p text:style-name="List_20_1_Content"> ortho : <draw:frame draw:style-name="media" draw:name="66" text:anchor-type="as-char" draw:z-index="66" svg:width="0.34395833333333cm" svg:height="0.42333333333333cm"><draw:image xlink:href="Pictures/5c161008a71baaa61ba3dffd6f2284da.png" xlink:type="simple" xlink:show="embed" xlink:actuate="onLoad"/></draw:frame></text:p>
        </text:list-item>
        <text:list-item>
          <text:p text:style-name="List_20_1_Content"> parallel : <draw:frame draw:style-name="media" draw:name="67" text:anchor-type="as-char" draw:z-index="67" svg:width="0.15875cm" svg:height="0.42333333333333cm"><draw:image xlink:href="Pictures/15b526ed44811b9ad3d8ebb342ff0f51.png" xlink:type="simple" xlink:show="embed" xlink:actuate="onLoad"/></draw:frame></text:p>
        </text:list-item>
        <text:list-item>
          <text:p text:style-name="List_20_1_Content"> backslash : <draw:frame draw:style-name="media" draw:name="68" text:anchor-type="as-char" draw:z-index="68" svg:width="0.15875cm" svg:height="0.42333333333333cm"><draw:image xlink:href="Pictures/d186ef4e451164220ed7c28baa9bcb4a.png" xlink:type="simple" xlink:show="embed" xlink:actuate="onLoad"/></draw:frame></text:p>
        </text:list-item>
        <text:list-item>
          <text:p text:style-name="List_20_1_Content"> prime : <draw:frame draw:style-name="media" draw:name="69" text:anchor-type="as-char" draw:z-index="69" svg:width="0.10583333333333cm" svg:height="0.42333333333333cm"><draw:image xlink:href="Pictures/b727aac3a41b78a340cb83f01f80f5c1.png" xlink:type="simple" xlink:show="embed" xlink:actuate="onLoad"/></draw:frame></text:p>
        </text:list-item>
        <text:list-item>
          <text:p text:style-name="List_20_1_Content"> wedge : <draw:frame draw:style-name="media" draw:name="70" text:anchor-type="as-char" draw:z-index="70" svg:width="0.3175cm" svg:height="0.42333333333333cm"><draw:image xlink:href="Pictures/ab694b3a5033a06a16afaa7dca37f069.png" xlink:type="simple" xlink:show="embed" xlink:actuate="onLoad"/></draw:frame></text:p>
        </text:list-item>
        <text:list-item>
          <text:p text:style-name="List_20_1_Content"> vert : <draw:frame draw:style-name="media" draw:name="71" text:anchor-type="as-char" draw:z-index="71" svg:width="0.15875cm" svg:height="0.42333333333333cm"><draw:image xlink:href="Pictures/f895c58c53b8a79aa97c26cb3a693e1c.png" xlink:type="simple" xlink:show="embed" xlink:actuate="onLoad"/></draw:frame></text:p>
        </text:list-item>
        <text:list-item>
          <text:p text:style-name="List_20_1_Content"> lbrace : <draw:frame draw:style-name="media" draw:name="72" text:anchor-type="as-char" draw:z-index="72" svg:width="0.21166666666667cm" svg:height="0.42333333333333cm"><draw:image xlink:href="Pictures/014c2827f475b662e7ac9bbfe1008013.png" xlink:type="simple" xlink:show="embed" xlink:actuate="onLoad"/></draw:frame></text:p>
        </text:list-item>
        <text:list-item>
          <text:p text:style-name="List_20_1_Content"> rbrace : <draw:frame draw:style-name="media" draw:name="73" text:anchor-type="as-char" draw:z-index="73" svg:width="0.21166666666667cm" svg:height="0.42333333333333cm"><draw:image xlink:href="Pictures/7bf6c24a205ed80012c5a8950d99b840.png" xlink:type="simple" xlink:show="embed" xlink:actuate="onLoad"/></draw:frame></text:p>
        </text:list-item>
        <text:list-item>
          <text:p text:style-name="List_20_1_Content"> circ : <draw:frame draw:style-name="media" draw:name="74" text:anchor-type="as-char" draw:z-index="74" svg:width="0.26458333333333cm" svg:height="0.42333333333333cm"><draw:image xlink:href="Pictures/1a95ba10f58665057bca2ae593e95a84.png" xlink:type="simple" xlink:show="embed" xlink:actuate="onLoad"/></draw:frame></text:p>
        </text:list-item>
        <text:list-item>
          <text:p text:style-name="List_20_1_Content"> varnothing : <draw:frame draw:style-name="media" draw:name="75" text:anchor-type="as-char" draw:z-index="75" svg:width="0.26458333333333cm" svg:height="0.42333333333333cm"><draw:image xlink:href="Pictures/29449a739e40cfb3717ef9c7cf509936.png" xlink:type="simple" xlink:show="embed" xlink:actuate="onLoad"/></draw:frame></text:p>
        </text:list-item>
        <text:list-item>
          <text:p text:style-name="List_20_1_Content"> subset : <draw:frame draw:style-name="media" draw:name="76" text:anchor-type="as-char" draw:z-index="76" svg:width="0.3175cm" svg:height="0.42333333333333cm"><draw:image xlink:href="Pictures/d1ea1ba4cacfdafb5447ca2b2f433429.png" xlink:type="simple" xlink:show="embed" xlink:actuate="onLoad"/></draw:frame></text:p>
        </text:list-item>
        <text:list-item>
          <text:p text:style-name="List_20_1_Content"> notsubset : <draw:frame draw:style-name="media" draw:name="77" text:anchor-type="as-char" draw:z-index="77" svg:width="0.3175cm" svg:height="0.42333333333333cm"><draw:image xlink:href="Pictures/896f96b3101b8e9c0bd0598f20370033.png" xlink:type="simple" xlink:show="embed" xlink:actuate="onLoad"/></draw:frame></text:p>
        </text:list-item>
        <text:list-item>
          <text:p text:style-name="List_20_1_Content"> cdots : <draw:frame draw:style-name="media" draw:name="78" text:anchor-type="as-char" draw:z-index="78" svg:width="0.44979166666667cm" svg:height="0.42333333333333cm"><draw:image xlink:href="Pictures/058033b8d160451bf2ca114ff3a49517.png" xlink:type="simple" xlink:show="embed" xlink:actuate="onLoad"/></draw:frame></text:p>
        </text:list-item>
        <text:list-item>
          <text:p text:style-name="List_20_1_Content"> vdots : <draw:frame draw:style-name="media" draw:name="79" text:anchor-type="as-char" draw:z-index="79" svg:width="0.15875cm" svg:height="0.44979166666667cm"><draw:image xlink:href="Pictures/2c138e321d7da7a2af893f210ff7a0e9.png" xlink:type="simple" xlink:show="embed" xlink:actuate="onLoad"/></draw:frame></text:p>
        </text:list-item>
        <text:list-item>
          <text:p text:style-name="List_20_1_Content_Last"> ddots : <draw:frame draw:style-name="media" draw:name="80" text:anchor-type="as-char" draw:z-index="80" svg:width="0.44979166666667cm" svg:height="0.44979166666667cm"><draw:image xlink:href="Pictures/fdffd6ac2062b52a34d6a3aaf5883390.png" xlink:type="simple" xlink:show="embed" xlink:actuate="onLoad"/></draw:frame></text:p>
        </text:list-item>
      </text:list>
      <text:h text:style-name="Heading_20_4" text:outline-level="4"><text:bookmark-start text:name="__RefHeading___arrows_6"/><text:bookmark-start text:name="arrows"/>Arrows:<text:bookmark-end text:name="__RefHeading___arrows_6"/><text:bookmark-end text:name="arrows"/></text:h>
      <text:list text:style-name="List_20_1" text:continue-numbering="false">
        <text:list-item>
          <text:p text:style-name="List_20_1_Content_First"> left : <draw:frame draw:style-name="media" draw:name="81" text:anchor-type="as-char" draw:z-index="81" svg:width="0.44979166666667cm" svg:height="0.42333333333333cm"><draw:image xlink:href="Pictures/f6f0bb48a771cb87d9a666ddbcd1ced8.png" xlink:type="simple" xlink:show="embed" xlink:actuate="onLoad"/></draw:frame></text:p>
        </text:list-item>
        <text:list-item>
          <text:p text:style-name="List_20_1_Content"> right : <draw:frame draw:style-name="media" draw:name="82" text:anchor-type="as-char" draw:z-index="82" svg:width="0.44979166666667cm" svg:height="0.42333333333333cm"><draw:image xlink:href="Pictures/f926eda4ef57da6ddf974e828a4c4823.png" xlink:type="simple" xlink:show="embed" xlink:actuate="onLoad"/></draw:frame></text:p>
        </text:list-item>
        <text:list-item>
          <text:p text:style-name="List_20_1_Content"> leftright : <draw:frame draw:style-name="media" draw:name="83" text:anchor-type="as-char" draw:z-index="83" svg:width="0.44979166666667cm" svg:height="0.42333333333333cm"><draw:image xlink:href="Pictures/bda3ab0da4bea99fc4125403fea16377.png" xlink:type="simple" xlink:show="embed" xlink:actuate="onLoad"/></draw:frame></text:p>
        </text:list-item>
        <text:list-item>
          <text:p text:style-name="List_20_1_Content"> doubleleft : <draw:frame draw:style-name="media" draw:name="84" text:anchor-type="as-char" draw:z-index="84" svg:width="0.44979166666667cm" svg:height="0.42333333333333cm"><draw:image xlink:href="Pictures/d4d174227009549e12ddf0391c03a722.png" xlink:type="simple" xlink:show="embed" xlink:actuate="onLoad"/></draw:frame></text:p>
        </text:list-item>
        <text:list-item>
          <text:p text:style-name="List_20_1_Content"> doubleright : <draw:frame draw:style-name="media" draw:name="85" text:anchor-type="as-char" draw:z-index="85" svg:width="0.44979166666667cm" svg:height="0.42333333333333cm"><draw:image xlink:href="Pictures/634d0fa2364849c565c62d07097ea09e.png" xlink:type="simple" xlink:show="embed" xlink:actuate="onLoad"/></draw:frame></text:p>
        </text:list-item>
        <text:list-item>
          <text:p text:style-name="List_20_1_Content"> doubleleftright : <draw:frame draw:style-name="media" draw:name="86" text:anchor-type="as-char" draw:z-index="86" svg:width="0.44979166666667cm" svg:height="0.42333333333333cm"><draw:image xlink:href="Pictures/534c1a4111fefaf3bb1f66f900d8e769.png" xlink:type="simple" xlink:show="embed" xlink:actuate="onLoad"/></draw:frame></text:p>
        </text:list-item>
        <text:list-item>
          <text:p text:style-name="List_20_1_Content"> nearrow : <draw:frame draw:style-name="media" draw:name="87" text:anchor-type="as-char" draw:z-index="87" svg:width="0.44979166666667cm" svg:height="0.42333333333333cm"><draw:image xlink:href="Pictures/ae2c57fb8e0db0837191846a21c30120.png" xlink:type="simple" xlink:show="embed" xlink:actuate="onLoad"/></draw:frame></text:p>
        </text:list-item>
        <text:list-item>
          <text:p text:style-name="List_20_1_Content_Last"> searrow : <draw:frame draw:style-name="media" draw:name="88" text:anchor-type="as-char" draw:z-index="88" svg:width="0.44979166666667cm" svg:height="0.42333333333333cm"><draw:image xlink:href="Pictures/fd4af8b224533144444021a78cc2c732.png" xlink:type="simple" xlink:show="embed" xlink:actuate="onLoad"/></draw:frame></text:p>
        </text:list-item>
      </text:list>
      <text:h text:style-name="Heading_20_4" text:outline-level="4"><text:bookmark-start text:name="__RefHeading___sets_7"/><text:bookmark-start text:name="sets"/>Sets:<text:bookmark-end text:name="__RefHeading___sets_7"/><text:bookmark-end text:name="sets"/></text:h>
      <text:list text:style-name="List_20_1" text:continue-numbering="false">
        <text:list-item>
          <text:p text:style-name="List_20_1_Content_First"> bbR : <draw:frame draw:style-name="media" draw:name="89" text:anchor-type="as-char" draw:z-index="89" svg:width="0.37041666666667cm" svg:height="0.42333333333333cm"><draw:image xlink:href="Pictures/72c24c46882f1a8d16ec63e0efcbed46.png" xlink:type="simple" xlink:show="embed" xlink:actuate="onLoad"/></draw:frame></text:p>
        </text:list-item>
        <text:list-item>
          <text:p text:style-name="List_20_1_Content"> bbN : <draw:frame draw:style-name="media" draw:name="90" text:anchor-type="as-char" draw:z-index="90" svg:width="0.396875cm" svg:height="0.42333333333333cm"><draw:image xlink:href="Pictures/81267ea69ba39849167d942304a4b29f.png" xlink:type="simple" xlink:show="embed" xlink:actuate="onLoad"/></draw:frame></text:p>
        </text:list-item>
        <text:list-item>
          <text:p text:style-name="List_20_1_Content"> bbZ : <draw:frame draw:style-name="media" draw:name="91" text:anchor-type="as-char" draw:z-index="91" svg:width="0.34395833333333cm" svg:height="0.42333333333333cm"><draw:image xlink:href="Pictures/a67b2c3a4eae31d8de4a791a9005fda9.png" xlink:type="simple" xlink:show="embed" xlink:actuate="onLoad"/></draw:frame></text:p>
        </text:list-item>
        <text:list-item>
          <text:p text:style-name="List_20_1_Content_Last"> bbC : <draw:frame draw:style-name="media" draw:name="92" text:anchor-type="as-char" draw:z-index="92" svg:width="0.3175cm" svg:height="0.42333333333333cm"><draw:image xlink:href="Pictures/ab8fd3eb79f6c69bbaea9ac0edbedc9a.png" xlink:type="simple" xlink:show="embed" xlink:actuate="onLoad"/></draw:frame></text:p>
        </text:list-item>
      </text:list>
      <text:h text:style-name="Heading_20_4" text:outline-level="4"><text:bookmark-start text:name="__RefHeading___roots_and_limits_8"/><text:bookmark-start text:name="roots_and_limits"/>Roots and Limits:<text:bookmark-end text:name="__RefHeading___roots_and_limits_8"/><text:bookmark-end text:name="roots_and_limits"/></text:h>
      <text:list text:style-name="List_20_1" text:continue-numbering="false">
        <text:list-item>
          <text:p text:style-name="List_20_1_Content_First"> sqrt{a} : <draw:frame draw:style-name="media" draw:name="93" text:anchor-type="as-char" draw:z-index="93" svg:width="0.66145833333333cm" svg:height="0.66145833333333cm"><draw:image xlink:href="Pictures/d5930518158d9c31da45241d1af8c5f6.png" xlink:type="simple" xlink:show="embed" xlink:actuate="onLoad"/></draw:frame></text:p>
        </text:list-item>
        <text:list-item>
          <text:p text:style-name="List_20_1_Content"> root{n}{a} : <draw:frame draw:style-name="media" draw:name="94" text:anchor-type="as-char" draw:z-index="94" svg:width="0.66145833333333cm" svg:height="0.66145833333333cm"><draw:image xlink:href="Pictures/d4b9bcb92a379fc23d18e2c7bbc9bf75.png" xlink:type="simple" xlink:show="embed" xlink:actuate="onLoad"/></draw:frame></text:p>
        </text:list-item>
        <text:list-item>
          <text:p text:style-name="List_20_1_Content_Last"> lim{a}{x} : <draw:frame draw:style-name="media" draw:name="95" text:anchor-type="as-char" draw:z-index="95" svg:width="0.92604166666667cm" svg:height="0.74083333333333cm"><draw:image xlink:href="Pictures/a8083c8b0633e16f8be74bfc152a4c4a.png" xlink:type="simple" xlink:show="embed" xlink:actuate="onLoad"/></draw:frame></text:p>
        </text:list-item>
      </text:list>
      <text:h text:style-name="Heading_20_4" text:outline-level="4"><text:bookmark-start text:name="__RefHeading___big_operators_9"/><text:bookmark-start text:name="big_operators"/>Big Operators:<text:bookmark-end text:name="__RefHeading___big_operators_9"/><text:bookmark-end text:name="big_operators"/></text:h>
      <text:list text:style-name="List_20_1" text:continue-numbering="false">
        <text:list-item>
          <text:p text:style-name="List_20_1_Content_First"> int{a}{b}{x} : <draw:frame draw:style-name="media" draw:name="96" text:anchor-type="as-char" draw:z-index="96" svg:width="0.555625cm" svg:height="1.2170833333333cm"><draw:image xlink:href="Pictures/4caf43389fee2ae1cd49e3c5f18e79e0.png" xlink:type="simple" xlink:show="embed" xlink:actuate="onLoad"/></draw:frame></text:p>
        </text:list-item>
        <text:list-item>
          <text:p text:style-name="List_20_1_Content"> doubleint{a}{b}{x} : <draw:frame draw:style-name="media" draw:name="97" text:anchor-type="as-char" draw:z-index="97" svg:width="0.74083333333333cm" svg:height="1.27cm"><draw:image xlink:href="Pictures/3541642f1a2923cd754f6f751905793c.png" xlink:type="simple" xlink:show="embed" xlink:actuate="onLoad"/></draw:frame></text:p>
        </text:list-item>
        <text:list-item>
          <text:p text:style-name="List_20_1_Content"> tripleint{a}{b}{x} : <draw:frame draw:style-name="media" draw:name="98" text:anchor-type="as-char" draw:z-index="98" svg:width="0.89958333333333cm" svg:height="1.27cm"><draw:image xlink:href="Pictures/66a500017daca43b24e5c7859c111fd6.png" xlink:type="simple" xlink:show="embed" xlink:actuate="onLoad"/></draw:frame></text:p>
        </text:list-item>
        <text:list-item>
          <text:p text:style-name="List_20_1_Content"> oint{a}{b}{x} : <draw:frame draw:style-name="media" draw:name="99" text:anchor-type="as-char" draw:z-index="99" svg:width="0.58208333333333cm" svg:height="1.2170833333333cm"><draw:image xlink:href="Pictures/246de2aaf062366fd41e964b8c5fcce5.png" xlink:type="simple" xlink:show="embed" xlink:actuate="onLoad"/></draw:frame></text:p>
        </text:list-item>
        <text:list-item>
          <text:p text:style-name="List_20_1_Content"> sum{a}{b}{x} : <draw:frame draw:style-name="media" draw:name="100" text:anchor-type="as-char" draw:z-index="100" svg:width="0.76729166666667cm" svg:height="1.1641666666667cm"><draw:image xlink:href="Pictures/e8efbb4a3b59164dccfbc2a11414b381.png" xlink:type="simple" xlink:show="embed" xlink:actuate="onLoad"/></draw:frame></text:p>
        </text:list-item>
        <text:list-item>
          <text:p text:style-name="List_20_1_Content"> prod{a}{b}{x} : <draw:frame draw:style-name="media" draw:name="101" text:anchor-type="as-char" draw:z-index="101" svg:width="0.68791666666667cm" svg:height="1.190625cm"><draw:image xlink:href="Pictures/42f1256fe3b65b2460b022de660290ea.png" xlink:type="simple" xlink:show="embed" xlink:actuate="onLoad"/></draw:frame></text:p>
        </text:list-item>
        <text:list-item>
          <text:p text:style-name="List_20_1_Content"> bigcup{a}{b}{x} : <draw:frame draw:style-name="media" draw:name="102" text:anchor-type="as-char" draw:z-index="102" svg:width="0.66145833333333cm" svg:height="1.1641666666667cm"><draw:image xlink:href="Pictures/be00b93f1639b7acc98bda77272b2926.png" xlink:type="simple" xlink:show="embed" xlink:actuate="onLoad"/></draw:frame></text:p>
        </text:list-item>
        <text:list-item>
          <text:p text:style-name="List_20_1_Content_Last"> bigcap{a}{b}{x} : <draw:frame draw:style-name="media" draw:name="103" text:anchor-type="as-char" draw:z-index="103" svg:width="0.66145833333333cm" svg:height="1.1641666666667cm"><draw:image xlink:href="Pictures/df41d914fa6de6770f5ee62d3eb27742.png" xlink:type="simple" xlink:show="embed" xlink:actuate="onLoad"/></draw:frame></text:p>
        </text:list-item>
      </text:list>
      <text:h text:style-name="Heading_20_4" text:outline-level="4"><text:bookmark-start text:name="__RefHeading___delimiters_10"/><text:bookmark-start text:name="delimiters"/>Delimiters:<text:bookmark-end text:name="__RefHeading___delimiters_10"/><text:bookmark-end text:name="delimiters"/></text:h>
      <text:list text:style-name="List_20_1" text:continue-numbering="false">
        <text:list-item>
          <text:p text:style-name="List_20_1_Content_First"> delim{[}{x}{]} : <draw:frame draw:style-name="media" draw:name="104" text:anchor-type="as-char" draw:z-index="104" svg:width="0.555625cm" svg:height="0.60854166666667cm"><draw:image xlink:href="Pictures/cc670f42a272b33af2bbe87ca1e937cd.png" xlink:type="simple" xlink:show="embed" xlink:actuate="onLoad"/></draw:frame></text:p>
        </text:list-item>
        <text:list-item>
          <text:p text:style-name="List_20_1_Content"> delim{]}{x}{]} : <draw:frame draw:style-name="media" draw:name="105" text:anchor-type="as-char" draw:z-index="105" svg:width="0.555625cm" svg:height="0.60854166666667cm"><draw:image xlink:href="Pictures/16419836dd1de602f8d8b68357092232.png" xlink:type="simple" xlink:show="embed" xlink:actuate="onLoad"/></draw:frame></text:p>
        </text:list-item>
        <text:list-item>
          <text:p text:style-name="List_20_1_Content"> delim{[}{x}{[} : <draw:frame draw:style-name="media" draw:name="106" text:anchor-type="as-char" draw:z-index="106" svg:width="0.555625cm" svg:height="0.60854166666667cm"><draw:image xlink:href="Pictures/a000eb23f46c1b505530b51d4ccbdc96.png" xlink:type="simple" xlink:show="embed" xlink:actuate="onLoad"/></draw:frame></text:p>
        </text:list-item>
        <text:list-item>
          <text:p text:style-name="List_20_1_Content"> delim{]}{x}{[} : <draw:frame draw:style-name="media" draw:name="107" text:anchor-type="as-char" draw:z-index="107" svg:width="0.555625cm" svg:height="0.60854166666667cm"><draw:image xlink:href="Pictures/b5e989af28ab53a52c7097765f4ad613.png" xlink:type="simple" xlink:show="embed" xlink:actuate="onLoad"/></draw:frame></text:p>
        </text:list-item>
        <text:list-item>
          <text:p text:style-name="List_20_1_Content"> delim{lbrace}{x}{rbrace} : <draw:frame draw:style-name="media" draw:name="108" text:anchor-type="as-char" draw:z-index="108" svg:width="0.66145833333333cm" svg:height="0.82020833333333cm"><draw:image xlink:href="Pictures/d4333371e5b430ee48d1577bcf41e479.png" xlink:type="simple" xlink:show="embed" xlink:actuate="onLoad"/></draw:frame></text:p>
        </text:list-item>
        <text:list-item>
          <text:p text:style-name="List_20_1_Content"> delim{|}{x}{|} : <draw:frame draw:style-name="media" draw:name="109" text:anchor-type="as-char" draw:z-index="109" svg:width="0.50270833333333cm" svg:height="0.42333333333333cm"><draw:image xlink:href="Pictures/99cee2bf5b3eb793fc5144ab0e0a067c.png" xlink:type="simple" xlink:show="embed" xlink:actuate="onLoad"/></draw:frame></text:p>
        </text:list-item>
        <text:list-item>
          <text:p text:style-name="List_20_1_Content_Last"> delim{vert}{x}{vert} : <draw:frame draw:style-name="media" draw:name="110" text:anchor-type="as-char" draw:z-index="110" svg:width="0.555625cm" svg:height="0.42333333333333cm"><draw:image xlink:href="Pictures/f89b7c682d65072a4364271a1b44b590.png" xlink:type="simple" xlink:show="embed" xlink:actuate="onLoad"/></draw:frame></text:p>
        </text:list-item>
      </text:list>
      <text:h text:style-name="Heading_20_4" text:outline-level="4"><text:bookmark-start text:name="__RefHeading___matrix_11"/><text:bookmark-start text:name="matrix"/>Matrix:<text:bookmark-end text:name="__RefHeading___matrix_11"/><text:bookmark-end text:name="matrix"/></text:h>
      <text:list text:style-name="List_20_1" text:continue-numbering="false">
        <text:list-item>
          <text:p text:style-name="List_20_1_Content_First"> Syntax : matrix{num of lines}{num of columns}{first_element … last_element}</text:p>
        </text:list-item>
        <text:list-item>
          <text:p text:style-name="List_20_1_Content_Last"> matrix{2}{3}{a b c d e f g} : <draw:frame draw:style-name="media" draw:name="111" text:anchor-type="as-char" draw:z-index="111" svg:width="1.11125cm" svg:height="0.9525cm"><draw:image xlink:href="Pictures/5b9c5413f0a3ea0212332345bebe541b.png" xlink:type="simple" xlink:show="embed" xlink:actuate="onLoad"/></draw:frame></text:p>
        </text:list-item>
      </text:list>
      <text:h text:style-name="Heading_20_4" text:outline-level="4"><text:bookmark-start text:name="__RefHeading___tabular_12"/><text:bookmark-start text:name="tabular"/>Tabular:<text:bookmark-end text:name="__RefHeading___tabular_12"/><text:bookmark-end text:name="tabular"/></text:h>
      <text:list text:style-name="List_20_1" text:continue-numbering="false">
        <text:list-item>
          <text:p text:style-name="List_20_1_Content_First"> Syntax : tabular{lines description}{columns description}{first_element … last_element}</text:p>
        </text:list-item>
        <text:list-item>
          <text:p text:style-name="List_20_1_Content"> <text:span text:style-name="Emphasis">lines</text:span> : sequence of 1 (draw the horizontal line) or 0 (don't draw the horizontal line) - the length of the sequence=num of lines+1</text:p>
        </text:list-item>
        <text:list-item>
          <text:p text:style-name="List_20_1_Content"> <text:span text:style-name="Emphasis">columns</text:span> : sequence of 1 (draw the vertical line) or 0 (don't draw the vertical line) - the length of the sequence=num of columns+1</text:p>
        </text:list-item>
        <text:list-item>
          <text:p text:style-name="List_20_1_Content"> tabular{111}{1111}{a b c d e f g} : <draw:frame draw:style-name="media" draw:name="112" text:anchor-type="as-char" draw:z-index="112" svg:width="1.3229166666667cm" svg:height="1.1641666666667cm"><draw:image xlink:href="Pictures/f182a0b5460fbe54ab9a5957c8bf7c58.png" xlink:type="simple" xlink:show="embed" xlink:actuate="onLoad"/></draw:frame></text:p>
        </text:list-item>
        <text:list-item>
          <text:p text:style-name="List_20_1_Content_Last"> tabular{1001}{101}{1 2 3 4 5 6} : <draw:frame draw:style-name="media" draw:name="113" text:anchor-type="as-char" draw:z-index="113" svg:width="0.89958333333333cm" svg:height="1.74625cm"><draw:image xlink:href="Pictures/13597855fa17d9a08a691b71075b318e.png" xlink:type="simple" xlink:show="embed" xlink:actuate="onLoad"/></draw:frame></text:p>
        </text:list-item>
      </text:list>
      <text:h text:style-name="Heading_20_4" text:outline-level="4"><text:bookmark-start text:name="__RefHeading___constructions_13"/><text:bookmark-start text:name="constructions"/>Constructions:<text:bookmark-end text:name="__RefHeading___constructions_13"/><text:bookmark-end text:name="constructions"/></text:h>
      <text:list text:style-name="List_20_1" text:continue-numbering="false">
        <text:list-item>
          <text:p text:style-name="List_20_1_Content_First"> vec{express} : <draw:frame draw:style-name="media" draw:name="114" text:anchor-type="as-char" draw:z-index="114" svg:width="1.2964583333333cm" svg:height="0.74083333333333cm"><draw:image xlink:href="Pictures/d5c9104f6109fabf98b4112849b12fa7.png" xlink:type="simple" xlink:show="embed" xlink:actuate="onLoad"/></draw:frame></text:p>
        </text:list-item>
        <text:list-item>
          <text:p text:style-name="List_20_1_Content"> {express}under{foo} : <draw:frame draw:style-name="media" draw:name="115" text:anchor-type="as-char" draw:z-index="115" svg:width="1.349375cm" svg:height="0.74083333333333cm"><draw:image xlink:href="Pictures/189ad8805cd7533d0544075d097e6dd9.png" xlink:type="simple" xlink:show="embed" xlink:actuate="onLoad"/></draw:frame></text:p>
        </text:list-item>
        <text:list-item>
          <text:p text:style-name="List_20_1_Content"> {express}over{foo} : <draw:frame draw:style-name="media" draw:name="116" text:anchor-type="as-char" draw:z-index="116" svg:width="1.349375cm" svg:height="0.74083333333333cm"><draw:image xlink:href="Pictures/2c8230dd38c3c584181f9df22987929a.png" xlink:type="simple" xlink:show="embed" xlink:actuate="onLoad"/></draw:frame></text:p>
        </text:list-item>
        <text:list-item>
          <text:p text:style-name="List_20_1_Content"> overline{express} : <draw:frame draw:style-name="media" draw:name="117" text:anchor-type="as-char" draw:z-index="117" svg:width="1.2964583333333cm" svg:height="0.47625cm"><draw:image xlink:href="Pictures/e381937042b40e21669b3e38c234beb0.png" xlink:type="simple" xlink:show="embed" xlink:actuate="onLoad"/></draw:frame></text:p>
        </text:list-item>
        <text:list-item>
          <text:p text:style-name="List_20_1_Content"> underline{express} : <draw:frame draw:style-name="media" draw:name="118" text:anchor-type="as-char" draw:z-index="118" svg:width="1.2964583333333cm" svg:height="0.47625cm"><draw:image xlink:href="Pictures/8f66d5980d75c9f5a8b55b19d37c4faa.png" xlink:type="simple" xlink:show="embed" xlink:actuate="onLoad"/></draw:frame></text:p>
        </text:list-item>
        <text:list-item>
          <text:p text:style-name="List_20_1_Content_Last"> hat{express} : <draw:frame draw:style-name="media" draw:name="119" text:anchor-type="as-char" draw:z-index="119" svg:width="1.349375cm" svg:height="0.60854166666667cm"><draw:image xlink:href="Pictures/43219dc144af7f9dd78cb4a9cf77771e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0::59:37</meta:creation-date>
    <dc:creator>Generated</dc:creator>
    <dc:date>2026-08-24T20::59:37</dc:date>
    <dc:language>en-US</dc:language>
    <meta:editing-cycles>1</meta:editing-cycles>
    <meta:editing-duration>PT0S</meta:editing-duration>
    <dc:title>cours_ecrire_une_formule</dc:title>
  </office:meta>
</office:document-meta>
</file>