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21b2c7ae4a24344820a6273cacba90.png"/>
  <manifest:file-entry manifest:media-type="image/png" manifest:full-path="Pictures/0b966f4444fcae667ebfb5508e1c8c67.png"/>
  <manifest:file-entry manifest:media-type="image/png" manifest:full-path="Pictures/28d9ed3303e78cfa2b7b3be45b73df3f.png"/>
  <manifest:file-entry manifest:media-type="image/png" manifest:full-path="Pictures/b0fdc769d49b26c681b67cf91afe6fc4.png"/>
  <manifest:file-entry manifest:media-type="image/png" manifest:full-path="Pictures/a4db13eb63794a8e8179c2a00e56d2e1.png"/>
  <manifest:file-entry manifest:media-type="image/png" manifest:full-path="Pictures/df36947e784efeeac2be051b5d48ede3.png"/>
  <manifest:file-entry manifest:media-type="image/png" manifest:full-path="Pictures/fcd07ce56763e8c585218d047b6a71c8.png"/>
  <manifest:file-entry manifest:media-type="image/png" manifest:full-path="Pictures/a804352bb68f523dfcedb2955edc0b08.png"/>
  <manifest:file-entry manifest:media-type="image/png" manifest:full-path="Pictures/86c006b2210ad50ac2937d42d7c1306b.png"/>
  <manifest:file-entry manifest:media-type="image/png" manifest:full-path="Pictures/b751c4c4f300634c1edd43ac1863b583.png"/>
  <manifest:file-entry manifest:media-type="image/png" manifest:full-path="Pictures/a3d7a25337054b7c2fc0e482f9197e57.png"/>
  <manifest:file-entry manifest:media-type="image/png" manifest:full-path="Pictures/eb0701aea4397fbb91ffd0e8dd1fdef6.png"/>
  <manifest:file-entry manifest:media-type="image/png" manifest:full-path="Pictures/7b6c46fde7cc41ec0d27313413cf97f6.png"/>
  <manifest:file-entry manifest:media-type="image/png" manifest:full-path="Pictures/da3df478191bb04633f8a4d75584cd99.png"/>
  <manifest:file-entry manifest:media-type="image/png" manifest:full-path="Pictures/8089a777b69ff7ca96a21f4dcb1fa04d.png"/>
  <manifest:file-entry manifest:media-type="image/png" manifest:full-path="Pictures/d6f1f588722d313a7b7e5151f648ad70.png"/>
  <manifest:file-entry manifest:media-type="image/png" manifest:full-path="Pictures/50038a8fd018f080e7ec57f12976d8c8.png"/>
  <manifest:file-entry manifest:media-type="image/png" manifest:full-path="Pictures/3f22c88c0bf33d4bf567b76ffe05504f.png"/>
  <manifest:file-entry manifest:media-type="image/png" manifest:full-path="Pictures/310946d19777294b16948de2dd678ccc.png"/>
  <manifest:file-entry manifest:media-type="image/png" manifest:full-path="Pictures/dc9debf3f4d18fc059ae7e2f14335c29.png"/>
  <manifest:file-entry manifest:media-type="image/png" manifest:full-path="Pictures/2996f00055a2ee5f3fb12622f19a4df2.png"/>
  <manifest:file-entry manifest:media-type="image/png" manifest:full-path="Pictures/2af88a6a9626fa728d7e1f8e55e373e1.png"/>
  <manifest:file-entry manifest:media-type="image/png" manifest:full-path="Pictures/a41a8e9b3d9d8a19d5b0ac4686d96460.png"/>
  <manifest:file-entry manifest:media-type="image/png" manifest:full-path="Pictures/7883fb1e994e178c4235839f614a2bb6.png"/>
  <manifest:file-entry manifest:media-type="image/png" manifest:full-path="Pictures/ceec705edb1fc84a427b0966afc784f2.png"/>
  <manifest:file-entry manifest:media-type="image/png" manifest:full-path="Pictures/61ebd4096fab8813d55884c8336d0fee.png"/>
  <manifest:file-entry manifest:media-type="image/png" manifest:full-path="Pictures/6dd66c502e970304eed09f61239b175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urs:lycee:sti2d:terminale_technologique:physique_chimie:energie_transportee_par_la_lumiere"/><text:bookmark-start text:name="__RefHeading___energie_transportee_par_la_lumiere_1"/><text:bookmark-start text:name="energie_transportee_par_la_lumiere"/>Énergie transportée par la lumière<text:bookmark-end text:name="__RefHeading___energie_transportee_par_la_lumiere_1"/><text:bookmark-end text:name="energie_transportee_par_la_lumiere"/></text:h>
      <text:h text:style-name="Heading_20_2" text:outline-level="2"><text:bookmark-start text:name="__RefHeading___prerequis_2"/><text:bookmark-start text:name="prerequis"/>Prérequis<text:bookmark-end text:name="__RefHeading___prerequis_2"/><text:bookmark-end text:name="prerequis"/></text:h>
      <text:p text:style-name="Text_20_body">Pour aborder ce cours, il est essentiel de maîtriser les notions suivantes vues en classes précédentes :</text:p>
      <text:list text:style-name="List_20_1" text:continue-numbering="false">
        <text:list-item>
          <text:p text:style-name="List_20_1_Content_First"> <text:span text:style-name="Strong_20_Emphasis">Seconde :</text:span> Nature ondulatoire de la lumière, spectre électromagnétique, notions de longueur d'onde et de fréquence.</text:p>
        </text:list-item>
        <text:list-item>
          <text:p text:style-name="List_20_1_Content"> <text:span text:style-name="Strong_20_Emphasis">Première :</text:span> Notions de base sur l'énergie, le travail et la puissance. Compréhension des transformations énergétiques.</text:p>
        </text:list-item>
        <text:list-item>
          <text:p text:style-name="List_20_1_Content_Last"> <text:span text:style-name="Strong_20_Emphasis">Première :</text:span> Notion de photon et de quantification de l'énergie.</text:p>
        </text:list-item>
      </text:list>
      <text:p text:style-name="Text_20_body">Ce cours s'inscrit dans le chapitre sur les transformations énergétiques et les applications de la lumière en Terminale Technologique. Il prépare les élèves à comprendre les principes de fonctionnement des cellules photovoltaïques et à appréhender les enjeux liés aux énergies renouvelables.</text:p>
      <text:h text:style-name="Heading_20_2" text:outline-level="2"><text:bookmark-start text:name="__RefHeading___chapitre_1le_modele_corpusculaire_de_la_lumiere_3"/><text:bookmark-start text:name="chapitre_1le_modele_corpusculaire_de_la_lumiere"/>Chapitre 1 : Le modèle corpusculaire de la lumière<text:bookmark-end text:name="__RefHeading___chapitre_1le_modele_corpusculaire_de_la_lumiere_3"/><text:bookmark-end text:name="chapitre_1le_modele_corpusculaire_de_la_lumiere"/></text:h>
      <text:h text:style-name="Heading_20_3" text:outline-level="3"><text:bookmark-start text:name="__RefHeading___les_limites_du_modele_ondulatoire_4"/><text:bookmark-start text:name="les_limites_du_modele_ondulatoire"/>1.1 Les limites du modèle ondulatoire<text:bookmark-end text:name="__RefHeading___les_limites_du_modele_ondulatoire_4"/><text:bookmark-end text:name="les_limites_du_modele_ondulatoire"/></text:h>
      <text:p text:style-name="Text_20_body">Le modèle ondulatoire de la lumière, bien qu'il explique de nombreux phénomènes comme la diffraction et l'interférence, présente des limites lorsqu'il s'agit d'expliquer certains effets, notamment l'émission de lumière par un corps chaud (rayonnement du corps noir) et l'effet photoélectrique. Ces phénomènes suggèrent que l'énergie lumineuse n'est pas transportée de manière continue, mais par paquets discrets.</text:p>
      <text:h text:style-name="Heading_20_3" text:outline-level="3"><text:bookmark-start text:name="__RefHeading___l_hypothese_de_planck_et_la_quantification_de_l_energie_5"/><text:bookmark-start text:name="l_hypothese_de_planck_et_la_quantification_de_l_energie"/>1.2 L'hypothèse de Planck et la quantification de l'énergie<text:bookmark-end text:name="__RefHeading___l_hypothese_de_planck_et_la_quantification_de_l_energie_5"/><text:bookmark-end text:name="l_hypothese_de_planck_et_la_quantification_de_l_energie"/></text:h>
      <text:p text:style-name="Text_20_body">En 1900, Max Planck propose une hypothèse révolutionnaire pour expliquer le spectre du rayonnement du corps noir : l'énergie n'est pas émise ou absorbée de manière continue, mais par quantités discrètes appelées <text:span text:style-name="Strong_20_Emphasis">quanta</text:span>. L'énergie d'un quantum est proportionnelle à la fréquence de la lumière :</text:p>
      <text:p text:style-name="Text_20_body"><draw:frame draw:style-name="media" draw:name="0" text:anchor-type="as-char" draw:z-index="0" svg:width="1.27cm" svg:height="0.42333333333333cm"><draw:image xlink:href="Pictures/d721b2c7ae4a24344820a6273cacba90.png" xlink:type="simple" xlink:show="embed" xlink:actuate="onLoad"/></draw:frame></text:p>
      <text:p text:style-name="Text_20_body">où :</text:p>
      <text:list text:style-name="List_20_1" text:continue-numbering="false">
        <text:list-item>
          <text:p text:style-name="List_20_1_Content_First"> <draw:frame draw:style-name="media" draw:name="1" text:anchor-type="as-char" draw:z-index="1" svg:width="0.29104166666667cm" svg:height="0.42333333333333cm"><draw:image xlink:href="Pictures/0b966f4444fcae667ebfb5508e1c8c67.png" xlink:type="simple" xlink:show="embed" xlink:actuate="onLoad"/></draw:frame> est l'énergie du quantum (en Joules, J)</text:p>
        </text:list-item>
        <text:list-item>
          <text:p text:style-name="List_20_1_Content"> <draw:frame draw:style-name="media" draw:name="2" text:anchor-type="as-char" draw:z-index="2" svg:width="0.26458333333333cm" svg:height="0.42333333333333cm"><draw:image xlink:href="Pictures/28d9ed3303e78cfa2b7b3be45b73df3f.png" xlink:type="simple" xlink:show="embed" xlink:actuate="onLoad"/></draw:frame> est la constante de Planck (<draw:frame draw:style-name="media" draw:name="3" text:anchor-type="as-char" draw:z-index="3" svg:width="3.4395833333333cm" style:rel-width="100%" svg:height="0.58208333333333cm" style:rel-height="scale"><draw:image xlink:href="Pictures/b0fdc769d49b26c681b67cf91afe6fc4.png" xlink:type="simple" xlink:show="embed" xlink:actuate="onLoad"/></draw:frame>)</text:p>
        </text:list-item>
        <text:list-item>
          <text:p text:style-name="List_20_1_Content_Last"> <draw:frame draw:style-name="media" draw:name="4" text:anchor-type="as-char" draw:z-index="4" svg:width="0.26458333333333cm" svg:height="0.42333333333333cm"><draw:image xlink:href="Pictures/a4db13eb63794a8e8179c2a00e56d2e1.png" xlink:type="simple" xlink:show="embed" xlink:actuate="onLoad"/></draw:frame> est la fréquence de la lumière (en Hertz, Hz)</text:p>
        </text:list-item>
      </text:list>
      <text:h text:style-name="Heading_20_3" text:outline-level="3"><text:bookmark-start text:name="__RefHeading___le_concept_de_photon_6"/><text:bookmark-start text:name="le_concept_de_photon"/>1.3 Le concept de photon<text:bookmark-end text:name="__RefHeading___le_concept_de_photon_6"/><text:bookmark-end text:name="le_concept_de_photon"/></text:h>
      <text:p text:style-name="Text_20_body">En 1905, Albert Einstein reprend l'idée de Planck et propose que la lumière elle-même est constituée de particules appelées <text:span text:style-name="Strong_20_Emphasis">photons</text:span>. Chaque photon transporte une énergie donnée par la relation de Planck : <draw:frame draw:style-name="media" draw:name="5" text:anchor-type="as-char" draw:z-index="5" svg:width="1.27cm" svg:height="0.42333333333333cm"><draw:image xlink:href="Pictures/d721b2c7ae4a24344820a6273cacba90.png" xlink:type="simple" xlink:show="embed" xlink:actuate="onLoad"/></draw:frame>. L'énergie d'un photon est donc directement proportionnelle à sa fréquence. Une lumière de fréquence élevée (bleue, violette) transporte des photons plus énergétiques qu'une lumière de fréquence faible (rouge).</text:p>
      <text:p text:style-name="Text_20_body"><text:span text:style-name="Strong_20_Emphasis">Remarque pédagogique :</text:span> Il est important de souligner que le modèle corpusculaire ne remplace pas le modèle ondulatoire. La lumière présente une <text:span text:style-name="Strong_20_Emphasis">dualité onde-particule</text:span> : elle se comporte parfois comme une onde, parfois comme un flux de particules.</text:p>
      <text:h text:style-name="Heading_20_3" text:outline-level="3"><text:bookmark-start text:name="__RefHeading___l_effet_photoelectriqueune_preuve_du_caractere_corpusculaire_de_la_lumiere_7"/><text:bookmark-start text:name="l_effet_photoelectriqueune_preuve_du_caractere_corpusculaire_de_la_lumiere"/>1.4 L'effet photoélectrique : une preuve du caractère corpusculaire de la lumière<text:bookmark-end text:name="__RefHeading___l_effet_photoelectriqueune_preuve_du_caractere_corpusculaire_de_la_lumiere_7"/><text:bookmark-end text:name="l_effet_photoelectriqueune_preuve_du_caractere_corpusculaire_de_la_lumiere"/></text:h>
      <text:p text:style-name="Text_20_body">L'<text:span text:style-name="Strong_20_Emphasis">effet photoélectrique</text:span> est l'émission d'électrons par un métal lorsqu'il est éclairé par une lumière de fréquence suffisamment élevée. Ce phénomène ne peut être expliqué par le modèle ondulatoire. Einstein explique l'effet photoélectrique en postulant que chaque photon incident peut céder son énergie à un électron du métal. Si l'énergie du photon est supérieure à une certaine valeur, appelée <text:span text:style-name="Strong_20_Emphasis">énergie de seuil</text:span> (<draw:frame draw:style-name="media" draw:name="6" text:anchor-type="as-char" draw:z-index="6" svg:width="0.29104166666667cm" svg:height="0.42333333333333cm"><draw:image xlink:href="Pictures/df36947e784efeeac2be051b5d48ede3.png" xlink:type="simple" xlink:show="embed" xlink:actuate="onLoad"/></draw:frame>), l'électron est éjecté.</text:p>
      <text:p text:style-name="Text_20_body"><draw:frame draw:style-name="media" draw:name="7" text:anchor-type="as-char" draw:z-index="7" svg:width="1.905cm" svg:height="0.58208333333333cm"><draw:image xlink:href="Pictures/fcd07ce56763e8c585218d047b6a71c8.png" xlink:type="simple" xlink:show="embed" xlink:actuate="onLoad"/></draw:frame></text:p>
      <text:p text:style-name="Text_20_body">où :</text:p>
      <text:list text:style-name="List_20_1" text:continue-numbering="false">
        <text:list-item>
          <text:p text:style-name="LastListParagraph_List_20_1_Content_First"> <draw:frame draw:style-name="media" draw:name="8" text:anchor-type="as-char" draw:z-index="8" svg:width="0.74083333333333cm" svg:height="0.58208333333333cm"><draw:image xlink:href="Pictures/a804352bb68f523dfcedb2955edc0b08.png" xlink:type="simple" xlink:show="embed" xlink:actuate="onLoad"/></draw:frame> est l'énergie cinétique maximale de l'électron éjecté.</text:p>
        </text:list-item>
      </text:list>
      <text:h text:style-name="Heading_20_2" text:outline-level="2"><text:bookmark-start text:name="__RefHeading___chapitre_2l_energie_lumineuse_et_la_matiere_8"/><text:bookmark-start text:name="chapitre_2l_energie_lumineuse_et_la_matiere"/>Chapitre 2 : L'énergie lumineuse et la matière<text:bookmark-end text:name="__RefHeading___chapitre_2l_energie_lumineuse_et_la_matiere_8"/><text:bookmark-end text:name="chapitre_2l_energie_lumineuse_et_la_matiere"/></text:h>
      <text:h text:style-name="Heading_20_3" text:outline-level="3"><text:bookmark-start text:name="__RefHeading___absorption_et_emission_de_photons_9"/><text:bookmark-start text:name="absorption_et_emission_de_photons"/>2.1 Absorption et émission de photons<text:bookmark-end text:name="__RefHeading___absorption_et_emission_de_photons_9"/><text:bookmark-end text:name="absorption_et_emission_de_photons"/></text:h>
      <text:p text:style-name="Text_20_body">Lorsqu'un photon interagit avec la matière, il peut être <text:span text:style-name="Strong_20_Emphasis">absorbé</text:span> ou <text:span text:style-name="Strong_20_Emphasis">émettre</text:span>. L'absorption d'un photon correspond à un transfert d'énergie de la lumière vers la matière. Cette énergie peut être utilisée pour exciter les atomes ou les molécules, augmenter leur énergie cinétique, ou provoquer des réactions chimiques. L'émission de photons correspond à un transfert d'énergie de la matière vers la lumière. C'est le principe des sources lumineuses comme les lampes ou les LED.</text:p>
      <text:h text:style-name="Heading_20_3" text:outline-level="3"><text:bookmark-start text:name="__RefHeading___la_puissance_d_un_faisceau_lumineux_10"/><text:bookmark-start text:name="la_puissance_d_un_faisceau_lumineux"/>2.2 La puissance d'un faisceau lumineux<text:bookmark-end text:name="__RefHeading___la_puissance_d_un_faisceau_lumineux_10"/><text:bookmark-end text:name="la_puissance_d_un_faisceau_lumineux"/></text:h>
      <text:p text:style-name="Text_20_body">La <text:span text:style-name="Strong_20_Emphasis">puissance</text:span> d'un faisceau lumineux (<draw:frame draw:style-name="media" draw:name="9" text:anchor-type="as-char" draw:z-index="9" svg:width="0.29104166666667cm" svg:height="0.42333333333333cm"><draw:image xlink:href="Pictures/86c006b2210ad50ac2937d42d7c1306b.png" xlink:type="simple" xlink:show="embed" xlink:actuate="onLoad"/></draw:frame>) est la quantité d'énergie (<draw:frame draw:style-name="media" draw:name="10" text:anchor-type="as-char" draw:z-index="10" svg:width="0.29104166666667cm" svg:height="0.42333333333333cm"><draw:image xlink:href="Pictures/0b966f4444fcae667ebfb5508e1c8c67.png" xlink:type="simple" xlink:show="embed" xlink:actuate="onLoad"/></draw:frame>) transportée par unité de temps (<draw:frame draw:style-name="media" draw:name="11" text:anchor-type="as-char" draw:z-index="11" svg:width="0.15875cm" svg:height="0.42333333333333cm"><draw:image xlink:href="Pictures/b751c4c4f300634c1edd43ac1863b583.png" xlink:type="simple" xlink:show="embed" xlink:actuate="onLoad"/></draw:frame>) :</text:p>
      <text:p text:style-name="Text_20_body"><draw:frame draw:style-name="media" draw:name="12" text:anchor-type="as-char" draw:z-index="12" svg:width="1.3758333333333cm" svg:height="1.1641666666667cm"><draw:image xlink:href="Pictures/a3d7a25337054b7c2fc0e482f9197e57.png" xlink:type="simple" xlink:show="embed" xlink:actuate="onLoad"/></draw:frame></text:p>
      <text:p text:style-name="Text_20_body">La puissance peut également être exprimée en fonction du nombre de photons (<draw:frame draw:style-name="medialeft" draw:name="13" text:anchor-type="paragraph" draw:z-index="13" svg:width="0.3175cm" svg:height="0.42333333333333cm"><draw:image xlink:href="Pictures/eb0701aea4397fbb91ffd0e8dd1fdef6.png" xlink:type="simple" xlink:show="embed" xlink:actuate="onLoad"/></draw:frame>) par unité de temps :</text:p>
      <text:p text:style-name="Text_20_body"><draw:frame draw:style-name="media" draw:name="14" text:anchor-type="as-char" draw:z-index="14" svg:width="2.778125cm" style:rel-width="100%" svg:height="0.42333333333333cm" style:rel-height="scale"><draw:image xlink:href="Pictures/7b6c46fde7cc41ec0d27313413cf97f6.png" xlink:type="simple" xlink:show="embed" xlink:actuate="onLoad"/></draw:frame></text:p>
      <text:h text:style-name="Heading_20_3" text:outline-level="3"><text:bookmark-start text:name="__RefHeading___l_intensite_lumineuse_11"/><text:bookmark-start text:name="l_intensite_lumineuse"/>2.3 L'intensité lumineuse<text:bookmark-end text:name="__RefHeading___l_intensite_lumineuse_11"/><text:bookmark-end text:name="l_intensite_lumineuse"/></text:h>
      <text:p text:style-name="Text_20_body">L'<text:span text:style-name="Strong_20_Emphasis">intensité lumineuse</text:span> (<draw:frame draw:style-name="media" draw:name="15" text:anchor-type="as-char" draw:z-index="15" svg:width="0.18520833333333cm" svg:height="0.42333333333333cm"><draw:image xlink:href="Pictures/da3df478191bb04633f8a4d75584cd99.png" xlink:type="simple" xlink:show="embed" xlink:actuate="onLoad"/></draw:frame>) est la puissance par unité de surface (<draw:frame draw:style-name="media" draw:name="16" text:anchor-type="as-char" draw:z-index="16" svg:width="0.29104166666667cm" svg:height="0.42333333333333cm"><draw:image xlink:href="Pictures/8089a777b69ff7ca96a21f4dcb1fa04d.png" xlink:type="simple" xlink:show="embed" xlink:actuate="onLoad"/></draw:frame>) :</text:p>
      <text:p text:style-name="Text_20_body"><draw:frame draw:style-name="media" draw:name="17" text:anchor-type="as-char" draw:z-index="17" svg:width="1.27cm" svg:height="1.1641666666667cm"><draw:image xlink:href="Pictures/d6f1f588722d313a7b7e5151f648ad70.png" xlink:type="simple" xlink:show="embed" xlink:actuate="onLoad"/></draw:frame></text:p>
      <text:p text:style-name="Text_20_body">L'intensité lumineuse est une grandeur importante pour caractériser la luminosité d'une source lumineuse.</text:p>
      <text:p text:style-name="Text_20_body"><text:span text:style-name="Strong_20_Emphasis">Exercice 1 :</text:span> Un laser émet un faisceau de lumière rouge de longueur d'onde 650 nm avec une puissance de 10 mW. Calculer l'énergie d'un photon de ce laser et le nombre de photons émis par seconde.</text:p>
      <text:p text:style-name="Text_20_body"><text:span text:style-name="Strong_20_Emphasis">Corrigé :</text:span></text:p>
      <text:list text:style-name="Numbering_20_1" text:continue-numbering="false">
        <text:list-item>
          <text:p text:style-name="Numbering_20_1_Content_First"> Calcul de la fréquence : <draw:frame draw:style-name="media" draw:name="18" text:anchor-type="as-char" draw:z-index="18" svg:width="6.905625cm" style:rel-width="100%" svg:height="1.7197916666667cm" style:rel-height="scale"><draw:image xlink:href="Pictures/50038a8fd018f080e7ec57f12976d8c8.png" xlink:type="simple" xlink:show="embed" xlink:actuate="onLoad"/></draw:frame></text:p>
        </text:list-item>
        <text:list-item>
          <text:p text:style-name="Numbering_20_1_Content"> Calcul de l'énergie d'un photon : <draw:frame draw:style-name="media" draw:name="19" text:anchor-type="as-char" draw:z-index="19" svg:width="9.525cm" style:rel-width="100%" svg:height="0.58208333333333cm" style:rel-height="scale"><draw:image xlink:href="Pictures/3f22c88c0bf33d4bf567b76ffe05504f.png" xlink:type="simple" xlink:show="embed" xlink:actuate="onLoad"/></draw:frame></text:p>
        </text:list-item>
        <text:list-item>
          <text:p text:style-name="Numbering_20_1_Content_Last"> Calcul du nombre de photons émis par seconde : <draw:frame draw:style-name="media" draw:name="20" text:anchor-type="as-char" draw:z-index="20" svg:width="7.8316666666667cm" style:rel-width="100%" svg:height="1.7197916666667cm" style:rel-height="scale"><draw:image xlink:href="Pictures/310946d19777294b16948de2dd678ccc.png" xlink:type="simple" xlink:show="embed" xlink:actuate="onLoad"/></draw:frame></text:p>
        </text:list-item>
      </text:list>
      <text:h text:style-name="Heading_20_2" text:outline-level="2"><text:bookmark-start text:name="__RefHeading___chapitre_3conversion_photovoltaique_12"/><text:bookmark-start text:name="chapitre_3conversion_photovoltaique"/>Chapitre 3 : Conversion photovoltaïque<text:bookmark-end text:name="__RefHeading___chapitre_3conversion_photovoltaique_12"/><text:bookmark-end text:name="chapitre_3conversion_photovoltaique"/></text:h>
      <text:h text:style-name="Heading_20_3" text:outline-level="3"><text:bookmark-start text:name="__RefHeading___principe_de_la_conversion_photovoltaique_13"/><text:bookmark-start text:name="principe_de_la_conversion_photovoltaique"/>3.1 Principe de la conversion photovoltaïque<text:bookmark-end text:name="__RefHeading___principe_de_la_conversion_photovoltaique_13"/><text:bookmark-end text:name="principe_de_la_conversion_photovoltaique"/></text:h>
      <text:p text:style-name="Text_20_body">La <text:span text:style-name="Strong_20_Emphasis">conversion photovoltaïque</text:span> est le processus par lequel la lumière est directement convertie en électricité. Ce processus se produit dans les <text:span text:style-name="Strong_20_Emphasis">cellules photovoltaïques</text:span>, constituées de matériaux semi-conducteurs comme le silicium. Lorsqu'un photon de lumière frappe la cellule, il peut être absorbé par un atome du semi-conducteur, ce qui libère un électron. Ce mouvement d'électrons crée un courant électrique.</text:p>
      <text:h text:style-name="Heading_20_3" text:outline-level="3"><text:bookmark-start text:name="__RefHeading___le_rendement_d_une_cellule_photovoltaique_14"/><text:bookmark-start text:name="le_rendement_d_une_cellule_photovoltaique"/>3.2 Le rendement d'une cellule photovoltaïque<text:bookmark-end text:name="__RefHeading___le_rendement_d_une_cellule_photovoltaique_14"/><text:bookmark-end text:name="le_rendement_d_une_cellule_photovoltaique"/></text:h>
      <text:p text:style-name="Text_20_body">Le <text:span text:style-name="Strong_20_Emphasis">rendement</text:span> (<draw:frame draw:style-name="media" draw:name="21" text:anchor-type="as-char" draw:z-index="21" svg:width="0.26458333333333cm" svg:height="0.42333333333333cm"><draw:image xlink:href="Pictures/dc9debf3f4d18fc059ae7e2f14335c29.png" xlink:type="simple" xlink:show="embed" xlink:actuate="onLoad"/></draw:frame>) d'une cellule photovoltaïque est le rapport entre la puissance électrique produite (<draw:frame draw:style-name="media" draw:name="22" text:anchor-type="as-char" draw:z-index="22" svg:width="1.6933333333333cm" svg:height="0.58208333333333cm"><draw:image xlink:href="Pictures/2996f00055a2ee5f3fb12622f19a4df2.png" xlink:type="simple" xlink:show="embed" xlink:actuate="onLoad"/></draw:frame>) et la puissance lumineuse incidente (<draw:frame draw:style-name="media" draw:name="23" text:anchor-type="as-char" draw:z-index="23" svg:width="1.7197916666667cm" svg:height="0.58208333333333cm"><draw:image xlink:href="Pictures/2af88a6a9626fa728d7e1f8e55e373e1.png" xlink:type="simple" xlink:show="embed" xlink:actuate="onLoad"/></draw:frame>):</text:p>
      <text:p text:style-name="Text_20_body"><draw:frame draw:style-name="media" draw:name="24" text:anchor-type="as-char" draw:z-index="24" svg:width="2.8045833333333cm" style:rel-width="100%" svg:height="1.7197916666667cm" style:rel-height="scale"><draw:image xlink:href="Pictures/a41a8e9b3d9d8a19d5b0ac4686d96460.png" xlink:type="simple" xlink:show="embed" xlink:actuate="onLoad"/></draw:frame></text:p>
      <text:p text:style-name="Text_20_body">Le rendement des cellules photovoltaïques est limité par plusieurs facteurs, notamment les pertes par réflexion, les pertes par recombinaison des électrons et les pertes dues à la température.</text:p>
      <text:h text:style-name="Heading_20_3" text:outline-level="3"><text:bookmark-start text:name="__RefHeading___applications_et_enjeux_de_l_energie_photovoltaique_15"/><text:bookmark-start text:name="applications_et_enjeux_de_l_energie_photovoltaique"/>3.3 Applications et enjeux de l'énergie photovoltaïque<text:bookmark-end text:name="__RefHeading___applications_et_enjeux_de_l_energie_photovoltaique_15"/><text:bookmark-end text:name="applications_et_enjeux_de_l_energie_photovoltaique"/></text:h>
      <text:p text:style-name="Text_20_body">L'énergie photovoltaïque est une source d'énergie renouvelable prometteuse pour répondre aux besoins énergétiques croissants de la planète. Elle est utilisée dans de nombreuses applications, telles que les panneaux solaires sur les toits, les centrales solaires à grande échelle et les dispositifs portables. Le développement de l'énergie photovoltaïque est essentiel pour réduire notre dépendance aux combustibles fossiles et lutter contre le changement climatique.</text:p>
      <text:p text:style-name="Text_20_body"><text:span text:style-name="Strong_20_Emphasis">Exercice 2 :</text:span> Une cellule photovoltaïque a une surface de 100 cm² et un rendement de 20%. Si elle est éclairée par un faisceau lumineux d'intensité 1000 W/m², calculer la puissance électrique produite par la cellule.</text:p>
      <text:p text:style-name="Text_20_body"><text:span text:style-name="Strong_20_Emphasis">Corrigé :</text:span></text:p>
      <text:list text:style-name="Numbering_20_1" text:continue-numbering="false">
        <text:list-item>
          <text:p text:style-name="Numbering_20_1_Content_First"> Conversion de la surface en mètres carrés : <draw:frame draw:style-name="media" draw:name="25" text:anchor-type="as-char" draw:z-index="25" svg:width="3.7041666666667cm" style:rel-width="100%" svg:height="0.58208333333333cm" style:rel-height="scale"><draw:image xlink:href="Pictures/7883fb1e994e178c4235839f614a2bb6.png" xlink:type="simple" xlink:show="embed" xlink:actuate="onLoad"/></draw:frame></text:p>
        </text:list-item>
        <text:list-item>
          <text:p text:style-name="Numbering_20_1_Content"> Calcul de la puissance lumineuse incidente : <draw:frame draw:style-name="media" draw:name="26" text:anchor-type="as-char" draw:z-index="26" svg:width="7.8845833333333cm" style:rel-width="100%" svg:height="0.74083333333333cm" style:rel-height="scale"><draw:image xlink:href="Pictures/ceec705edb1fc84a427b0966afc784f2.png" xlink:type="simple" xlink:show="embed" xlink:actuate="onLoad"/></draw:frame></text:p>
        </text:list-item>
        <text:list-item>
          <text:p text:style-name="Numbering_20_1_Content_Last"> Calcul de la puissance électrique produite : <draw:frame draw:style-name="media" draw:name="27" text:anchor-type="as-char" draw:z-index="27" svg:width="7.223125cm" style:rel-width="100%" svg:height="0.58208333333333cm" style:rel-height="scale"><draw:image xlink:href="Pictures/61ebd4096fab8813d55884c8336d0fee.png" xlink:type="simple" xlink:show="embed" xlink:actuate="onLoad"/></draw:frame></text:p>
        </text:list-item>
      </text:list>
      <text:h text:style-name="Heading_20_2" text:outline-level="2"><text:bookmark-start text:name="__RefHeading___resume_16"/><text:bookmark-start text:name="resume"/>Résumé<text:bookmark-end text:name="__RefHeading___resume_16"/><text:bookmark-end text:name="resume"/></text:h>
      <text:list text:style-name="List_20_1" text:continue-numbering="false">
        <text:list-item>
          <text:p text:style-name="List_20_1_Content_First"> <text:span text:style-name="Strong_20_Emphasis">Quantification de l'énergie :</text:span> L'énergie n'est pas émise ou absorbée de manière continue, mais par paquets discrets appelés quanta.</text:p>
        </text:list-item>
        <text:list-item>
          <text:p text:style-name="List_20_1_Content"> <text:span text:style-name="Strong_20_Emphasis">Constante de Planck :</text:span> <draw:frame draw:style-name="media" draw:name="28" text:anchor-type="as-char" draw:z-index="28" svg:width="3.4395833333333cm" style:rel-width="100%" svg:height="0.58208333333333cm" style:rel-height="scale"><draw:image xlink:href="Pictures/b0fdc769d49b26c681b67cf91afe6fc4.png" xlink:type="simple" xlink:show="embed" xlink:actuate="onLoad"/></draw:frame></text:p>
        </text:list-item>
        <text:list-item>
          <text:p text:style-name="List_20_1_Content"> <text:span text:style-name="Strong_20_Emphasis">Photon :</text:span> Particule élémentaire de la lumière, dont l'énergie est donnée par <draw:frame draw:style-name="media" draw:name="29" text:anchor-type="as-char" draw:z-index="29" svg:width="1.27cm" svg:height="0.42333333333333cm"><draw:image xlink:href="Pictures/d721b2c7ae4a24344820a6273cacba90.png" xlink:type="simple" xlink:show="embed" xlink:actuate="onLoad"/></draw:frame>.</text:p>
        </text:list-item>
        <text:list-item>
          <text:p text:style-name="List_20_1_Content"> <text:span text:style-name="Strong_20_Emphasis">Effet photoélectrique :</text:span> Émission d'électrons par un métal lorsqu'il est éclairé par une lumière de fréquence suffisamment élevée.</text:p>
        </text:list-item>
        <text:list-item>
          <text:p text:style-name="List_20_1_Content"> <text:span text:style-name="Strong_20_Emphasis">Énergie de seuil :</text:span> Énergie minimale nécessaire pour éjecter un électron d'un métal : <draw:frame draw:style-name="media" draw:name="30" text:anchor-type="as-char" draw:z-index="30" svg:width="1.905cm" svg:height="0.58208333333333cm"><draw:image xlink:href="Pictures/fcd07ce56763e8c585218d047b6a71c8.png" xlink:type="simple" xlink:show="embed" xlink:actuate="onLoad"/></draw:frame>.</text:p>
        </text:list-item>
        <text:list-item>
          <text:p text:style-name="List_20_1_Content"> <text:span text:style-name="Strong_20_Emphasis">Puissance d'un faisceau lumineux :</text:span> <draw:frame draw:style-name="media" draw:name="31" text:anchor-type="as-char" draw:z-index="31" svg:width="2.8045833333333cm" style:rel-width="100%" svg:height="1.1641666666667cm" style:rel-height="scale"><draw:image xlink:href="Pictures/6dd66c502e970304eed09f61239b1754.png" xlink:type="simple" xlink:show="embed" xlink:actuate="onLoad"/></draw:frame>.</text:p>
        </text:list-item>
        <text:list-item>
          <text:p text:style-name="List_20_1_Content"> <text:span text:style-name="Strong_20_Emphasis">Intensité lumineuse :</text:span> <draw:frame draw:style-name="media" draw:name="32" text:anchor-type="as-char" draw:z-index="32" svg:width="1.27cm" svg:height="1.1641666666667cm"><draw:image xlink:href="Pictures/d6f1f588722d313a7b7e5151f648ad70.png" xlink:type="simple" xlink:show="embed" xlink:actuate="onLoad"/></draw:frame>.</text:p>
        </text:list-item>
        <text:list-item>
          <text:p text:style-name="List_20_1_Content"> <text:span text:style-name="Strong_20_Emphasis">Conversion photovoltaïque :</text:span> Processus par lequel la lumière est directement convertie en électricité.</text:p>
        </text:list-item>
        <text:list-item>
          <text:p text:style-name="List_20_1_Content"> <text:span text:style-name="Strong_20_Emphasis">Rendement d'une cellule photovoltaïque :</text:span> <draw:frame draw:style-name="media" draw:name="33" text:anchor-type="as-char" draw:z-index="33" svg:width="2.8045833333333cm" style:rel-width="100%" svg:height="1.7197916666667cm" style:rel-height="scale"><draw:image xlink:href="Pictures/a41a8e9b3d9d8a19d5b0ac4686d96460.png" xlink:type="simple" xlink:show="embed" xlink:actuate="onLoad"/></draw:frame>.</text:p>
        </text:list-item>
        <text:list-item>
          <text:p text:style-name="List_20_1_Content"> <text:span text:style-name="Strong_20_Emphasis">Chapitre 1 :</text:span> Introduction du modèle corpusculaire de la lumière et de la quantification de l'énergie.</text:p>
        </text:list-item>
        <text:list-item>
          <text:p text:style-name="List_20_1_Content"> <text:span text:style-name="Strong_20_Emphasis">Chapitre 2 :</text:span> Interaction entre la lumière et la matière, puissance et intensité lumineuse.</text:p>
        </text:list-item>
        <text:list-item>
          <text:p text:style-name="List_20_1_Content_Last"> <text:span text:style-name="Strong_20_Emphasis">Chapitre 3 :</text:span> Principe de la conversion photovoltaïque, rendement et application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52:11</meta:creation-date>
    <dc:creator>Generated</dc:creator>
    <dc:date>2026-08-25T02::52:11</dc:date>
    <dc:language>en-US</dc:language>
    <meta:editing-cycles>1</meta:editing-cycles>
    <meta:editing-duration>PT0S</meta:editing-duration>
    <dc:title>cours:lycee:sti2d:terminale_technologique:physique_chimie:energie_transportee_par_la_lumiere</dc:title>
  </office:meta>
</office:document-meta>
</file>