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0626be480de0159427410ce2a9964bd.png"/>
  <manifest:file-entry manifest:media-type="image/png" manifest:full-path="Pictures/e279ae6afab39bc2effc31c7d0726fa9.png"/>
  <manifest:file-entry manifest:media-type="image/png" manifest:full-path="Pictures/caae09667b86effebf73d60d3a3743d1.png"/>
  <manifest:file-entry manifest:media-type="image/png" manifest:full-path="Pictures/6790f54d3068abc7b8962136e1c11301.png"/>
  <manifest:file-entry manifest:media-type="image/png" manifest:full-path="Pictures/2080b9a845f136d01391182f411f827f.png"/>
  <manifest:file-entry manifest:media-type="image/png" manifest:full-path="Pictures/8433694876a2b634a1421a30fa460210.png"/>
  <manifest:file-entry manifest:media-type="image/png" manifest:full-path="Pictures/ed59c781eb7e79cfbbad075db1d72261.png"/>
  <manifest:file-entry manifest:media-type="image/png" manifest:full-path="Pictures/0f05639105718cf1c91bd23029c55019.png"/>
  <manifest:file-entry manifest:media-type="image/png" manifest:full-path="Pictures/d34762b892990e639e82be1b1a2a8cf7.png"/>
  <manifest:file-entry manifest:media-type="image/png" manifest:full-path="Pictures/29123ad79297c5b82c34a641b6023add.png"/>
  <manifest:file-entry manifest:media-type="image/png" manifest:full-path="Pictures/04e55a687df3f82cfbcf72e0415f2c78.png"/>
  <manifest:file-entry manifest:media-type="image/png" manifest:full-path="Pictures/2f93b7ce0995401e978f14ffd5c958f4.png"/>
  <manifest:file-entry manifest:media-type="image/png" manifest:full-path="Pictures/5c4fc5370dec754c30aa92ac0249ec93.png"/>
  <manifest:file-entry manifest:media-type="image/png" manifest:full-path="Pictures/26cdb0bf8e7e69e966393c00b01605de.png"/>
  <manifest:file-entry manifest:media-type="image/png" manifest:full-path="Pictures/af2927fd4ad5592077d4cca1c3aa43a2.png"/>
  <manifest:file-entry manifest:media-type="image/png" manifest:full-path="Pictures/dee2efb891e67c62391a7f8ec6895a14.png"/>
  <manifest:file-entry manifest:media-type="image/png" manifest:full-path="Pictures/1125bf0d8b20220fd4a501056e10a038.png"/>
  <manifest:file-entry manifest:media-type="image/png" manifest:full-path="Pictures/1e34720567a499fc38ca6e9cfb4edf1c.png"/>
  <manifest:file-entry manifest:media-type="image/png" manifest:full-path="Pictures/b0085e4b2d07a1f8bdb4b7116f16304d.png"/>
  <manifest:file-entry manifest:media-type="image/png" manifest:full-path="Pictures/6bf90c19c4958074d799f8f42d6afdba.png"/>
  <manifest:file-entry manifest:media-type="image/png" manifest:full-path="Pictures/39479a71aa62566f18b7cc8b09bbe0e3.png"/>
  <manifest:file-entry manifest:media-type="image/png" manifest:full-path="Pictures/d877d3023f0aea1f1b8e8f0b62bdbaea.png"/>
  <manifest:file-entry manifest:media-type="image/png" manifest:full-path="Pictures/812afd983fb94f1569afb3c62a6aeaa3.png"/>
  <manifest:file-entry manifest:media-type="image/png" manifest:full-path="Pictures/80e835dd99463a8495acbc5d3ec851ae.png"/>
  <manifest:file-entry manifest:media-type="image/png" manifest:full-path="Pictures/09dd11e7030f24cc712c49b2903e19d3.png"/>
  <manifest:file-entry manifest:media-type="image/png" manifest:full-path="Pictures/2b025ba8b2af6d3015ed634f0ac42675.png"/>
  <manifest:file-entry manifest:media-type="image/png" manifest:full-path="Pictures/c99cdbdb6f7cd5e52eba82da05a84253.png"/>
  <manifest:file-entry manifest:media-type="image/png" manifest:full-path="Pictures/2bebef25094b672a5680009a44c96ee1.png"/>
  <manifest:file-entry manifest:media-type="image/png" manifest:full-path="Pictures/fe228361109838e7058fa494d20317b9.png"/>
  <manifest:file-entry manifest:media-type="image/png" manifest:full-path="Pictures/5f050bca819181db3dbabc1e2baea7e4.png"/>
  <manifest:file-entry manifest:media-type="image/png" manifest:full-path="Pictures/6ffbcac06247cf93737d33c796640aa4.png"/>
  <manifest:file-entry manifest:media-type="image/png" manifest:full-path="Pictures/32b69ee86a6c6de21d91f679946915db.png"/>
  <manifest:file-entry manifest:media-type="image/png" manifest:full-path="Pictures/3150e10dc66a6c44632e0dd48381eca2.png"/>
  <manifest:file-entry manifest:media-type="image/png" manifest:full-path="Pictures/a30b587bbe1e40a12dafd4fe376e8f25.png"/>
  <manifest:file-entry manifest:media-type="image/png" manifest:full-path="Pictures/256e993460e02c04f156a9341aa5e97c.png"/>
  <manifest:file-entry manifest:media-type="image/png" manifest:full-path="Pictures/76cdcdceff22e3cd14586a47ef9f2c92.png"/>
  <manifest:file-entry manifest:media-type="image/png" manifest:full-path="Pictures/58bbe60bf8faea082b7e887e6d0a2681.png"/>
  <manifest:file-entry manifest:media-type="image/png" manifest:full-path="Pictures/edf06fab078b3d63287b1e50e3a9b549.png"/>
  <manifest:file-entry manifest:media-type="image/png" manifest:full-path="Pictures/1a47fedec829f347b17a8427a17dd0f3.png"/>
  <manifest:file-entry manifest:media-type="image/png" manifest:full-path="Pictures/1174921ccdcdd48bcb7172aa4ed546ce.png"/>
  <manifest:file-entry manifest:media-type="image/png" manifest:full-path="Pictures/0a737f30055fb9f12da27c37d6fde74d.png"/>
  <manifest:file-entry manifest:media-type="image/png" manifest:full-path="Pictures/30b08a853858bf25e6e1b660130719db.png"/>
  <manifest:file-entry manifest:media-type="image/png" manifest:full-path="Pictures/94812feb9204cee3dd8e6475e8e62f0a.png"/>
  <manifest:file-entry manifest:media-type="image/png" manifest:full-path="Pictures/3a245c3eb3e44a7a8e3477c4edf582e8.png"/>
  <manifest:file-entry manifest:media-type="image/png" manifest:full-path="Pictures/6ad240aee4fc69203e17476793a6644c.png"/>
  <manifest:file-entry manifest:media-type="image/png" manifest:full-path="Pictures/fa0ac4d67688ffdcb60cf2963ad154ef.png"/>
  <manifest:file-entry manifest:media-type="image/png" manifest:full-path="Pictures/60d36035d8a51ad6b2653f09ba705080.png"/>
  <manifest:file-entry manifest:media-type="image/png" manifest:full-path="Pictures/62c69a31483e84ed1100e4fc0911b18f.png"/>
  <manifest:file-entry manifest:media-type="image/png" manifest:full-path="Pictures/e34d409c755a7d0d8de3e3052f121d45.png"/>
  <manifest:file-entry manifest:media-type="image/png" manifest:full-path="Pictures/c849dd957d556203bdb1447def7e21e7.png"/>
  <manifest:file-entry manifest:media-type="image/png" manifest:full-path="Pictures/9af043e6abc07ba4a9c36b8a8c6735f8.png"/>
  <manifest:file-entry manifest:media-type="image/png" manifest:full-path="Pictures/9e22959056b0da1227cda20d5e1f2f84.png"/>
  <manifest:file-entry manifest:media-type="image/png" manifest:full-path="Pictures/45341c4cdad96227fb9cd1efbee4b069.png"/>
  <manifest:file-entry manifest:media-type="image/png" manifest:full-path="Pictures/823bcda11dd8781b5644e119bce0ec6f.png"/>
  <manifest:file-entry manifest:media-type="image/png" manifest:full-path="Pictures/0fd23cb6a6ebbef7b522e56f97405e0f.png"/>
  <manifest:file-entry manifest:media-type="image/png" manifest:full-path="Pictures/a66a0a34242c5b5d44cde4ed50fad9b4.png"/>
  <manifest:file-entry manifest:media-type="image/png" manifest:full-path="Pictures/607d1f2142179d54750a8c48d1b08fe9.png"/>
  <manifest:file-entry manifest:media-type="image/png" manifest:full-path="Pictures/fe64266b8262d779e975737a089d90ba.png"/>
  <manifest:file-entry manifest:media-type="image/png" manifest:full-path="Pictures/d039887eeb528f387166f3a3c43fefc5.png"/>
  <manifest:file-entry manifest:media-type="image/png" manifest:full-path="Pictures/45bf83741a247e853288505e4ee0193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lycee:sti2d:terminale_technologique:physique_chimie:energie_interne_et_transfert_thermique_3"/><text:bookmark-start text:name="__RefHeading___energie_interne_et_transfert_thermique_3_1"/><text:bookmark-start text:name="energie_interne_et_transfert_thermique_3"/>Énergie interne et transfert thermique 3<text:bookmark-end text:name="__RefHeading___energie_interne_et_transfert_thermique_3_1"/><text:bookmark-end text:name="energie_interne_et_transfert_thermique_3"/></text:h>
      <text:h text:style-name="Heading_20_2" text:outline-level="2"><text:bookmark-start text:name="__RefHeading___prerequis_2"/><text:bookmark-start text:name="prerequis"/>Prérequis<text:bookmark-end text:name="__RefHeading___prerequis_2"/><text:bookmark-end text:name="prerequis"/></text:h>
      <text:p text:style-name="Text_20_body">Avant d'aborder ce cours, il est essentiel de maîtriser les concepts suivants, acquis lors des années précédentes :</text:p>
      <text:list text:style-name="List_20_1" text:continue-numbering="false">
        <text:list-item>
          <text:p text:style-name="List_20_1_Content_First"> <text:span text:style-name="Strong_20_Emphasis">Température et Échelles de température :</text:span> Savoir utiliser les échelles Celsius et Kelvin, et effectuer des conversions entre elles.</text:p>
        </text:list-item>
        <text:list-item>
          <text:p text:style-name="List_20_1_Content"> <text:span text:style-name="Strong_20_Emphasis">Chaleur et Énergie Interne :</text:span> Avoir une compréhension de base de ce qu'est l'énergie interne et comment la chaleur peut la modifier.</text:p>
        </text:list-item>
        <text:list-item>
          <text:p text:style-name="List_20_1_Content"> <text:span text:style-name="Strong_20_Emphasis">Transferts Thermiques :</text:span> Connaître les trois modes de transfert thermique : conduction, convection et rayonnement.</text:p>
        </text:list-item>
        <text:list-item>
          <text:p text:style-name="List_20_1_Content"> <text:span text:style-name="Strong_20_Emphasis">Puissance :</text:span> Définition et unité de la puissance.</text:p>
        </text:list-item>
        <text:list-item>
          <text:p text:style-name="List_20_1_Content_Last"> <text:span text:style-name="Strong_20_Emphasis">Conductivité thermique :</text:span> Définition et unité de la conductivité thermique d'un matériau.</text:p>
        </text:list-item>
      </text:list>
      <text:p text:style-name="Text_20_body">Ce cours se situe dans la continuité de l'étude des transferts thermiques, après l'introduction des concepts d'énergie interne et de température. Il aborde plus spécifiquement la notion de flux thermique et de résistance thermique, concepts essentiels pour l'étude des échanges thermiques à travers des parois.</text:p>
      <text:h text:style-name="Heading_20_2" text:outline-level="2"><text:bookmark-start text:name="__RefHeading___chapitre_1introduction_au_flux_thermique_3"/><text:bookmark-start text:name="chapitre_1introduction_au_flux_thermique"/>Chapitre 1 : Introduction au Flux Thermique<text:bookmark-end text:name="__RefHeading___chapitre_1introduction_au_flux_thermique_3"/><text:bookmark-end text:name="chapitre_1introduction_au_flux_thermique"/></text:h>
      <text:h text:style-name="Heading_20_3" text:outline-level="3"><text:bookmark-start text:name="__RefHeading___definition_du_flux_thermique_4"/><text:bookmark-start text:name="definition_du_flux_thermique"/>Définition du Flux Thermique<text:bookmark-end text:name="__RefHeading___definition_du_flux_thermique_4"/><text:bookmark-end text:name="definition_du_flux_thermique"/></text:h>
      <text:p text:style-name="Text_20_body">Le <text:span text:style-name="Strong_20_Emphasis">flux thermique</text:span>, noté <draw:frame draw:style-name="media" draw:name="0" text:anchor-type="as-char" draw:z-index="0" svg:width="0.34395833333333cm" svg:height="0.42333333333333cm"><draw:image xlink:href="Pictures/60626be480de0159427410ce2a9964bd.png" xlink:type="simple" xlink:show="embed" xlink:actuate="onLoad"/></draw:frame>, à travers une surface, représente la quantité d'énergie thermique (chaleur) qui traverse cette surface par unité de temps. C'est donc un débit d'énergie.</text:p>
      <text:p text:style-name="Text_20_body"><text:span text:style-name="Strong_20_Emphasis">Unité :</text:span> Le flux thermique s'exprime en Watts (W), qui est l'unité de puissance du Système International. 1 W = 1 J/s (Joule par seconde).</text:p>
      <text:p text:style-name="Text_20_body"><text:span text:style-name="Strong_20_Emphasis">Analogie :</text:span> On peut comparer le flux thermique au débit d'eau dans une rivière. Plus le débit est important, plus la quantité d'eau qui traverse une section donnée de la rivière par unité de temps est grande. De même, plus le flux thermique est important, plus la quantité d'énergie thermique qui traverse la surface par unité de temps est grande.</text:p>
      <text:h text:style-name="Heading_20_3" text:outline-level="3"><text:bookmark-start text:name="__RefHeading___calcul_du_flux_thermique_5"/><text:bookmark-start text:name="calcul_du_flux_thermique"/>Calcul du Flux Thermique<text:bookmark-end text:name="__RefHeading___calcul_du_flux_thermique_5"/><text:bookmark-end text:name="calcul_du_flux_thermique"/></text:h>
      <text:p text:style-name="Text_20_body">Le flux thermique à travers une surface est défini par :</text:p>
      <text:p text:style-name="Text_20_body"><draw:frame draw:style-name="media" draw:name="1" text:anchor-type="as-char" draw:z-index="1" svg:width="1.6933333333333cm" svg:height="1.1641666666667cm"><draw:image xlink:href="Pictures/e279ae6afab39bc2effc31c7d0726fa9.png" xlink:type="simple" xlink:show="embed" xlink:actuate="onLoad"/></draw:frame></text:p>
      <text:p text:style-name="Text_20_body">où :</text:p>
      <text:list text:style-name="List_20_1" text:continue-numbering="false">
        <text:list-item>
          <text:p text:style-name="List_20_1_Content_First"> <draw:frame draw:style-name="media" draw:name="2" text:anchor-type="as-char" draw:z-index="2" svg:width="0.34395833333333cm" svg:height="0.42333333333333cm"><draw:image xlink:href="Pictures/caae09667b86effebf73d60d3a3743d1.png" xlink:type="simple" xlink:show="embed" xlink:actuate="onLoad"/></draw:frame> est la quantité d'énergie thermique (chaleur) transférée à travers la surface (en Joules, J).</text:p>
        </text:list-item>
        <text:list-item>
          <text:p text:style-name="List_20_1_Content_Last"> <draw:frame draw:style-name="media" draw:name="3" text:anchor-type="as-char" draw:z-index="3" svg:width="0.58208333333333cm" svg:height="0.42333333333333cm"><draw:image xlink:href="Pictures/6790f54d3068abc7b8962136e1c11301.png" xlink:type="simple" xlink:show="embed" xlink:actuate="onLoad"/></draw:frame> est la durée du transfert thermique (en secondes, s).</text:p>
        </text:list-item>
      </text:list>
      <text:p text:style-name="Text_20_body"><text:span text:style-name="Strong_20_Emphasis">Remarque :</text:span> Le flux thermique peut être positif ou négatif. Un flux positif indique un transfert d'énergie vers le système, tandis qu'un flux négatif indique un transfert d'énergie hors du système.</text:p>
      <text:h text:style-name="Heading_20_3" text:outline-level="3"><text:bookmark-start text:name="__RefHeading___exemple_1_6"/><text:bookmark-start text:name="exemple_1"/>Exemple 1<text:bookmark-end text:name="__RefHeading___exemple_1_6"/><text:bookmark-end text:name="exemple_1"/></text:h>
      <text:p text:style-name="Text_20_body">Un radiateur électrique transfère 360 000 J d'énergie thermique à une pièce en 20 minutes. Calculer le flux thermique du radiateur.</text:p>
      <text:p text:style-name="Text_20_body"><text:span text:style-name="Strong_20_Emphasis">Solution :</text:span></text:p>
      <text:list text:style-name="Numbering_20_1" text:continue-numbering="false">
        <text:list-item>
          <text:p text:style-name="Numbering_20_1_Content_First"> Convertir le temps en secondes : <draw:frame draw:style-name="media" draw:name="4" text:anchor-type="as-char" draw:z-index="4" svg:width="4.8154166666667cm" style:rel-width="100%" svg:height="0.42333333333333cm" style:rel-height="scale"><draw:image xlink:href="Pictures/2080b9a845f136d01391182f411f827f.png" xlink:type="simple" xlink:show="embed" xlink:actuate="onLoad"/></draw:frame>.</text:p>
        </text:list-item>
        <text:list-item>
          <text:p text:style-name="Numbering_20_1_Content_Last"> Calculer le flux thermique : <draw:frame draw:style-name="media" draw:name="5" text:anchor-type="as-char" draw:z-index="5" svg:width="5.000625cm" style:rel-width="100%" svg:height="1.1641666666667cm" style:rel-height="scale"><draw:image xlink:href="Pictures/8433694876a2b634a1421a30fa460210.png" xlink:type="simple" xlink:show="embed" xlink:actuate="onLoad"/></draw:frame>.</text:p>
        </text:list-item>
      </text:list>
      <text:p text:style-name="Text_20_body">Le flux thermique du radiateur est de 300 W.</text:p>
      <text:h text:style-name="Heading_20_2" text:outline-level="2"><text:bookmark-start text:name="__RefHeading___chapitre_2flux_thermique_a_travers_une_paroi_7"/><text:bookmark-start text:name="chapitre_2flux_thermique_a_travers_une_paroi"/>Chapitre 2 : Flux Thermique à travers une Paroi<text:bookmark-end text:name="__RefHeading___chapitre_2flux_thermique_a_travers_une_paroi_7"/><text:bookmark-end text:name="chapitre_2flux_thermique_a_travers_une_paroi"/></text:h>
      <text:h text:style-name="Heading_20_3" text:outline-level="3"><text:bookmark-start text:name="__RefHeading___facteurs_influant_sur_le_flux_thermique_8"/><text:bookmark-start text:name="facteurs_influant_sur_le_flux_thermique"/>Facteurs Influant sur le Flux Thermique<text:bookmark-end text:name="__RefHeading___facteurs_influant_sur_le_flux_thermique_8"/><text:bookmark-end text:name="facteurs_influant_sur_le_flux_thermique"/></text:h>
      <text:p text:style-name="Text_20_body">Le flux thermique à travers une paroi dépend de plusieurs facteurs :</text:p>
      <text:list text:style-name="List_20_1" text:continue-numbering="false">
        <text:list-item>
          <text:p text:style-name="List_20_1_Content_First"> <text:span text:style-name="Strong_20_Emphasis">L'écart de température (<draw:frame draw:style-name="media" draw:name="6" text:anchor-type="as-char" draw:z-index="6" svg:width="0.68791666666667cm" svg:height="0.42333333333333cm"><draw:image xlink:href="Pictures/ed59c781eb7e79cfbbad075db1d72261.png" xlink:type="simple" xlink:show="embed" xlink:actuate="onLoad"/></draw:frame>) :</text:span> Plus la différence de température entre les deux faces de la paroi est importante, plus le flux thermique est élevé. La chaleur se déplace toujours du chaud vers le froid.</text:p>
        </text:list-item>
        <text:list-item>
          <text:p text:style-name="List_20_1_Content"> <text:span text:style-name="Strong_20_Emphasis">La surface (S) :</text:span> Plus la surface de la paroi est grande, plus le flux thermique est élevé.</text:p>
        </text:list-item>
        <text:list-item>
          <text:p text:style-name="List_20_1_Content"> <text:span text:style-name="Strong_20_Emphasis">L'épaisseur (e) :</text:span> Plus la paroi est épaisse, plus le flux thermique est faible.</text:p>
        </text:list-item>
        <text:list-item>
          <text:p text:style-name="List_20_1_Content_Last"> <text:span text:style-name="Strong_20_Emphasis">La conductivité thermique (λ) du matériau :</text:span> La conductivité thermique, exprimée en <draw:frame draw:style-name="media" draw:name="7" text:anchor-type="as-char" draw:z-index="7" svg:width="2.143125cm" style:rel-width="100%" svg:height="0.58208333333333cm" style:rel-height="scale"><draw:image xlink:href="Pictures/0f05639105718cf1c91bd23029c55019.png" xlink:type="simple" xlink:show="embed" xlink:actuate="onLoad"/></draw:frame>, caractérise la capacité d'un matériau à conduire la chaleur. Plus la conductivité thermique est élevée, plus le flux thermique est important.</text:p>
        </text:list-item>
      </text:list>
      <text:h text:style-name="Heading_20_3" text:outline-level="3"><text:bookmark-start text:name="__RefHeading___loi_de_fourier_9"/><text:bookmark-start text:name="loi_de_fourier"/>Loi de Fourier<text:bookmark-end text:name="__RefHeading___loi_de_fourier_9"/><text:bookmark-end text:name="loi_de_fourier"/></text:h>
      <text:p text:style-name="Text_20_body">La <text:span text:style-name="Strong_20_Emphasis">Loi de Fourier</text:span> quantifie le flux thermique à travers une paroi en régime permanent (c'est-à-dire lorsque la température ne varie pas avec le temps) :</text:p>
      <text:p text:style-name="Text_20_body"><draw:frame draw:style-name="media" draw:name="8" text:anchor-type="as-char" draw:z-index="8" svg:width="2.5664583333333cm" style:rel-width="100%" svg:height="1.2170833333333cm" style:rel-height="scale"><draw:image xlink:href="Pictures/d34762b892990e639e82be1b1a2a8cf7.png" xlink:type="simple" xlink:show="embed" xlink:actuate="onLoad"/></draw:frame></text:p>
      <text:p text:style-name="Text_20_body">où :</text:p>
      <text:list text:style-name="List_20_1" text:continue-numbering="false">
        <text:list-item>
          <text:p text:style-name="List_20_1_Content_First"> <draw:frame draw:style-name="media" draw:name="9" text:anchor-type="as-char" draw:z-index="9" svg:width="0.34395833333333cm" svg:height="0.42333333333333cm"><draw:image xlink:href="Pictures/60626be480de0159427410ce2a9964bd.png" xlink:type="simple" xlink:show="embed" xlink:actuate="onLoad"/></draw:frame> est le flux thermique (en W).</text:p>
        </text:list-item>
        <text:list-item>
          <text:p text:style-name="List_20_1_Content"> <draw:frame draw:style-name="media" draw:name="10" text:anchor-type="as-char" draw:z-index="10" svg:width="0.29104166666667cm" svg:height="0.42333333333333cm"><draw:image xlink:href="Pictures/29123ad79297c5b82c34a641b6023add.png" xlink:type="simple" xlink:show="embed" xlink:actuate="onLoad"/></draw:frame> est la conductivité thermique du matériau (en <draw:frame draw:style-name="media" draw:name="11" text:anchor-type="as-char" draw:z-index="11" svg:width="2.143125cm" style:rel-width="100%" svg:height="0.58208333333333cm" style:rel-height="scale"><draw:image xlink:href="Pictures/0f05639105718cf1c91bd23029c55019.png" xlink:type="simple" xlink:show="embed" xlink:actuate="onLoad"/></draw:frame>).</text:p>
        </text:list-item>
        <text:list-item>
          <text:p text:style-name="List_20_1_Content"> <draw:frame draw:style-name="media" draw:name="12" text:anchor-type="as-char" draw:z-index="12" svg:width="0.26458333333333cm" svg:height="0.42333333333333cm"><draw:image xlink:href="Pictures/04e55a687df3f82cfbcf72e0415f2c78.png" xlink:type="simple" xlink:show="embed" xlink:actuate="onLoad"/></draw:frame> est la surface de la paroi (en <draw:frame draw:style-name="media" draw:name="13" text:anchor-type="as-char" draw:z-index="13" svg:width="0.555625cm" svg:height="0.58208333333333cm"><draw:image xlink:href="Pictures/2f93b7ce0995401e978f14ffd5c958f4.png" xlink:type="simple" xlink:show="embed" xlink:actuate="onLoad"/></draw:frame>).</text:p>
        </text:list-item>
        <text:list-item>
          <text:p text:style-name="List_20_1_Content"> <draw:frame draw:style-name="media" draw:name="14" text:anchor-type="as-char" draw:z-index="14" svg:width="3.2808333333333cm" style:rel-width="100%" svg:height="0.58208333333333cm" style:rel-height="scale"><draw:image xlink:href="Pictures/5c4fc5370dec754c30aa92ac0249ec93.png" xlink:type="simple" xlink:show="embed" xlink:actuate="onLoad"/></draw:frame> est la différence de température entre les deux faces de la paroi (en K ou °C, car la différence est la même).</text:p>
        </text:list-item>
        <text:list-item>
          <text:p text:style-name="List_20_1_Content_Last"> <draw:frame draw:style-name="media" draw:name="15" text:anchor-type="as-char" draw:z-index="15" svg:width="0.238125cm" svg:height="0.42333333333333cm"><draw:image xlink:href="Pictures/26cdb0bf8e7e69e966393c00b01605de.png" xlink:type="simple" xlink:show="embed" xlink:actuate="onLoad"/></draw:frame> est l'épaisseur de la paroi (en m).</text:p>
        </text:list-item>
      </text:list>
      <text:h text:style-name="Heading_20_3" text:outline-level="3"><text:bookmark-start text:name="__RefHeading___exemple_2_10"/><text:bookmark-start text:name="exemple_2"/>Exemple 2<text:bookmark-end text:name="__RefHeading___exemple_2_10"/><text:bookmark-end text:name="exemple_2"/></text:h>
      <text:p text:style-name="Text_20_body">Une vitre de surface <draw:frame draw:style-name="media" draw:name="16" text:anchor-type="as-char" draw:z-index="16" svg:width="1.2435416666667cm" svg:height="0.58208333333333cm"><draw:image xlink:href="Pictures/af2927fd4ad5592077d4cca1c3aa43a2.png" xlink:type="simple" xlink:show="embed" xlink:actuate="onLoad"/></draw:frame> et d'épaisseur 4 mm sépare l'intérieur d'une maison, maintenue à 20°C, de l'extérieur où la température est de 0°C. La conductivité thermique du verre est de <draw:frame draw:style-name="media" draw:name="17" text:anchor-type="as-char" draw:z-index="17" svg:width="2.8310416666667cm" style:rel-width="100%" svg:height="0.58208333333333cm" style:rel-height="scale"><draw:image xlink:href="Pictures/dee2efb891e67c62391a7f8ec6895a14.png" xlink:type="simple" xlink:show="embed" xlink:actuate="onLoad"/></draw:frame>. Calculer le flux thermique à travers la vitre.</text:p>
      <text:p text:style-name="Text_20_body"><text:span text:style-name="Strong_20_Emphasis">Solution :</text:span></text:p>
      <text:list text:style-name="Numbering_20_1" text:continue-numbering="false">
        <text:list-item>
          <text:p text:style-name="Numbering_20_1_Content_First"> Convertir l'épaisseur en mètres : <draw:frame draw:style-name="media" draw:name="18" text:anchor-type="as-char" draw:z-index="18" svg:width="3.175cm" style:rel-width="100%" svg:height="0.42333333333333cm" style:rel-height="scale"><draw:image xlink:href="Pictures/1125bf0d8b20220fd4a501056e10a038.png" xlink:type="simple" xlink:show="embed" xlink:actuate="onLoad"/></draw:frame>.</text:p>
        </text:list-item>
        <text:list-item>
          <text:p text:style-name="Numbering_20_1_Content"> Calculer l'écart de température : <draw:frame draw:style-name="media" draw:name="19" text:anchor-type="as-char" draw:z-index="19" svg:width="4.1539583333333cm" style:rel-width="100%" svg:height="0.42333333333333cm" style:rel-height="scale"><draw:image xlink:href="Pictures/1e34720567a499fc38ca6e9cfb4edf1c.png" xlink:type="simple" xlink:show="embed" xlink:actuate="onLoad"/></draw:frame>.</text:p>
        </text:list-item>
        <text:list-item>
          <text:p text:style-name="Numbering_20_1_Content_Last"> Calculer le flux thermique : <draw:frame draw:style-name="media" draw:name="20" text:anchor-type="as-char" draw:z-index="20" svg:width="6.82625cm" style:rel-width="100%" svg:height="1.2170833333333cm" style:rel-height="scale"><draw:image xlink:href="Pictures/b0085e4b2d07a1f8bdb4b7116f16304d.png" xlink:type="simple" xlink:show="embed" xlink:actuate="onLoad"/></draw:frame>.</text:p>
        </text:list-item>
      </text:list>
      <text:p text:style-name="Text_20_body">Le flux thermique à travers la vitre est de 6000 W.</text:p>
      <text:h text:style-name="Heading_20_2" text:outline-level="2"><text:bookmark-start text:name="__RefHeading___chapitre_3resistance_thermique_d_une_paroi_11"/><text:bookmark-start text:name="chapitre_3resistance_thermique_d_une_paroi"/>Chapitre 3 : Résistance Thermique d'une Paroi<text:bookmark-end text:name="__RefHeading___chapitre_3resistance_thermique_d_une_paroi_11"/><text:bookmark-end text:name="chapitre_3resistance_thermique_d_une_paroi"/></text:h>
      <text:h text:style-name="Heading_20_3" text:outline-level="3"><text:bookmark-start text:name="__RefHeading___definition_de_la_resistance_thermique_12"/><text:bookmark-start text:name="definition_de_la_resistance_thermique"/>Définition de la Résistance Thermique<text:bookmark-end text:name="__RefHeading___definition_de_la_resistance_thermique_12"/><text:bookmark-end text:name="definition_de_la_resistance_thermique"/></text:h>
      <text:p text:style-name="Text_20_body">La <text:span text:style-name="Strong_20_Emphasis">résistance thermique</text:span>, notée <draw:frame draw:style-name="media" draw:name="21" text:anchor-type="as-char" draw:z-index="21" svg:width="0.58208333333333cm" svg:height="0.58208333333333cm"><draw:image xlink:href="Pictures/6bf90c19c4958074d799f8f42d6afdba.png" xlink:type="simple" xlink:show="embed" xlink:actuate="onLoad"/></draw:frame>, caractérise l'opposition d'une paroi au passage du flux thermique. Plus la résistance thermique est élevée, plus le flux thermique est faible pour un même écart de température.</text:p>
      <text:p text:style-name="Text_20_body"><text:span text:style-name="Strong_20_Emphasis">Unité :</text:span> La résistance thermique s'exprime en <draw:frame draw:style-name="media" draw:name="22" text:anchor-type="as-char" draw:z-index="22" svg:width="1.27cm" svg:height="0.58208333333333cm"><draw:image xlink:href="Pictures/39479a71aa62566f18b7cc8b09bbe0e3.png" xlink:type="simple" xlink:show="embed" xlink:actuate="onLoad"/></draw:frame> (Kelvin par Watt) ou °C/W.</text:p>
      <text:h text:style-name="Heading_20_3" text:outline-level="3"><text:bookmark-start text:name="__RefHeading___relation_entre_flux_thermique_resistance_thermique_et_ecart_de_temperature_13"/><text:bookmark-start text:name="relation_entre_flux_thermique_resistance_thermique_et_ecart_de_temperature"/>Relation entre Flux Thermique, Résistance Thermique et Écart de Température<text:bookmark-end text:name="__RefHeading___relation_entre_flux_thermique_resistance_thermique_et_ecart_de_temperature_13"/><text:bookmark-end text:name="relation_entre_flux_thermique_resistance_thermique_et_ecart_de_temperature"/></text:h>
      <text:p text:style-name="Text_20_body">Le flux thermique, la résistance thermique et l'écart de température sont liés par la relation :</text:p>
      <text:p text:style-name="Text_20_body"><draw:frame draw:style-name="media" draw:name="23" text:anchor-type="as-char" draw:z-index="23" svg:width="1.7991666666667cm" svg:height="1.349375cm"><draw:image xlink:href="Pictures/d877d3023f0aea1f1b8e8f0b62bdbaea.png" xlink:type="simple" xlink:show="embed" xlink:actuate="onLoad"/></draw:frame></text:p>
      <text:p text:style-name="Text_20_body">Cette relation est analogue à la loi d'Ohm en électricité (<draw:frame draw:style-name="media" draw:name="24" text:anchor-type="as-char" draw:z-index="24" svg:width="1.2435416666667cm" svg:height="0.42333333333333cm"><draw:image xlink:href="Pictures/812afd983fb94f1569afb3c62a6aeaa3.png" xlink:type="simple" xlink:show="embed" xlink:actuate="onLoad"/></draw:frame>), où l'écart de température joue le rôle de la tension, le flux thermique celui du courant, et la résistance thermique celui de la résistance électrique.</text:p>
      <text:h text:style-name="Heading_20_3" text:outline-level="3"><text:bookmark-start text:name="__RefHeading___calcul_de_la_resistance_thermique_d_une_paroi_simple_14"/><text:bookmark-start text:name="calcul_de_la_resistance_thermique_d_une_paroi_simple"/>Calcul de la Résistance Thermique d'une Paroi Simple<text:bookmark-end text:name="__RefHeading___calcul_de_la_resistance_thermique_d_une_paroi_simple_14"/><text:bookmark-end text:name="calcul_de_la_resistance_thermique_d_une_paroi_simple"/></text:h>
      <text:p text:style-name="Text_20_body">La résistance thermique d'une paroi simple, homogène, est donnée par :</text:p>
      <text:p text:style-name="Text_20_body"><draw:frame draw:style-name="media" draw:name="25" text:anchor-type="as-char" draw:z-index="25" svg:width="2.06375cm" style:rel-width="100%" svg:height="1.2170833333333cm" style:rel-height="scale"><draw:image xlink:href="Pictures/80e835dd99463a8495acbc5d3ec851ae.png" xlink:type="simple" xlink:show="embed" xlink:actuate="onLoad"/></draw:frame></text:p>
      <text:p text:style-name="Text_20_body">où :</text:p>
      <text:list text:style-name="List_20_1" text:continue-numbering="false">
        <text:list-item>
          <text:p text:style-name="List_20_1_Content_First"> <draw:frame draw:style-name="media" draw:name="26" text:anchor-type="as-char" draw:z-index="26" svg:width="0.238125cm" svg:height="0.42333333333333cm"><draw:image xlink:href="Pictures/26cdb0bf8e7e69e966393c00b01605de.png" xlink:type="simple" xlink:show="embed" xlink:actuate="onLoad"/></draw:frame> est l'épaisseur de la paroi (en m).</text:p>
        </text:list-item>
        <text:list-item>
          <text:p text:style-name="List_20_1_Content"> <draw:frame draw:style-name="media" draw:name="27" text:anchor-type="as-char" draw:z-index="27" svg:width="0.29104166666667cm" svg:height="0.42333333333333cm"><draw:image xlink:href="Pictures/29123ad79297c5b82c34a641b6023add.png" xlink:type="simple" xlink:show="embed" xlink:actuate="onLoad"/></draw:frame> est la conductivité thermique du matériau (en <draw:frame draw:style-name="media" draw:name="28" text:anchor-type="as-char" draw:z-index="28" svg:width="2.143125cm" style:rel-width="100%" svg:height="0.58208333333333cm" style:rel-height="scale"><draw:image xlink:href="Pictures/0f05639105718cf1c91bd23029c55019.png" xlink:type="simple" xlink:show="embed" xlink:actuate="onLoad"/></draw:frame>).</text:p>
        </text:list-item>
        <text:list-item>
          <text:p text:style-name="List_20_1_Content_Last"> <draw:frame draw:style-name="media" draw:name="29" text:anchor-type="as-char" draw:z-index="29" svg:width="0.26458333333333cm" svg:height="0.42333333333333cm"><draw:image xlink:href="Pictures/04e55a687df3f82cfbcf72e0415f2c78.png" xlink:type="simple" xlink:show="embed" xlink:actuate="onLoad"/></draw:frame> est la surface de la paroi (en <draw:frame draw:style-name="media" draw:name="30" text:anchor-type="as-char" draw:z-index="30" svg:width="0.555625cm" svg:height="0.58208333333333cm"><draw:image xlink:href="Pictures/2f93b7ce0995401e978f14ffd5c958f4.png" xlink:type="simple" xlink:show="embed" xlink:actuate="onLoad"/></draw:frame>).</text:p>
        </text:list-item>
      </text:list>
      <text:p text:style-name="Text_20_body"><text:span text:style-name="Strong_20_Emphasis">Remarque :</text:span> On constate que la résistance thermique est proportionnelle à l'épaisseur de la paroi et inversement proportionnelle à la conductivité thermique et à la surface.</text:p>
      <text:h text:style-name="Heading_20_3" text:outline-level="3"><text:bookmark-start text:name="__RefHeading___exemple_3_15"/><text:bookmark-start text:name="exemple_3"/>Exemple 3<text:bookmark-end text:name="__RefHeading___exemple_3_15"/><text:bookmark-end text:name="exemple_3"/></text:h>
      <text:p text:style-name="Text_20_body">Calculer la résistance thermique de la vitre de l'exemple 2.</text:p>
      <text:p text:style-name="Text_20_body"><text:span text:style-name="Strong_20_Emphasis">Solution :</text:span></text:p>
      <text:p text:style-name="Text_20_body"><draw:frame draw:style-name="media" draw:name="31" text:anchor-type="as-char" draw:z-index="31" svg:width="6.270625cm" style:rel-width="100%" svg:height="1.2170833333333cm" style:rel-height="scale"><draw:image xlink:href="Pictures/09dd11e7030f24cc712c49b2903e19d3.png" xlink:type="simple" xlink:show="embed" xlink:actuate="onLoad"/></draw:frame>.</text:p>
      <text:p text:style-name="Text_20_body">La résistance thermique de la vitre est de 0,0033 K/W.</text:p>
      <text:h text:style-name="Heading_20_2" text:outline-level="2"><text:bookmark-start text:name="__RefHeading___chapitre_4resistance_thermique_d_une_paroi_composee_16"/><text:bookmark-start text:name="chapitre_4resistance_thermique_d_une_paroi_composee"/>Chapitre 4 : Résistance Thermique d'une Paroi Composée<text:bookmark-end text:name="__RefHeading___chapitre_4resistance_thermique_d_une_paroi_composee_16"/><text:bookmark-end text:name="chapitre_4resistance_thermique_d_une_paroi_composee"/></text:h>
      <text:h text:style-name="Heading_20_3" text:outline-level="3"><text:bookmark-start text:name="__RefHeading___paroi_composee_de_plusieurs_couches_17"/><text:bookmark-start text:name="paroi_composee_de_plusieurs_couches"/>Paroi Composée de Plusieurs Couches<text:bookmark-end text:name="__RefHeading___paroi_composee_de_plusieurs_couches_17"/><text:bookmark-end text:name="paroi_composee_de_plusieurs_couches"/></text:h>
      <text:p text:style-name="Text_20_body">Une paroi composée est constituée de plusieurs couches de matériaux différents, chacune ayant sa propre épaisseur et conductivité thermique. Dans ce cas, on considère que les résistances thermiques de chaque couche s'additionnent.</text:p>
      <text:h text:style-name="Heading_20_3" text:outline-level="3"><text:bookmark-start text:name="__RefHeading___calcul_de_la_resistance_thermique_totale_18"/><text:bookmark-start text:name="calcul_de_la_resistance_thermique_totale"/>Calcul de la Résistance Thermique Totale<text:bookmark-end text:name="__RefHeading___calcul_de_la_resistance_thermique_totale_18"/><text:bookmark-end text:name="calcul_de_la_resistance_thermique_totale"/></text:h>
      <text:p text:style-name="Text_20_body">La résistance thermique totale d'une paroi composée est la somme des résistances thermiques de chaque couche :</text:p>
      <text:p text:style-name="Text_20_body"><draw:frame draw:style-name="media" draw:name="32" text:anchor-type="as-char" draw:z-index="32" svg:width="5.9266666666667cm" style:rel-width="100%" svg:height="0.58208333333333cm" style:rel-height="scale"><draw:image xlink:href="Pictures/2b025ba8b2af6d3015ed634f0ac42675.png" xlink:type="simple" xlink:show="embed" xlink:actuate="onLoad"/></draw:frame></text:p>
      <text:p text:style-name="Text_20_body">où <draw:frame draw:style-name="media" draw:name="33" text:anchor-type="as-char" draw:z-index="33" svg:width="0.873125cm" svg:height="0.58208333333333cm"><draw:image xlink:href="Pictures/c99cdbdb6f7cd5e52eba82da05a84253.png" xlink:type="simple" xlink:show="embed" xlink:actuate="onLoad"/></draw:frame> est la résistance thermique de la couche *i*.</text:p>
      <text:h text:style-name="Heading_20_3" text:outline-level="3"><text:bookmark-start text:name="__RefHeading___calcul_du_flux_thermique_a_travers_une_paroi_composee_19"/><text:bookmark-start text:name="calcul_du_flux_thermique_a_travers_une_paroi_composee"/>Calcul du Flux Thermique à travers une Paroi Composée<text:bookmark-end text:name="__RefHeading___calcul_du_flux_thermique_a_travers_une_paroi_composee_19"/><text:bookmark-end text:name="calcul_du_flux_thermique_a_travers_une_paroi_composee"/></text:h>
      <text:p text:style-name="Text_20_body">Le flux thermique à travers une paroi composée est donné par :</text:p>
      <text:p text:style-name="Text_20_body"><draw:frame draw:style-name="media" draw:name="34" text:anchor-type="as-char" draw:z-index="34" svg:width="2.5664583333333cm" style:rel-width="100%" svg:height="1.349375cm" style:rel-height="scale"><draw:image xlink:href="Pictures/2bebef25094b672a5680009a44c96ee1.png" xlink:type="simple" xlink:show="embed" xlink:actuate="onLoad"/></draw:frame></text:p>
      <text:p text:style-name="Text_20_body">où <draw:frame draw:style-name="media" draw:name="35" text:anchor-type="as-char" draw:z-index="35" svg:width="0.68791666666667cm" svg:height="0.42333333333333cm"><draw:image xlink:href="Pictures/ed59c781eb7e79cfbbad075db1d72261.png" xlink:type="simple" xlink:show="embed" xlink:actuate="onLoad"/></draw:frame> est la différence de température entre les deux faces extérieures de la paroi composée.</text:p>
      <text:h text:style-name="Heading_20_3" text:outline-level="3"><text:bookmark-start text:name="__RefHeading___exemple_4_20"/><text:bookmark-start text:name="exemple_4"/>Exemple 4<text:bookmark-end text:name="__RefHeading___exemple_4_20"/><text:bookmark-end text:name="exemple_4"/></text:h>
      <text:p text:style-name="Text_20_body">Un mur est constitué de trois couches :</text:p>
      <text:list text:style-name="List_20_1" text:continue-numbering="false">
        <text:list-item>
          <text:p text:style-name="List_20_1_Content_First"> Une couche de briques (épaisseur <draw:frame draw:style-name="media" draw:name="36" text:anchor-type="as-char" draw:z-index="36" svg:width="1.9314583333333cm" svg:height="0.58208333333333cm"><draw:image xlink:href="Pictures/fe228361109838e7058fa494d20317b9.png" xlink:type="simple" xlink:show="embed" xlink:actuate="onLoad"/></draw:frame>, conductivité thermique <draw:frame draw:style-name="media" draw:name="37" text:anchor-type="as-char" draw:z-index="37" svg:width="3.571875cm" style:rel-width="100%" svg:height="0.74083333333333cm" style:rel-height="scale"><draw:image xlink:href="Pictures/5f050bca819181db3dbabc1e2baea7e4.png" xlink:type="simple" xlink:show="embed" xlink:actuate="onLoad"/></draw:frame>).</text:p>
        </text:list-item>
        <text:list-item>
          <text:p text:style-name="List_20_1_Content"> Une couche d'isolant (épaisseur <draw:frame draw:style-name="media" draw:name="38" text:anchor-type="as-char" draw:z-index="38" svg:width="1.984375cm" svg:height="0.58208333333333cm"><draw:image xlink:href="Pictures/6ffbcac06247cf93737d33c796640aa4.png" xlink:type="simple" xlink:show="embed" xlink:actuate="onLoad"/></draw:frame>, conductivité thermique <draw:frame draw:style-name="media" draw:name="39" text:anchor-type="as-char" draw:z-index="39" svg:width="3.81cm" style:rel-width="100%" svg:height="0.74083333333333cm" style:rel-height="scale"><draw:image xlink:href="Pictures/32b69ee86a6c6de21d91f679946915db.png" xlink:type="simple" xlink:show="embed" xlink:actuate="onLoad"/></draw:frame>).</text:p>
        </text:list-item>
        <text:list-item>
          <text:p text:style-name="List_20_1_Content_Last"> Une couche de plâtre (épaisseur <draw:frame draw:style-name="media" draw:name="40" text:anchor-type="as-char" draw:z-index="40" svg:width="1.984375cm" svg:height="0.58208333333333cm"><draw:image xlink:href="Pictures/3150e10dc66a6c44632e0dd48381eca2.png" xlink:type="simple" xlink:show="embed" xlink:actuate="onLoad"/></draw:frame>, conductivité thermique <draw:frame draw:style-name="media" draw:name="41" text:anchor-type="as-char" draw:z-index="41" svg:width="3.5983333333333cm" style:rel-width="100%" svg:height="0.74083333333333cm" style:rel-height="scale"><draw:image xlink:href="Pictures/a30b587bbe1e40a12dafd4fe376e8f25.png" xlink:type="simple" xlink:show="embed" xlink:actuate="onLoad"/></draw:frame>).</text:p>
        </text:list-item>
      </text:list>
      <text:p text:style-name="Text_20_body">La surface du mur est de <draw:frame draw:style-name="media" draw:name="42" text:anchor-type="as-char" draw:z-index="42" svg:width="1.0583333333333cm" svg:height="0.58208333333333cm"><draw:image xlink:href="Pictures/256e993460e02c04f156a9341aa5e97c.png" xlink:type="simple" xlink:show="embed" xlink:actuate="onLoad"/></draw:frame>. La température intérieure est de 20°C et la température extérieure est de 5°C. Calculer le flux thermique à travers le mur.</text:p>
      <text:p text:style-name="Text_20_body"><text:span text:style-name="Strong_20_Emphasis">Solution :</text:span></text:p>
      <text:list text:style-name="Numbering_20_1" text:continue-numbering="false">
        <text:list-item>
          <text:p text:style-name="LastListParagraph_Numbering_20_1_Content_First"> Calculer les résistances thermiques de chaque couche :</text:p>
        </text:list-item>
      </text:list>
      <text:list text:style-name="List_20_1" text:continue-numbering="false">
        <text:list-item>
          <text:p text:style-name="List_20_1_Content_First"> <draw:frame draw:style-name="media" draw:name="43" text:anchor-type="as-char" draw:z-index="43" svg:width="6.82625cm" style:rel-width="100%" svg:height="1.905cm" style:rel-height="scale"><draw:image xlink:href="Pictures/76cdcdceff22e3cd14586a47ef9f2c92.png" xlink:type="simple" xlink:show="embed" xlink:actuate="onLoad"/></draw:frame>.</text:p>
        </text:list-item>
        <text:list-item>
          <text:p text:style-name="List_20_1_Content"> <draw:frame draw:style-name="media" draw:name="44" text:anchor-type="as-char" draw:z-index="44" svg:width="7.0379166666667cm" style:rel-width="100%" svg:height="1.905cm" style:rel-height="scale"><draw:image xlink:href="Pictures/58bbe60bf8faea082b7e887e6d0a2681.png" xlink:type="simple" xlink:show="embed" xlink:actuate="onLoad"/></draw:frame>.</text:p>
        </text:list-item>
        <text:list-item>
          <text:p text:style-name="List_20_1_Content_Last"> <draw:frame draw:style-name="media" draw:name="45" text:anchor-type="as-char" draw:z-index="45" svg:width="6.8527083333333cm" style:rel-width="100%" svg:height="1.905cm" style:rel-height="scale"><draw:image xlink:href="Pictures/edf06fab078b3d63287b1e50e3a9b549.png" xlink:type="simple" xlink:show="embed" xlink:actuate="onLoad"/></draw:frame>.</text:p>
        </text:list-item>
      </text:list>
      <text:list text:style-name="Numbering_20_1" text:continue-numbering="false">
        <text:list-item>
          <text:p text:style-name="Numbering_20_1_Content_First"> Calculer la résistance thermique totale : <draw:frame draw:style-name="media" draw:name="46" text:anchor-type="as-char" draw:z-index="46" svg:width="12.144375cm" svg:height="0.84666666666667cm"><draw:image xlink:href="Pictures/1a47fedec829f347b17a8427a17dd0f3.png" xlink:type="simple" xlink:show="embed" xlink:actuate="onLoad"/></draw:frame>.</text:p>
        </text:list-item>
        <text:list-item>
          <text:p text:style-name="Numbering_20_1_Content"> Calculer l'écart de température : <draw:frame draw:style-name="media" draw:name="47" text:anchor-type="as-char" draw:z-index="47" svg:width="4.1010416666667cm" style:rel-width="100%" svg:height="0.42333333333333cm" style:rel-height="scale"><draw:image xlink:href="Pictures/1174921ccdcdd48bcb7172aa4ed546ce.png" xlink:type="simple" xlink:show="embed" xlink:actuate="onLoad"/></draw:frame>.</text:p>
        </text:list-item>
        <text:list-item>
          <text:p text:style-name="Numbering_20_1_Content_Last"> Calculer le flux thermique : <draw:frame draw:style-name="media" draw:name="48" text:anchor-type="as-char" draw:z-index="48" svg:width="5.9002083333333cm" style:rel-width="100%" svg:height="1.349375cm" style:rel-height="scale"><draw:image xlink:href="Pictures/0a737f30055fb9f12da27c37d6fde74d.png" xlink:type="simple" xlink:show="embed" xlink:actuate="onLoad"/></draw:frame>.</text:p>
        </text:list-item>
      </text:list>
      <text:p text:style-name="Text_20_body">Le flux thermique à travers le mur est de 209 W.</text:p>
      <text:h text:style-name="Heading_20_2" text:outline-level="2"><text:bookmark-start text:name="__RefHeading___chapitre_5impact_de_la_resistance_thermique_sur_l_isolation_21"/><text:bookmark-start text:name="chapitre_5impact_de_la_resistance_thermique_sur_l_isolation"/>Chapitre 5 : Impact de la Résistance Thermique sur l'Isolation<text:bookmark-end text:name="__RefHeading___chapitre_5impact_de_la_resistance_thermique_sur_l_isolation_21"/><text:bookmark-end text:name="chapitre_5impact_de_la_resistance_thermique_sur_l_isolation"/></text:h>
      <text:h text:style-name="Heading_20_3" text:outline-level="3"><text:bookmark-start text:name="__RefHeading___diminution_du_flux_thermique_22"/><text:bookmark-start text:name="diminution_du_flux_thermique"/>Diminution du Flux Thermique<text:bookmark-end text:name="__RefHeading___diminution_du_flux_thermique_22"/><text:bookmark-end text:name="diminution_du_flux_thermique"/></text:h>
      <text:p text:style-name="Text_20_body">L'augmentation de la résistance thermique d'une paroi entraîne une diminution du flux thermique la traversant, pour un même écart de température. C'est le principe de l'isolation thermique.</text:p>
      <text:h text:style-name="Heading_20_3" text:outline-level="3"><text:bookmark-start text:name="__RefHeading___consequences_de_l_isolation_23"/><text:bookmark-start text:name="consequences_de_l_isolation"/>Conséquences de l'Isolation<text:bookmark-end text:name="__RefHeading___consequences_de_l_isolation_23"/><text:bookmark-end text:name="consequences_de_l_isolation"/></text:h>
      <text:p text:style-name="Text_20_body">Une bonne isolation thermique permet de :</text:p>
      <text:list text:style-name="List_20_1" text:continue-numbering="false">
        <text:list-item>
          <text:p text:style-name="List_20_1_Content_First"> Réduire les pertes de chaleur en hiver, et donc de diminuer la consommation d'énergie pour le chauffage.</text:p>
        </text:list-item>
        <text:list-item>
          <text:p text:style-name="List_20_1_Content"> Réduire les gains de chaleur en été, et donc de diminuer la consommation d'énergie pour la climatisation.</text:p>
        </text:list-item>
        <text:list-item>
          <text:p text:style-name="List_20_1_Content_Last"> Améliorer le confort thermique des occupants d'un bâtiment.</text:p>
        </text:list-item>
      </text:list>
      <text:h text:style-name="Heading_20_3" text:outline-level="3"><text:bookmark-start text:name="__RefHeading___materiaux_isolants_24"/><text:bookmark-start text:name="materiaux_isolants"/>Matériaux Isolants<text:bookmark-end text:name="__RefHeading___materiaux_isolants_24"/><text:bookmark-end text:name="materiaux_isolants"/></text:h>
      <text:p text:style-name="Text_20_body">Les matériaux isolants sont caractérisés par une faible conductivité thermique. Exemples : laine de verre, laine de roche, polystyrène expansé, polyuréthane, etc.</text:p>
      <text:p text:style-name="Text_20_body"><text:span text:style-name="Strong_20_Emphasis">Question :</text:span> Comment choisir le matériau isolant le plus adapté à une situation donnée ? Quels sont les critères à prendre en compte (coût, performance thermique, impact environnemental, etc.) ?</text:p>
      <text:h text:style-name="Heading_20_2" text:outline-level="2"><text:bookmark-start text:name="__RefHeading___chapitre_6exercices_corriges_25"/><text:bookmark-start text:name="chapitre_6exercices_corriges"/>Chapitre 6 : Exercices Corrigés<text:bookmark-end text:name="__RefHeading___chapitre_6exercices_corriges_25"/><text:bookmark-end text:name="chapitre_6exercices_corriges"/></text:h>
      <text:h text:style-name="Heading_20_3" text:outline-level="3"><text:bookmark-start text:name="__RefHeading___exercice_1_26"/><text:bookmark-start text:name="exercice_1"/>Exercice 1<text:bookmark-end text:name="__RefHeading___exercice_1_26"/><text:bookmark-end text:name="exercice_1"/></text:h>
      <text:p text:style-name="Text_20_body">Une fenêtre de surface <draw:frame draw:style-name="media" draw:name="49" text:anchor-type="as-char" draw:z-index="49" svg:width="0.84666666666667cm" svg:height="0.58208333333333cm"><draw:image xlink:href="Pictures/30b08a853858bf25e6e1b660130719db.png" xlink:type="simple" xlink:show="embed" xlink:actuate="onLoad"/></draw:frame> est constituée d'un simple vitrage de 6 mm d'épaisseur et de conductivité thermique <draw:frame draw:style-name="media" draw:name="50" text:anchor-type="as-char" draw:z-index="50" svg:width="2.8310416666667cm" style:rel-width="100%" svg:height="0.58208333333333cm" style:rel-height="scale"><draw:image xlink:href="Pictures/dee2efb891e67c62391a7f8ec6895a14.png" xlink:type="simple" xlink:show="embed" xlink:actuate="onLoad"/></draw:frame>. La température intérieure est de 22°C et la température extérieure est de -2°C.</text:p>
      <text:list text:style-name="Numbering_20_1" text:continue-numbering="false">
        <text:list-item>
          <text:p text:style-name="Numbering_20_1_Content_First"> Calculer le flux thermique à travers la fenêtre.</text:p>
        </text:list-item>
        <text:list-item>
          <text:p text:style-name="Numbering_20_1_Content"> Calculer la résistance thermique de la fenêtre.</text:p>
        </text:list-item>
        <text:list-item>
          <text:p text:style-name="Numbering_20_1_Content_Last"> Si on remplace le simple vitrage par un double vitrage avec une lame d'air de 12 mm (conductivité thermique de l'air <draw:frame draw:style-name="media" draw:name="51" text:anchor-type="as-char" draw:z-index="51" svg:width="3.254375cm" style:rel-width="100%" svg:height="0.58208333333333cm" style:rel-height="scale"><draw:image xlink:href="Pictures/94812feb9204cee3dd8e6475e8e62f0a.png" xlink:type="simple" xlink:show="embed" xlink:actuate="onLoad"/></draw:frame>), calculer la nouvelle résistance thermique et le nouveau flux thermique.</text:p>
        </text:list-item>
      </text:list>
      <text:p text:style-name="Text_20_body"><text:span text:style-name="Strong_20_Emphasis">Corrigé :</text:span></text:p>
      <text:p text:style-name="Text_20_body">1- *Simple vitrage :*</text:p>
      <text:list text:style-name="List_20_1" text:continue-numbering="false">
        <text:list-item>
          <text:p text:style-name="List_20_1_Content_First"> <draw:frame draw:style-name="media" draw:name="52" text:anchor-type="as-char" draw:z-index="52" svg:width="3.4925cm" style:rel-width="100%" svg:height="0.58208333333333cm" style:rel-height="scale"><draw:image xlink:href="Pictures/3a245c3eb3e44a7a8e3477c4edf582e8.png" xlink:type="simple" xlink:show="embed" xlink:actuate="onLoad"/></draw:frame>.</text:p>
        </text:list-item>
        <text:list-item>
          <text:p text:style-name="List_20_1_Content"> <draw:frame draw:style-name="media" draw:name="53" text:anchor-type="as-char" draw:z-index="53" svg:width="3.175cm" style:rel-width="100%" svg:height="0.42333333333333cm" style:rel-height="scale"><draw:image xlink:href="Pictures/6ad240aee4fc69203e17476793a6644c.png" xlink:type="simple" xlink:show="embed" xlink:actuate="onLoad"/></draw:frame>.</text:p>
        </text:list-item>
        <text:list-item>
          <text:p text:style-name="List_20_1_Content_Last"> <draw:frame draw:style-name="media" draw:name="54" text:anchor-type="as-char" draw:z-index="54" svg:width="6.4822916666667cm" style:rel-width="100%" svg:height="1.2170833333333cm" style:rel-height="scale"><draw:image xlink:href="Pictures/fa0ac4d67688ffdcb60cf2963ad154ef.png" xlink:type="simple" xlink:show="embed" xlink:actuate="onLoad"/></draw:frame>.</text:p>
        </text:list-item>
      </text:list>
      <text:p text:style-name="Text_20_body">2- *Résistance thermique simple vitrage :*</text:p>
      <text:list text:style-name="List_20_1" text:continue-numbering="false">
        <text:list-item>
          <text:p text:style-name="LastListParagraph_List_20_1_Content_First"> <draw:frame draw:style-name="media" draw:name="55" text:anchor-type="as-char" draw:z-index="55" svg:width="6.1383333333333cm" style:rel-width="100%" svg:height="1.2170833333333cm" style:rel-height="scale"><draw:image xlink:href="Pictures/60d36035d8a51ad6b2653f09ba705080.png" xlink:type="simple" xlink:show="embed" xlink:actuate="onLoad"/></draw:frame>.</text:p>
        </text:list-item>
      </text:list>
      <text:p text:style-name="Text_20_body">3- *Double vitrage :*</text:p>
      <text:p text:style-name="Text_20_body"> On considère que le double vitrage est composé de trois couches : une couche de verre, une couche d'air et une autre couche de verre. On néglige l'épaisseur des couches de verre par rapport à celle de la couche d'air.</text:p>
      <text:list text:style-name="List_20_1" text:continue-numbering="false">
        <text:list-item>
          <text:p text:style-name="List_20_1_Content_First"> <draw:frame draw:style-name="media" draw:name="56" text:anchor-type="as-char" draw:z-index="56" svg:width="6.8791666666667cm" style:rel-width="100%" svg:height="1.74625cm" style:rel-height="scale"><draw:image xlink:href="Pictures/62c69a31483e84ed1100e4fc0911b18f.png" xlink:type="simple" xlink:show="embed" xlink:actuate="onLoad"/></draw:frame>.</text:p>
        </text:list-item>
        <text:list-item>
          <text:p text:style-name="List_20_1_Content"> <draw:frame draw:style-name="media" draw:name="57" text:anchor-type="as-char" draw:z-index="57" svg:width="4.683125cm" style:rel-width="100%" svg:height="0.84666666666667cm" style:rel-height="scale"><draw:image xlink:href="Pictures/e34d409c755a7d0d8de3e3052f121d45.png" xlink:type="simple" xlink:show="embed" xlink:actuate="onLoad"/></draw:frame> (en négligeant la résistance du verre).</text:p>
        </text:list-item>
        <text:list-item>
          <text:p text:style-name="List_20_1_Content_Last"> <draw:frame draw:style-name="media" draw:name="58" text:anchor-type="as-char" draw:z-index="58" svg:width="5.318125cm" style:rel-width="100%" svg:height="1.349375cm" style:rel-height="scale"><draw:image xlink:href="Pictures/c849dd957d556203bdb1447def7e21e7.png" xlink:type="simple" xlink:show="embed" xlink:actuate="onLoad"/></draw:frame>.</text:p>
        </text:list-item>
      </text:list>
      <text:p text:style-name="Text_20_body"><text:span text:style-name="Strong_20_Emphasis">Remarque :</text:span> On constate que le double vitrage réduit considérablement le flux thermique par rapport au simple vitrage.</text:p>
      <text:h text:style-name="Heading_20_3" text:outline-level="3"><text:bookmark-start text:name="__RefHeading___exercice_2_27"/><text:bookmark-start text:name="exercice_2"/>Exercice 2<text:bookmark-end text:name="__RefHeading___exercice_2_27"/><text:bookmark-end text:name="exercice_2"/></text:h>
      <text:p text:style-name="Text_20_body">Un mur de béton (épaisseur 20 cm, conductivité thermique <draw:frame draw:style-name="media" draw:name="59" text:anchor-type="as-char" draw:z-index="59" svg:width="2.8045833333333cm" style:rel-width="100%" svg:height="0.58208333333333cm" style:rel-height="scale"><draw:image xlink:href="Pictures/9af043e6abc07ba4a9c36b8a8c6735f8.png" xlink:type="simple" xlink:show="embed" xlink:actuate="onLoad"/></draw:frame>) a une surface de <draw:frame draw:style-name="media" draw:name="60" text:anchor-type="as-char" draw:z-index="60" svg:width="1.031875cm" svg:height="0.58208333333333cm"><draw:image xlink:href="Pictures/9e22959056b0da1227cda20d5e1f2f84.png" xlink:type="simple" xlink:show="embed" xlink:actuate="onLoad"/></draw:frame>. On souhaite isoler ce mur avec de la laine de verre de manière à réduire le flux thermique d'un facteur 5. Quelle épaisseur de laine de verre (conductivité thermique <draw:frame draw:style-name="media" draw:name="61" text:anchor-type="as-char" draw:z-index="61" svg:width="3.0427083333333cm" style:rel-width="100%" svg:height="0.58208333333333cm" style:rel-height="scale"><draw:image xlink:href="Pictures/45341c4cdad96227fb9cd1efbee4b069.png" xlink:type="simple" xlink:show="embed" xlink:actuate="onLoad"/></draw:frame>) doit-on utiliser ?</text:p>
      <text:p text:style-name="Text_20_body"><text:span text:style-name="Strong_20_Emphasis">Corrigé :</text:span></text:p>
      <text:p text:style-name="Text_20_body">- *Mur en béton seul :*</text:p>
      <text:list text:style-name="List_20_1" text:continue-numbering="false">
        <text:list-item>
          <text:p text:style-name="List_20_1_Content_First"> <draw:frame draw:style-name="media" draw:name="62" text:anchor-type="as-char" draw:z-index="62" svg:width="7.7258333333333cm" style:rel-width="100%" svg:height="1.74625cm" style:rel-height="scale"><draw:image xlink:href="Pictures/823bcda11dd8781b5644e119bce0ec6f.png" xlink:type="simple" xlink:show="embed" xlink:actuate="onLoad"/></draw:frame>.</text:p>
        </text:list-item>
        <text:list-item>
          <text:p text:style-name="List_20_1_Content_Last"> <draw:frame draw:style-name="media" draw:name="63" text:anchor-type="as-char" draw:z-index="63" svg:width="3.33375cm" style:rel-width="100%" svg:height="1.349375cm" style:rel-height="scale"><draw:image xlink:href="Pictures/0fd23cb6a6ebbef7b522e56f97405e0f.png" xlink:type="simple" xlink:show="embed" xlink:actuate="onLoad"/></draw:frame>.</text:p>
        </text:list-item>
      </text:list>
      <text:p text:style-name="Text_20_body">- *Mur isolé :*</text:p>
      <text:p text:style-name="Text_20_body"> On veut <draw:frame draw:style-name="media" draw:name="64" text:anchor-type="as-char" draw:z-index="64" svg:width="3.0691666666667cm" style:rel-width="100%" svg:height="1.5345833333333cm" style:rel-height="scale"><draw:image xlink:href="Pictures/a66a0a34242c5b5d44cde4ed50fad9b4.png" xlink:type="simple" xlink:show="embed" xlink:actuate="onLoad"/></draw:frame>, donc <draw:frame draw:style-name="media" draw:name="65" text:anchor-type="as-char" draw:z-index="65" svg:width="5.0535416666667cm" style:rel-width="100%" svg:height="1.349375cm" style:rel-height="scale"><draw:image xlink:href="Pictures/607d1f2142179d54750a8c48d1b08fe9.png" xlink:type="simple" xlink:show="embed" xlink:actuate="onLoad"/></draw:frame>.</text:p>
      <text:p text:style-name="Text_20_body">Cela implique <draw:frame draw:style-name="media" draw:name="66" text:anchor-type="as-char" draw:z-index="66" svg:width="7.8845833333333cm" style:rel-width="100%" svg:height="0.84666666666667cm" style:rel-height="scale"><draw:image xlink:href="Pictures/fe64266b8262d779e975737a089d90ba.png" xlink:type="simple" xlink:show="embed" xlink:actuate="onLoad"/></draw:frame>.</text:p>
      <text:p text:style-name="Text_20_body">- *Épaisseur de laine de verre :*</text:p>
      <text:list text:style-name="List_20_1" text:continue-numbering="false">
        <text:list-item>
          <text:p text:style-name="List_20_1_Content_First"> <draw:frame draw:style-name="media" draw:name="67" text:anchor-type="as-char" draw:z-index="67" svg:width="16.615833333333cm" svg:height="0.84666666666667cm"><draw:image xlink:href="Pictures/d039887eeb528f387166f3a3c43fefc5.png" xlink:type="simple" xlink:show="embed" xlink:actuate="onLoad"/></draw:frame>.</text:p>
        </text:list-item>
        <text:list-item>
          <text:p text:style-name="List_20_1_Content_Last"> <draw:frame draw:style-name="media" draw:name="68" text:anchor-type="as-char" draw:z-index="68" svg:width="16.007291666667cm" svg:height="1.74625cm"><draw:image xlink:href="Pictures/45bf83741a247e853288505e4ee01931.png" xlink:type="simple" xlink:show="embed" xlink:actuate="onLoad"/></draw:frame>.</text:p>
        </text:list-item>
      </text:list>
      <text:p text:style-name="Text_20_body">Il faut utiliser une épaisseur de 2,66 cm de laine de verre.</text:p>
      <text:h text:style-name="Heading_20_2" text:outline-level="2"><text:bookmark-start text:name="__RefHeading___resume_28"/><text:bookmark-start text:name="resume"/>Résumé<text:bookmark-end text:name="__RefHeading___resume_28"/><text:bookmark-end text:name="resume"/></text:h>
      <text:list text:style-name="List_20_1" text:continue-numbering="false">
        <text:list-item>
          <text:p text:style-name="List_20_1_Content_First"> <text:span text:style-name="Strong_20_Emphasis">Flux thermique</text:span> : Débit d'énergie thermique à travers une surface. Unité : Watt (W).</text:p>
        </text:list-item>
        <text:list-item>
          <text:p text:style-name="List_20_1_Content"> Formule : <draw:frame draw:style-name="media" draw:name="69" text:anchor-type="as-char" draw:z-index="69" svg:width="1.6933333333333cm" svg:height="1.1641666666667cm"><draw:image xlink:href="Pictures/e279ae6afab39bc2effc31c7d0726fa9.png" xlink:type="simple" xlink:show="embed" xlink:actuate="onLoad"/></draw:frame> où <draw:frame draw:style-name="media" draw:name="70" text:anchor-type="as-char" draw:z-index="70" svg:width="0.34395833333333cm" svg:height="0.42333333333333cm"><draw:image xlink:href="Pictures/caae09667b86effebf73d60d3a3743d1.png" xlink:type="simple" xlink:show="embed" xlink:actuate="onLoad"/></draw:frame> est l'énergie (en J) et <draw:frame draw:style-name="media" draw:name="71" text:anchor-type="as-char" draw:z-index="71" svg:width="0.58208333333333cm" svg:height="0.42333333333333cm"><draw:image xlink:href="Pictures/6790f54d3068abc7b8962136e1c11301.png" xlink:type="simple" xlink:show="embed" xlink:actuate="onLoad"/></draw:frame> est le temps (en s).</text:p>
        </text:list-item>
        <text:list-item>
          <text:p text:style-name="List_20_1_Content"> <text:span text:style-name="Strong_20_Emphasis">Loi de Fourier</text:span> : Relie le flux thermique à la conductivité thermique, la surface, l'écart de température et l'épaisseur de la paroi.</text:p>
        </text:list-item>
        <text:list-item>
          <text:p text:style-name="List_20_1_Content"> Formule : <draw:frame draw:style-name="media" draw:name="72" text:anchor-type="as-char" draw:z-index="72" svg:width="2.5664583333333cm" style:rel-width="100%" svg:height="1.2170833333333cm" style:rel-height="scale"><draw:image xlink:href="Pictures/d34762b892990e639e82be1b1a2a8cf7.png" xlink:type="simple" xlink:show="embed" xlink:actuate="onLoad"/></draw:frame> où <draw:frame draw:style-name="media" draw:name="73" text:anchor-type="as-char" draw:z-index="73" svg:width="0.29104166666667cm" svg:height="0.42333333333333cm"><draw:image xlink:href="Pictures/29123ad79297c5b82c34a641b6023add.png" xlink:type="simple" xlink:show="embed" xlink:actuate="onLoad"/></draw:frame> est la conductivité thermique (en <draw:frame draw:style-name="media" draw:name="74" text:anchor-type="as-char" draw:z-index="74" svg:width="2.143125cm" style:rel-width="100%" svg:height="0.58208333333333cm" style:rel-height="scale"><draw:image xlink:href="Pictures/0f05639105718cf1c91bd23029c55019.png" xlink:type="simple" xlink:show="embed" xlink:actuate="onLoad"/></draw:frame>), <draw:frame draw:style-name="media" draw:name="75" text:anchor-type="as-char" draw:z-index="75" svg:width="0.26458333333333cm" svg:height="0.42333333333333cm"><draw:image xlink:href="Pictures/04e55a687df3f82cfbcf72e0415f2c78.png" xlink:type="simple" xlink:show="embed" xlink:actuate="onLoad"/></draw:frame> est la surface (en <draw:frame draw:style-name="media" draw:name="76" text:anchor-type="as-char" draw:z-index="76" svg:width="0.555625cm" svg:height="0.58208333333333cm"><draw:image xlink:href="Pictures/2f93b7ce0995401e978f14ffd5c958f4.png" xlink:type="simple" xlink:show="embed" xlink:actuate="onLoad"/></draw:frame>), <draw:frame draw:style-name="media" draw:name="77" text:anchor-type="as-char" draw:z-index="77" svg:width="0.68791666666667cm" svg:height="0.42333333333333cm"><draw:image xlink:href="Pictures/ed59c781eb7e79cfbbad075db1d72261.png" xlink:type="simple" xlink:show="embed" xlink:actuate="onLoad"/></draw:frame> est l'écart de température (en K ou °C), et <draw:frame draw:style-name="media" draw:name="78" text:anchor-type="as-char" draw:z-index="78" svg:width="0.238125cm" svg:height="0.42333333333333cm"><draw:image xlink:href="Pictures/26cdb0bf8e7e69e966393c00b01605de.png" xlink:type="simple" xlink:show="embed" xlink:actuate="onLoad"/></draw:frame> est l'épaisseur (en m).</text:p>
        </text:list-item>
        <text:list-item>
          <text:p text:style-name="List_20_1_Content"> <text:span text:style-name="Strong_20_Emphasis">Résistance Thermique</text:span> : Opposition d'une paroi au passage du flux thermique. Unité : <draw:frame draw:style-name="media" draw:name="79" text:anchor-type="as-char" draw:z-index="79" svg:width="1.27cm" svg:height="0.58208333333333cm"><draw:image xlink:href="Pictures/39479a71aa62566f18b7cc8b09bbe0e3.png" xlink:type="simple" xlink:show="embed" xlink:actuate="onLoad"/></draw:frame>.</text:p>
        </text:list-item>
        <text:list-item>
          <text:p text:style-name="List_20_1_Content"> Formule : <draw:frame draw:style-name="media" draw:name="80" text:anchor-type="as-char" draw:z-index="80" svg:width="2.06375cm" style:rel-width="100%" svg:height="1.2170833333333cm" style:rel-height="scale"><draw:image xlink:href="Pictures/80e835dd99463a8495acbc5d3ec851ae.png" xlink:type="simple" xlink:show="embed" xlink:actuate="onLoad"/></draw:frame></text:p>
        </text:list-item>
        <text:list-item>
          <text:p text:style-name="List_20_1_Content"> <text:span text:style-name="Strong_20_Emphasis">Relation entre Flux Thermique, Résistance Thermique et Écart de Température</text:span></text:p>
        </text:list-item>
        <text:list-item>
          <text:p text:style-name="List_20_1_Content"> Formule : <draw:frame draw:style-name="media" draw:name="81" text:anchor-type="as-char" draw:z-index="81" svg:width="1.7991666666667cm" svg:height="1.349375cm"><draw:image xlink:href="Pictures/d877d3023f0aea1f1b8e8f0b62bdbaea.png" xlink:type="simple" xlink:show="embed" xlink:actuate="onLoad"/></draw:frame></text:p>
        </text:list-item>
        <text:list-item>
          <text:p text:style-name="List_20_1_Content"> <text:span text:style-name="Strong_20_Emphasis">Résistance Thermique d'une Paroi Composée</text:span></text:p>
        </text:list-item>
        <text:list-item>
          <text:p text:style-name="List_20_1_Content"> Formule : <draw:frame draw:style-name="media" draw:name="82" text:anchor-type="as-char" draw:z-index="82" svg:width="5.9266666666667cm" style:rel-width="100%" svg:height="0.58208333333333cm" style:rel-height="scale"><draw:image xlink:href="Pictures/2b025ba8b2af6d3015ed634f0ac42675.png" xlink:type="simple" xlink:show="embed" xlink:actuate="onLoad"/></draw:frame></text:p>
        </text:list-item>
        <text:list-item>
          <text:p text:style-name="List_20_1_Content"> <text:span text:style-name="Strong_20_Emphasis">Chapitre 1 : Introduction au Flux Thermique</text:span></text:p>
        </text:list-item>
        <text:list-item>
          <text:p text:style-name="List_20_1_Content"> Le flux thermique est un débit d'énergie qui représente la quantité d'énergie thermique traversant une surface par unité de temps.</text:p>
        </text:list-item>
        <text:list-item>
          <text:p text:style-name="List_20_1_Content"> <text:span text:style-name="Strong_20_Emphasis">Chapitre 2 : Flux Thermique à travers une Paroi</text:span></text:p>
        </text:list-item>
        <text:list-item>
          <text:p text:style-name="List_20_1_Content"> La Loi de Fourier permet de calculer le flux thermique en fonction des propriétés de la paroi et de l'écart de température.</text:p>
        </text:list-item>
        <text:list-item>
          <text:p text:style-name="List_20_1_Content"> <text:span text:style-name="Strong_20_Emphasis">Chapitre 3 : Résistance Thermique d'une Paroi</text:span></text:p>
        </text:list-item>
        <text:list-item>
          <text:p text:style-name="List_20_1_Content"> La résistance thermique quantifie l'opposition d'une paroi au passage du flux thermique.</text:p>
        </text:list-item>
        <text:list-item>
          <text:p text:style-name="List_20_1_Content"> <text:span text:style-name="Strong_20_Emphasis">Chapitre 4 : Résistance Thermique d'une Paroi Composée</text:span></text:p>
        </text:list-item>
        <text:list-item>
          <text:p text:style-name="List_20_1_Content"> La résistance thermique totale d'une paroi composée est la somme des résistances thermiques de chaque couche.</text:p>
        </text:list-item>
        <text:list-item>
          <text:p text:style-name="List_20_1_Content"> <text:span text:style-name="Strong_20_Emphasis">Chapitre 5 : Impact de la Résistance Thermique sur l'Isolation</text:span></text:p>
        </text:list-item>
        <text:list-item>
          <text:p text:style-name="List_20_1_Content"> Augmenter la résistance thermique d'une paroi permet de diminuer le flux thermique et donc d'améliorer l'isolation.</text:p>
        </text:list-item>
        <text:list-item>
          <text:p text:style-name="List_20_1_Content"> <text:span text:style-name="Strong_20_Emphasis">Chapitre 6 : Exercices Corrigés</text:span></text:p>
        </text:list-item>
        <text:list-item>
          <text:p text:style-name="List_20_1_Content_Last"> Mise en application des concepts étudiés à travers des exemples concret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1::33:38</meta:creation-date>
    <dc:creator>Generated</dc:creator>
    <dc:date>2026-08-25T01::33:38</dc:date>
    <dc:language>en-US</dc:language>
    <meta:editing-cycles>1</meta:editing-cycles>
    <meta:editing-duration>PT0S</meta:editing-duration>
    <dc:title>cours:lycee:sti2d:terminale_technologique:physique_chimie:energie_interne_et_transfert_thermique_3</dc:title>
  </office:meta>
</office:document-meta>
</file>