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2c24c46882f1a8d16ec63e0efcbed46.png"/>
  <manifest:file-entry manifest:media-type="image/png" manifest:full-path="Pictures/13902a105b98771571439010b449a8a1.png"/>
  <manifest:file-entry manifest:media-type="image/png" manifest:full-path="Pictures/c4ae4d58f08992b94d92385ca3eeb8f9.png"/>
  <manifest:file-entry manifest:media-type="image/png" manifest:full-path="Pictures/95963c701ef94352fdb0e6045d6bcb71.png"/>
  <manifest:file-entry manifest:media-type="image/png" manifest:full-path="Pictures/2f97b9e4e75ea3865bde5f1943d0ccbc.png"/>
  <manifest:file-entry manifest:media-type="image/png" manifest:full-path="Pictures/bbbd3cea7b5172aa87842f1106e4192e.png"/>
  <manifest:file-entry manifest:media-type="image/png" manifest:full-path="Pictures/26cdb0bf8e7e69e966393c00b01605de.png"/>
  <manifest:file-entry manifest:media-type="image/png" manifest:full-path="Pictures/de550e19fb8bb9dc5c9654512ef89317.png"/>
  <manifest:file-entry manifest:media-type="image/png" manifest:full-path="Pictures/d3a7a1bac07fb73bff46d603b99da44e.png"/>
  <manifest:file-entry manifest:media-type="image/png" manifest:full-path="Pictures/64d57a9f26bbf4aec426a7599c3367f2.png"/>
  <manifest:file-entry manifest:media-type="image/png" manifest:full-path="Pictures/988b75b2ec54614415ea8d1bd13c5d8e.png"/>
  <manifest:file-entry manifest:media-type="image/png" manifest:full-path="Pictures/9da6894eca203d35a1a6c000a78a2d77.png"/>
  <manifest:file-entry manifest:media-type="image/png" manifest:full-path="Pictures/9ce287238d22a465b17c35ffa7b3e1a2.png"/>
  <manifest:file-entry manifest:media-type="image/png" manifest:full-path="Pictures/b4718c063d045e1114c57d9a7712fe8b.png"/>
  <manifest:file-entry manifest:media-type="image/png" manifest:full-path="Pictures/56027cefe88ddab0e55e2d0e66ebb67c.png"/>
  <manifest:file-entry manifest:media-type="image/png" manifest:full-path="Pictures/882b4256e278cfbdc50812248b4ecc6e.png"/>
  <manifest:file-entry manifest:media-type="image/png" manifest:full-path="Pictures/8f7ec31a5b7da85982556eef35abd754.png"/>
  <manifest:file-entry manifest:media-type="image/png" manifest:full-path="Pictures/02e2bc00bece2f4055e7ae046bb3b827.png"/>
  <manifest:file-entry manifest:media-type="image/png" manifest:full-path="Pictures/26f5894b313a1ab2963f31ec9337085f.png"/>
  <manifest:file-entry manifest:media-type="image/png" manifest:full-path="Pictures/ec0204aca39053cb543759268a992324.png"/>
  <manifest:file-entry manifest:media-type="image/png" manifest:full-path="Pictures/b9396073a265e3a3a6fc75c5c912e8e2.png"/>
  <manifest:file-entry manifest:media-type="image/png" manifest:full-path="Pictures/e23215a77fab5575f30c3aa815504d03.png"/>
  <manifest:file-entry manifest:media-type="image/png" manifest:full-path="Pictures/146d2e1ea8681c3a50b1f90c5887b680.png"/>
  <manifest:file-entry manifest:media-type="image/png" manifest:full-path="Pictures/fcf152c8709e728761ffc128a3663cc8.png"/>
  <manifest:file-entry manifest:media-type="image/png" manifest:full-path="Pictures/0a3effc8cb30e1525b181acc68e0b7f0.png"/>
  <manifest:file-entry manifest:media-type="image/png" manifest:full-path="Pictures/52e8625ca8ad05f37b04930b6dae63e5.png"/>
  <manifest:file-entry manifest:media-type="image/png" manifest:full-path="Pictures/b50197e7cb2bd3bfd819c8c14920445b.png"/>
  <manifest:file-entry manifest:media-type="image/png" manifest:full-path="Pictures/6cb155bec46c97b3e16b24fe33abe5fd.png"/>
  <manifest:file-entry manifest:media-type="image/png" manifest:full-path="Pictures/fcfa948aca334756be0e78b5d4819080.png"/>
  <manifest:file-entry manifest:media-type="image/png" manifest:full-path="Pictures/2e50b8173b54027cbe65eb900c298927.png"/>
  <manifest:file-entry manifest:media-type="image/png" manifest:full-path="Pictures/3fe9c293683bb467fe9e3ee1d190a53f.png"/>
  <manifest:file-entry manifest:media-type="image/png" manifest:full-path="Pictures/000a0cfc12db30c17b3aa0d14c4bd518.png"/>
  <manifest:file-entry manifest:media-type="image/png" manifest:full-path="Pictures/f837ca7034e436ab20018e253d31b22b.png"/>
  <manifest:file-entry manifest:media-type="image/png" manifest:full-path="Pictures/442a2c4d6fbe95ce36a873a16866834b.png"/>
  <manifest:file-entry manifest:media-type="image/png" manifest:full-path="Pictures/0eed38e5b16b8b5e7d5141d29fa718b0.png"/>
  <manifest:file-entry manifest:media-type="image/png" manifest:full-path="Pictures/6fc23cc4ca54f571734b3c6e20107fe6.png"/>
  <manifest:file-entry manifest:media-type="image/png" manifest:full-path="Pictures/b751c4c4f300634c1edd43ac1863b583.png"/>
  <manifest:file-entry manifest:media-type="image/png" manifest:full-path="Pictures/8a357242392ec4816f92de94c6932012.png"/>
  <manifest:file-entry manifest:media-type="image/png" manifest:full-path="Pictures/5c0f9b9f975b2c88a5d1963972cde6a3.png"/>
  <manifest:file-entry manifest:media-type="image/png" manifest:full-path="Pictures/8efe07b196647bdf0476a8bf275ed899.png"/>
  <manifest:file-entry manifest:media-type="image/png" manifest:full-path="Pictures/44ebb7002275bc208710c75346b81846.png"/>
  <manifest:file-entry manifest:media-type="image/png" manifest:full-path="Pictures/fce8264fde46c4b0fb75cb71d6019ceb.png"/>
  <manifest:file-entry manifest:media-type="image/png" manifest:full-path="Pictures/6c6c0ba5487aeae5d49422dcf817c772.png"/>
  <manifest:file-entry manifest:media-type="image/png" manifest:full-path="Pictures/e3eddccdbf38d5a1a88f1ae7758d1a8b.png"/>
  <manifest:file-entry manifest:media-type="image/png" manifest:full-path="Pictures/e2368d208efe33b82a79e99335be8e6e.png"/>
  <manifest:file-entry manifest:media-type="image/png" manifest:full-path="Pictures/15c2761fb4aa22ae85a28e4d5857cff4.png"/>
  <manifest:file-entry manifest:media-type="image/png" manifest:full-path="Pictures/373811f2085d3b09660b4f04b80b28a5.png"/>
  <manifest:file-entry manifest:media-type="image/png" manifest:full-path="Pictures/3571f8ed054c2297f7694c8ecde4912b.png"/>
  <manifest:file-entry manifest:media-type="image/png" manifest:full-path="Pictures/b1f9319b06de9a240d24dbf12cded93a.png"/>
  <manifest:file-entry manifest:media-type="image/png" manifest:full-path="Pictures/7210c9879528d49e774328a8e6bb5514.png"/>
  <manifest:file-entry manifest:media-type="image/png" manifest:full-path="Pictures/a8bf16d9399d64018145292e95e6ee96.png"/>
  <manifest:file-entry manifest:media-type="image/png" manifest:full-path="Pictures/a7f81c82c2e1c9da54c03f83441c4144.png"/>
  <manifest:file-entry manifest:media-type="image/png" manifest:full-path="Pictures/11850d781a2df0a8b6859f5e4ea518b0.png"/>
  <manifest:file-entry manifest:media-type="image/png" manifest:full-path="Pictures/b51c218d9f524d57a0d2fdc1d778b053.png"/>
  <manifest:file-entry manifest:media-type="image/png" manifest:full-path="Pictures/b3ffc165d1a616289e0065f429071413.png"/>
  <manifest:file-entry manifest:media-type="image/png" manifest:full-path="Pictures/228a6d5a0d6192947579e175a530a4c7.png"/>
  <manifest:file-entry manifest:media-type="image/png" manifest:full-path="Pictures/2be3e8f9ec3c333ec07b5f3201b5e47f.png"/>
  <manifest:file-entry manifest:media-type="image/png" manifest:full-path="Pictures/56bef2aed4eb66b1494e268b924e3c7f.png"/>
  <manifest:file-entry manifest:media-type="image/png" manifest:full-path="Pictures/8d94019509c2bf95e8c10a0c5007fc53.png"/>
  <manifest:file-entry manifest:media-type="image/png" manifest:full-path="Pictures/c07feeb72c6a8ef07288cee140636125.png"/>
  <manifest:file-entry manifest:media-type="image/png" manifest:full-path="Pictures/de0e8edaafe61a4e7dd25ce7981951fa.png"/>
  <manifest:file-entry manifest:media-type="image/png" manifest:full-path="Pictures/f43da9c47496e090fc6aa04dbadbdda5.png"/>
  <manifest:file-entry manifest:media-type="image/png" manifest:full-path="Pictures/705e0a9978a1f07c58e17bf16698cd06.png"/>
  <manifest:file-entry manifest:media-type="image/png" manifest:full-path="Pictures/def4d6a9300f3cbc8d226cf6b6b7d1b5.png"/>
  <manifest:file-entry manifest:media-type="image/png" manifest:full-path="Pictures/2917eb626868d6a7cfde2af8d38cedfc.png"/>
  <manifest:file-entry manifest:media-type="image/png" manifest:full-path="Pictures/d9d8f00862e931e2fde963bf9b6d0e27.png"/>
  <manifest:file-entry manifest:media-type="image/png" manifest:full-path="Pictures/2625aa3c00d9196e2bf06c49cec202aa.png"/>
  <manifest:file-entry manifest:media-type="image/png" manifest:full-path="Pictures/8f5c3255506c0feeff73289a8f18ef9c.png"/>
  <manifest:file-entry manifest:media-type="image/png" manifest:full-path="Pictures/eca1666c1021ec480bb44d785c8bfc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urs:lycee:generale:terminale_generale:mathematiques:la_fonction_exponentielle"/><text:bookmark-start text:name="__RefHeading___definition_et_proprietes_fondamentales_1"/><text:bookmark-start text:name="definition_et_proprietes_fondamentales"/>Définition et propriétés fondamentales<text:bookmark-end text:name="__RefHeading___definition_et_proprietes_fondamentales_1"/><text:bookmark-end text:name="definition_et_proprietes_fondamentales"/></text:h>
      <text:h text:style-name="Heading_20_1" text:outline-level="1"><text:bookmark-start text:name="__RefHeading___la_fonction_exponentielle_2"/><text:bookmark-start text:name="la_fonction_exponentielle"/>La fonction exponentielle<text:bookmark-end text:name="__RefHeading___la_fonction_exponentielle_2"/><text:bookmark-end text:name="la_fonction_exponentielle"/></text:h>
      <text:h text:style-name="Heading_20_2" text:outline-level="2"><text:bookmark-start text:name="__RefHeading___prerequis_3"/><text:bookmark-start text:name="prerequis"/>Prérequis<text:bookmark-end text:name="__RefHeading___prerequis_3"/><text:bookmark-end text:name="prerequis"/></text:h>
      <text:p text:style-name="Text_20_body">Avant d'aborder la fonction exponentielle, il est indispensable de maîtriser les notions suivantes vues dans les classes antérieures :</text:p>
      <text:list text:style-name="List_20_1" text:continue-numbering="false">
        <text:list-item>
          <text:p text:style-name="List_20_1_Content_First"> Les propriétés des puissances (entières et rationnelles).</text:p>
        </text:list-item>
        <text:list-item>
          <text:p text:style-name="List_20_1_Content"> La fonction logarithme népérien (ln).</text:p>
        </text:list-item>
        <text:list-item>
          <text:p text:style-name="List_20_1_Content"> La dérivation des fonctions usuelles.</text:p>
        </text:list-item>
        <text:list-item>
          <text:p text:style-name="List_20_1_Content_Last"> La résolution d'équations et d'inéquations.</text:p>
        </text:list-item>
      </text:list>
      <text:p text:style-name="Text_20_body">Ce cours sur la fonction exponentielle se situe généralement vers le début de l'année de Terminale Générale en mathématiques. Il fait suite à l'étude de la fonction logarithme népérien et précède souvent l'étude des nombres complexes et des équations différentielles. Il permet de consolider les compétences en analyse et de préparer à des applications plus complexes.</text:p>
      <text:h text:style-name="Heading_20_2" text:outline-level="2"><text:bookmark-start text:name="__RefHeading___definition_et_proprietes_fondamentales_4"/><text:bookmark-start text:name="definition_et_proprietes_fondamentales1"/>Définition et propriétés fondamentales<text:bookmark-end text:name="__RefHeading___definition_et_proprietes_fondamentales_4"/><text:bookmark-end text:name="definition_et_proprietes_fondamentales1"/></text:h>
      <text:h text:style-name="Heading_20_3" text:outline-level="3"><text:bookmark-start text:name="__RefHeading___definition_de_la_fonction_exponentielle_5"/><text:bookmark-start text:name="definition_de_la_fonction_exponentielle"/>Définition de la fonction exponentielle<text:bookmark-end text:name="__RefHeading___definition_de_la_fonction_exponentielle_5"/><text:bookmark-end text:name="definition_de_la_fonction_exponentielle"/></text:h>
      <text:p text:style-name="Text_20_body">La <text:span text:style-name="Strong_20_Emphasis">fonction exponentielle</text:span>, notée exp, est l'unique fonction dérivable sur <draw:frame draw:style-name="media" draw:name="0" text:anchor-type="as-char" draw:z-index="0" svg:width="0.37041666666667cm" svg:height="0.42333333333333cm"><draw:image xlink:href="Pictures/72c24c46882f1a8d16ec63e0efcbed46.png" xlink:type="simple" xlink:show="embed" xlink:actuate="onLoad"/></draw:frame> telle que :</text:p>
      <text:list text:style-name="List_20_1" text:continue-numbering="false">
        <text:list-item>
          <text:p text:style-name="List_20_1_Content_First"> <draw:frame draw:style-name="media" draw:name="1" text:anchor-type="as-char" draw:z-index="1" svg:width="3.0427083333333cm" style:rel-width="100%" svg:height="0.58208333333333cm" style:rel-height="scale"><draw:image xlink:href="Pictures/13902a105b98771571439010b449a8a1.png" xlink:type="simple" xlink:show="embed" xlink:actuate="onLoad"/></draw:frame> pour tout <draw:frame draw:style-name="media" draw:name="2" text:anchor-type="as-char" draw:z-index="2" svg:width="0.89958333333333cm" svg:height="0.42333333333333cm"><draw:image xlink:href="Pictures/c4ae4d58f08992b94d92385ca3eeb8f9.png" xlink:type="simple" xlink:show="embed" xlink:actuate="onLoad"/></draw:frame>.</text:p>
        </text:list-item>
        <text:list-item>
          <text:p text:style-name="List_20_1_Content_Last"> <draw:frame draw:style-name="media" draw:name="3" text:anchor-type="as-char" draw:z-index="3" svg:width="1.8785416666667cm" svg:height="0.58208333333333cm"><draw:image xlink:href="Pictures/95963c701ef94352fdb0e6045d6bcb71.png" xlink:type="simple" xlink:show="embed" xlink:actuate="onLoad"/></draw:frame>.</text:p>
        </text:list-item>
      </text:list>
      <text:p text:style-name="Text_20_body">Une notation courante pour <draw:frame draw:style-name="media" draw:name="4" text:anchor-type="as-char" draw:z-index="4" svg:width="1.349375cm" svg:height="0.58208333333333cm"><draw:image xlink:href="Pictures/2f97b9e4e75ea3865bde5f1943d0ccbc.png" xlink:type="simple" xlink:show="embed" xlink:actuate="onLoad"/></draw:frame> est <draw:frame draw:style-name="media" draw:name="5" text:anchor-type="as-char" draw:z-index="5" svg:width="0.42333333333333cm" svg:height="0.58208333333333cm"><draw:image xlink:href="Pictures/bbbd3cea7b5172aa87842f1106e4192e.png" xlink:type="simple" xlink:show="embed" xlink:actuate="onLoad"/></draw:frame>, où <draw:frame draw:style-name="media" draw:name="6" text:anchor-type="as-char" draw:z-index="6" svg:width="0.238125cm" svg:height="0.42333333333333cm"><draw:image xlink:href="Pictures/26cdb0bf8e7e69e966393c00b01605de.png" xlink:type="simple" xlink:show="embed" xlink:actuate="onLoad"/></draw:frame> est le nombre d'Euler (ou constante de Néper), approximativement égal à 2.71828. On a donc <draw:frame draw:style-name="media" draw:name="7" text:anchor-type="as-char" draw:z-index="7" svg:width="3.175cm" style:rel-width="100%" svg:height="0.58208333333333cm" style:rel-height="scale"><draw:image xlink:href="Pictures/de550e19fb8bb9dc5c9654512ef89317.png" xlink:type="simple" xlink:show="embed" xlink:actuate="onLoad"/></draw:frame>.</text:p>
      <text:list text:style-name="List_20_1" text:continue-numbering="false">
        <text:list-item>
          <text:p text:style-name="LastListParagraph_List_20_1_Content_First"> <text:span text:style-name="Strong_20_Emphasis">Question de réflexion :</text:span> Pourquoi est-il important que la fonction exponentielle soit l'unique fonction avec ces propriétés ?</text:p>
        </text:list-item>
      </text:list>
      <text:h text:style-name="Heading_20_3" text:outline-level="3"><text:bookmark-start text:name="__RefHeading___proprietes_algebriques_6"/><text:bookmark-start text:name="proprietes_algebriques"/>Propriétés algébriques<text:bookmark-end text:name="__RefHeading___proprietes_algebriques_6"/><text:bookmark-end text:name="proprietes_algebriques"/></text:h>
      <text:p text:style-name="Text_20_body">La fonction exponentielle possède des propriétés algébriques essentielles :</text:p>
      <text:list text:style-name="List_20_1" text:continue-numbering="false">
        <text:list-item>
          <text:p text:style-name="List_20_1_Content_First"> Pour tous réels <draw:frame draw:style-name="media" draw:name="8" text:anchor-type="as-char" draw:z-index="8" svg:width="0.26458333333333cm" svg:height="0.42333333333333cm"><draw:image xlink:href="Pictures/d3a7a1bac07fb73bff46d603b99da44e.png" xlink:type="simple" xlink:show="embed" xlink:actuate="onLoad"/></draw:frame> et <draw:frame draw:style-name="media" draw:name="9" text:anchor-type="as-char" draw:z-index="9" svg:width="0.26458333333333cm" svg:height="0.42333333333333cm"><draw:image xlink:href="Pictures/64d57a9f26bbf4aec426a7599c3367f2.png" xlink:type="simple" xlink:show="embed" xlink:actuate="onLoad"/></draw:frame>, <draw:frame draw:style-name="media" draw:name="10" text:anchor-type="as-char" draw:z-index="10" svg:width="5.0535416666667cm" style:rel-width="100%" svg:height="0.58208333333333cm" style:rel-height="scale"><draw:image xlink:href="Pictures/988b75b2ec54614415ea8d1bd13c5d8e.png" xlink:type="simple" xlink:show="embed" xlink:actuate="onLoad"/></draw:frame>, soit <draw:frame draw:style-name="media" draw:name="11" text:anchor-type="as-char" draw:z-index="11" svg:width="2.2754166666667cm" style:rel-width="100%" svg:height="0.58208333333333cm" style:rel-height="scale"><draw:image xlink:href="Pictures/9da6894eca203d35a1a6c000a78a2d77.png" xlink:type="simple" xlink:show="embed" xlink:actuate="onLoad"/></draw:frame>.</text:p>
        </text:list-item>
        <text:list-item>
          <text:p text:style-name="List_20_1_Content"> Pour tout réel <draw:frame draw:style-name="media" draw:name="12" text:anchor-type="as-char" draw:z-index="12" svg:width="0.26458333333333cm" svg:height="0.42333333333333cm"><draw:image xlink:href="Pictures/d3a7a1bac07fb73bff46d603b99da44e.png" xlink:type="simple" xlink:show="embed" xlink:actuate="onLoad"/></draw:frame>, <draw:frame draw:style-name="media" draw:name="13" text:anchor-type="as-char" draw:z-index="13" svg:width="3.2014583333333cm" style:rel-width="100%" svg:height="1.0054166666667cm" style:rel-height="scale"><draw:image xlink:href="Pictures/9ce287238d22a465b17c35ffa7b3e1a2.png" xlink:type="simple" xlink:show="embed" xlink:actuate="onLoad"/></draw:frame>, soit <draw:frame draw:style-name="media" draw:name="14" text:anchor-type="as-char" draw:z-index="14" svg:width="1.4552083333333cm" svg:height="1.0054166666667cm"><draw:image xlink:href="Pictures/b4718c063d045e1114c57d9a7712fe8b.png" xlink:type="simple" xlink:show="embed" xlink:actuate="onLoad"/></draw:frame>.</text:p>
        </text:list-item>
        <text:list-item>
          <text:p text:style-name="List_20_1_Content"> Pour tous réels <draw:frame draw:style-name="media" draw:name="15" text:anchor-type="as-char" draw:z-index="15" svg:width="0.26458333333333cm" svg:height="0.42333333333333cm"><draw:image xlink:href="Pictures/d3a7a1bac07fb73bff46d603b99da44e.png" xlink:type="simple" xlink:show="embed" xlink:actuate="onLoad"/></draw:frame> et <draw:frame draw:style-name="media" draw:name="16" text:anchor-type="as-char" draw:z-index="16" svg:width="0.26458333333333cm" svg:height="0.42333333333333cm"><draw:image xlink:href="Pictures/64d57a9f26bbf4aec426a7599c3367f2.png" xlink:type="simple" xlink:show="embed" xlink:actuate="onLoad"/></draw:frame>, <draw:frame draw:style-name="media" draw:name="17" text:anchor-type="as-char" draw:z-index="17" svg:width="3.5454166666667cm" style:rel-width="100%" svg:height="1.1641666666667cm" style:rel-height="scale"><draw:image xlink:href="Pictures/56027cefe88ddab0e55e2d0e66ebb67c.png" xlink:type="simple" xlink:show="embed" xlink:actuate="onLoad"/></draw:frame>, soit <draw:frame draw:style-name="media" draw:name="18" text:anchor-type="as-char" draw:z-index="18" svg:width="1.666875cm" svg:height="1.1641666666667cm"><draw:image xlink:href="Pictures/882b4256e278cfbdc50812248b4ecc6e.png" xlink:type="simple" xlink:show="embed" xlink:actuate="onLoad"/></draw:frame>.</text:p>
        </text:list-item>
        <text:list-item>
          <text:p text:style-name="List_20_1_Content_Last"> Pour tout réel <draw:frame draw:style-name="media" draw:name="19" text:anchor-type="as-char" draw:z-index="19" svg:width="0.26458333333333cm" svg:height="0.42333333333333cm"><draw:image xlink:href="Pictures/d3a7a1bac07fb73bff46d603b99da44e.png" xlink:type="simple" xlink:show="embed" xlink:actuate="onLoad"/></draw:frame> et tout entier relatif <draw:frame draw:style-name="media" draw:name="20" text:anchor-type="as-char" draw:z-index="20" svg:width="0.26458333333333cm" svg:height="0.42333333333333cm"><draw:image xlink:href="Pictures/8f7ec31a5b7da85982556eef35abd754.png" xlink:type="simple" xlink:show="embed" xlink:actuate="onLoad"/></draw:frame>, <draw:frame draw:style-name="media" draw:name="21" text:anchor-type="as-char" draw:z-index="21" svg:width="4.048125cm" style:rel-width="100%" svg:height="0.9525cm" style:rel-height="scale"><draw:image xlink:href="Pictures/02e2bc00bece2f4055e7ae046bb3b827.png" xlink:type="simple" xlink:show="embed" xlink:actuate="onLoad"/></draw:frame>, soit <draw:frame draw:style-name="media" draw:name="22" text:anchor-type="as-char" draw:z-index="22" svg:width="2.2225cm" style:rel-width="100%" svg:height="1.0583333333333cm" style:rel-height="scale"><draw:image xlink:href="Pictures/26f5894b313a1ab2963f31ec9337085f.png" xlink:type="simple" xlink:show="embed" xlink:actuate="onLoad"/></draw:frame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Exemple :</text:span> Simplifiez l'expression <draw:frame draw:style-name="media" draw:name="23" text:anchor-type="as-char" draw:z-index="23" svg:width="1.905cm" svg:height="0.58208333333333cm"><draw:image xlink:href="Pictures/ec0204aca39053cb543759268a992324.png" xlink:type="simple" xlink:show="embed" xlink:actuate="onLoad"/></draw:frame>.</text:p>
        </text:list-item>
      </text:list>
      <text:p text:style-name="Text_20_body"><draw:frame draw:style-name="media" draw:name="24" text:anchor-type="as-char" draw:z-index="24" svg:width="5.3710416666667cm" style:rel-width="100%" svg:height="0.74083333333333cm" style:rel-height="scale"><draw:image xlink:href="Pictures/b9396073a265e3a3a6fc75c5c912e8e2.png" xlink:type="simple" xlink:show="embed" xlink:actuate="onLoad"/></draw:frame>.</text:p>
      <text:h text:style-name="Heading_20_3" text:outline-level="3"><text:bookmark-start text:name="__RefHeading___lien_avec_le_logarithme_neperien_7"/><text:bookmark-start text:name="lien_avec_le_logarithme_neperien"/>Lien avec le logarithme népérien<text:bookmark-end text:name="__RefHeading___lien_avec_le_logarithme_neperien_7"/><text:bookmark-end text:name="lien_avec_le_logarithme_neperien"/></text:h>
      <text:p text:style-name="Text_20_body">La fonction exponentielle est la réciproque de la fonction logarithme népérien (ln). Cela signifie que :</text:p>
      <text:list text:style-name="List_20_1" text:continue-numbering="false">
        <text:list-item>
          <text:p text:style-name="List_20_1_Content_First"> Pour tout réel <draw:frame draw:style-name="media" draw:name="25" text:anchor-type="as-char" draw:z-index="25" svg:width="0.238125cm" svg:height="0.42333333333333cm"><draw:image xlink:href="Pictures/e23215a77fab5575f30c3aa815504d03.png" xlink:type="simple" xlink:show="embed" xlink:actuate="onLoad"/></draw:frame>, <draw:frame draw:style-name="media" draw:name="26" text:anchor-type="as-char" draw:z-index="26" svg:width="2.8045833333333cm" style:rel-width="100%" svg:height="0.79375cm" style:rel-height="scale"><draw:image xlink:href="Pictures/146d2e1ea8681c3a50b1f90c5887b680.png" xlink:type="simple" xlink:show="embed" xlink:actuate="onLoad"/></draw:frame>, soit <draw:frame draw:style-name="media" draw:name="27" text:anchor-type="as-char" draw:z-index="27" svg:width="1.9314583333333cm" svg:height="0.89958333333333cm"><draw:image xlink:href="Pictures/fcf152c8709e728761ffc128a3663cc8.png" xlink:type="simple" xlink:show="embed" xlink:actuate="onLoad"/></draw:frame>.</text:p>
        </text:list-item>
        <text:list-item>
          <text:p text:style-name="List_20_1_Content_Last"> Pour tout réel <draw:frame draw:style-name="media" draw:name="28" text:anchor-type="as-char" draw:z-index="28" svg:width="0.873125cm" svg:height="0.42333333333333cm"><draw:image xlink:href="Pictures/0a3effc8cb30e1525b181acc68e0b7f0.png" xlink:type="simple" xlink:show="embed" xlink:actuate="onLoad"/></draw:frame>, <draw:frame draw:style-name="media" draw:name="29" text:anchor-type="as-char" draw:z-index="29" svg:width="2.8045833333333cm" style:rel-width="100%" svg:height="0.79375cm" style:rel-height="scale"><draw:image xlink:href="Pictures/52e8625ca8ad05f37b04930b6dae63e5.png" xlink:type="simple" xlink:show="embed" xlink:actuate="onLoad"/></draw:frame>, soit <draw:frame draw:style-name="media" draw:name="30" text:anchor-type="as-char" draw:z-index="30" svg:width="1.6933333333333cm" svg:height="0.74083333333333cm"><draw:image xlink:href="Pictures/b50197e7cb2bd3bfd819c8c14920445b.png" xlink:type="simple" xlink:show="embed" xlink:actuate="onLoad"/></draw:frame>.</text:p>
        </text:list-item>
      </text:list>
      <text:p text:style-name="Text_20_body">Cette propriété est fondamentale pour résoudre des équations impliquant des exponentielles et des logarithmes.</text:p>
      <text:list text:style-name="List_20_1" text:continue-numbering="false">
        <text:list-item>
          <text:p text:style-name="LastListParagraph_List_20_1_Content_First"> <text:span text:style-name="Strong_20_Emphasis">Exemple :</text:span> Résolvez l'équation <draw:frame draw:style-name="media" draw:name="31" text:anchor-type="as-char" draw:z-index="31" svg:width="0.97895833333333cm" svg:height="0.58208333333333cm"><draw:image xlink:href="Pictures/6cb155bec46c97b3e16b24fe33abe5fd.png" xlink:type="simple" xlink:show="embed" xlink:actuate="onLoad"/></draw:frame>.</text:p>
        </text:list-item>
      </text:list>
      <text:p text:style-name="Text_20_body">En appliquant la fonction logarithme népérien aux deux membres, on obtient :
<draw:frame draw:style-name="media" draw:name="32" text:anchor-type="as-char" draw:z-index="32" svg:width="2.7516666666667cm" style:rel-width="100%" svg:height="0.89958333333333cm" style:rel-height="scale"><draw:image xlink:href="Pictures/fcfa948aca334756be0e78b5d4819080.png" xlink:type="simple" xlink:show="embed" xlink:actuate="onLoad"/></draw:frame>, soit <draw:frame draw:style-name="media" draw:name="33" text:anchor-type="as-char" draw:z-index="33" svg:width="1.5875cm" svg:height="0.58208333333333cm"><draw:image xlink:href="Pictures/2e50b8173b54027cbe65eb900c298927.png" xlink:type="simple" xlink:show="embed" xlink:actuate="onLoad"/></draw:frame>.</text:p>
      <text:h text:style-name="Heading_20_2" text:outline-level="2"><text:bookmark-start text:name="__RefHeading___etude_de_la_fonction_exponentielle_8"/><text:bookmark-start text:name="etude_de_la_fonction_exponentielle"/>Étude de la fonction exponentielle<text:bookmark-end text:name="__RefHeading___etude_de_la_fonction_exponentielle_8"/><text:bookmark-end text:name="etude_de_la_fonction_exponentielle"/></text:h>
      <text:h text:style-name="Heading_20_3" text:outline-level="3"><text:bookmark-start text:name="__RefHeading___variations_et_limites_9"/><text:bookmark-start text:name="variations_et_limites"/>Variations et limites<text:bookmark-end text:name="__RefHeading___variations_et_limites_9"/><text:bookmark-end text:name="variations_et_limites"/></text:h>
      <text:p text:style-name="Text_20_body">La fonction exponentielle est strictement croissante sur <draw:frame draw:style-name="media" draw:name="34" text:anchor-type="as-char" draw:z-index="34" svg:width="0.37041666666667cm" svg:height="0.42333333333333cm"><draw:image xlink:href="Pictures/72c24c46882f1a8d16ec63e0efcbed46.png" xlink:type="simple" xlink:show="embed" xlink:actuate="onLoad"/></draw:frame>. De plus :</text:p>
      <text:list text:style-name="List_20_1" text:continue-numbering="false">
        <text:list-item>
          <text:p text:style-name="List_20_1_Content_First"> <draw:frame draw:style-name="media" draw:name="35" text:anchor-type="as-char" draw:z-index="35" svg:width="2.9104166666667cm" style:rel-width="100%" svg:height="0.89958333333333cm" style:rel-height="scale"><draw:image xlink:href="Pictures/3fe9c293683bb467fe9e3ee1d190a53f.png" xlink:type="simple" xlink:show="embed" xlink:actuate="onLoad"/></draw:frame>.</text:p>
        </text:list-item>
        <text:list-item>
          <text:p text:style-name="List_20_1_Content_Last"> <draw:frame draw:style-name="media" draw:name="36" text:anchor-type="as-char" draw:z-index="36" svg:width="3.413125cm" style:rel-width="100%" svg:height="0.89958333333333cm" style:rel-height="scale"><draw:image xlink:href="Pictures/000a0cfc12db30c17b3aa0d14c4bd518.png" xlink:type="simple" xlink:show="embed" xlink:actuate="onLoad"/></draw:frame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Question de réflexion :</text:span> Comment ces limites se traduisent-elles graphiquement ?</text:p>
        </text:list-item>
      </text:list>
      <text:h text:style-name="Heading_20_3" text:outline-level="3"><text:bookmark-start text:name="__RefHeading___derivee_et_convexite_10"/><text:bookmark-start text:name="derivee_et_convexite"/>Dérivée et convexité<text:bookmark-end text:name="__RefHeading___derivee_et_convexite_10"/><text:bookmark-end text:name="derivee_et_convexite"/></text:h>
      <text:p text:style-name="Text_20_body">La dérivée de la fonction exponentielle est elle-même : <draw:frame draw:style-name="media" draw:name="37" text:anchor-type="as-char" draw:z-index="37" svg:width="3.5983333333333cm" style:rel-width="100%" svg:height="0.79375cm" style:rel-height="scale"><draw:image xlink:href="Pictures/f837ca7034e436ab20018e253d31b22b.png" xlink:type="simple" xlink:show="embed" xlink:actuate="onLoad"/></draw:frame>.
La dérivée seconde est aussi <draw:frame draw:style-name="media" draw:name="38" text:anchor-type="as-char" draw:z-index="38" svg:width="1.349375cm" svg:height="0.58208333333333cm"><draw:image xlink:href="Pictures/2f97b9e4e75ea3865bde5f1943d0ccbc.png" xlink:type="simple" xlink:show="embed" xlink:actuate="onLoad"/></draw:frame>, qui est positive sur <draw:frame draw:style-name="media" draw:name="39" text:anchor-type="as-char" draw:z-index="39" svg:width="0.37041666666667cm" svg:height="0.42333333333333cm"><draw:image xlink:href="Pictures/72c24c46882f1a8d16ec63e0efcbed46.png" xlink:type="simple" xlink:show="embed" xlink:actuate="onLoad"/></draw:frame>. Cela signifie que la fonction exponentielle est convexe sur <draw:frame draw:style-name="media" draw:name="40" text:anchor-type="as-char" draw:z-index="40" svg:width="0.37041666666667cm" svg:height="0.42333333333333cm"><draw:image xlink:href="Pictures/72c24c46882f1a8d16ec63e0efcbed46.png" xlink:type="simple" xlink:show="embed" xlink:actuate="onLoad"/></draw:frame>.</text:p>
      <text:h text:style-name="Heading_20_3" text:outline-level="3"><text:bookmark-start text:name="__RefHeading___representation_graphique_11"/><text:bookmark-start text:name="representation_graphique"/>Représentation graphique<text:bookmark-end text:name="__RefHeading___representation_graphique_11"/><text:bookmark-end text:name="representation_graphique"/></text:h>
      <text:p text:style-name="Text_20_body">La courbe représentative de la fonction exponentielle est toujours au-dessus de l'axe des abscisses (car <draw:frame draw:style-name="media" draw:name="41" text:anchor-type="as-char" draw:z-index="41" svg:width="1.0583333333333cm" svg:height="0.58208333333333cm"><draw:image xlink:href="Pictures/442a2c4d6fbe95ce36a873a16866834b.png" xlink:type="simple" xlink:show="embed" xlink:actuate="onLoad"/></draw:frame> pour tout <draw:frame draw:style-name="media" draw:name="42" text:anchor-type="as-char" draw:z-index="42" svg:width="0.89958333333333cm" svg:height="0.42333333333333cm"><draw:image xlink:href="Pictures/c4ae4d58f08992b94d92385ca3eeb8f9.png" xlink:type="simple" xlink:show="embed" xlink:actuate="onLoad"/></draw:frame>). Elle passe par le point de coordonnées (0, 1) et sa pente en ce point est égale à 1. La courbe s'approche de l'axe des abscisses lorsque <draw:frame draw:style-name="media" draw:name="43" text:anchor-type="as-char" draw:z-index="43" svg:width="0.238125cm" svg:height="0.42333333333333cm"><draw:image xlink:href="Pictures/e23215a77fab5575f30c3aa815504d03.png" xlink:type="simple" xlink:show="embed" xlink:actuate="onLoad"/></draw:frame> tend vers <draw:frame draw:style-name="media" draw:name="44" text:anchor-type="as-char" draw:z-index="44" svg:width="0.60854166666667cm" svg:height="0.42333333333333cm"><draw:image xlink:href="Pictures/0eed38e5b16b8b5e7d5141d29fa718b0.png" xlink:type="simple" xlink:show="embed" xlink:actuate="onLoad"/></draw:frame> (asymptote horizontale).</text:p>
      <text:h text:style-name="Heading_20_2" text:outline-level="2"><text:bookmark-start text:name="__RefHeading___applications_de_la_fonction_exponentielle_12"/><text:bookmark-start text:name="applications_de_la_fonction_exponentielle"/>Applications de la fonction exponentielle<text:bookmark-end text:name="__RefHeading___applications_de_la_fonction_exponentielle_12"/><text:bookmark-end text:name="applications_de_la_fonction_exponentielle"/></text:h>
      <text:h text:style-name="Heading_20_3" text:outline-level="3"><text:bookmark-start text:name="__RefHeading___modeles_d_evolution_13"/><text:bookmark-start text:name="modeles_d_evolution"/>Modèles d'évolution<text:bookmark-end text:name="__RefHeading___modeles_d_evolution_13"/><text:bookmark-end text:name="modeles_d_evolution"/></text:h>
      <text:p text:style-name="Text_20_body">La fonction exponentielle est utilisée pour modéliser de nombreux phénomènes d'évolution, tels que :</text:p>
      <text:list text:style-name="List_20_1" text:continue-numbering="false">
        <text:list-item>
          <text:p text:style-name="List_20_1_Content_First"> La croissance d'une population (bactéries, animaux).</text:p>
        </text:list-item>
        <text:list-item>
          <text:p text:style-name="List_20_1_Content"> La désintégration radioactive.</text:p>
        </text:list-item>
        <text:list-item>
          <text:p text:style-name="List_20_1_Content"> L'évolution d'un capital à intérêts composés.</text:p>
        </text:list-item>
        <text:list-item>
          <text:p text:style-name="List_20_1_Content_Last"> La charge et la décharge d'un condensateur dans un circuit RC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Exemple :</text:span> Une population de bactéries double toutes les heures. Si la population initiale est de 1000 bactéries, quelle sera la population après 5 heures ?</text:p>
        </text:list-item>
      </text:list>
      <text:p text:style-name="Text_20_body">Soit <draw:frame draw:style-name="media" draw:name="45" text:anchor-type="as-char" draw:z-index="45" svg:width="0.873125cm" svg:height="0.58208333333333cm"><draw:image xlink:href="Pictures/6fc23cc4ca54f571734b3c6e20107fe6.png" xlink:type="simple" xlink:show="embed" xlink:actuate="onLoad"/></draw:frame> la population au temps <draw:frame draw:style-name="media" draw:name="46" text:anchor-type="as-char" draw:z-index="46" svg:width="0.15875cm" svg:height="0.42333333333333cm"><draw:image xlink:href="Pictures/b751c4c4f300634c1edd43ac1863b583.png" xlink:type="simple" xlink:show="embed" xlink:actuate="onLoad"/></draw:frame> (en heures). On a <draw:frame draw:style-name="media" draw:name="47" text:anchor-type="as-char" draw:z-index="47" svg:width="2.3283333333333cm" style:rel-width="100%" svg:height="0.74083333333333cm" style:rel-height="scale"><draw:image xlink:href="Pictures/8a357242392ec4816f92de94c6932012.png" xlink:type="simple" xlink:show="embed" xlink:actuate="onLoad"/></draw:frame>, où <draw:frame draw:style-name="media" draw:name="48" text:anchor-type="as-char" draw:z-index="48" svg:width="0.50270833333333cm" svg:height="0.58208333333333cm"><draw:image xlink:href="Pictures/5c0f9b9f975b2c88a5d1963972cde6a3.png" xlink:type="simple" xlink:show="embed" xlink:actuate="onLoad"/></draw:frame> est la population initiale et <draw:frame draw:style-name="media" draw:name="49" text:anchor-type="as-char" draw:z-index="49" svg:width="0.238125cm" svg:height="0.42333333333333cm"><draw:image xlink:href="Pictures/8efe07b196647bdf0476a8bf275ed899.png" xlink:type="simple" xlink:show="embed" xlink:actuate="onLoad"/></draw:frame> est le taux de croissance. Comme la population double toutes les heures, <draw:frame draw:style-name="media" draw:name="50" text:anchor-type="as-char" draw:z-index="50" svg:width="1.984375cm" svg:height="0.66145833333333cm"><draw:image xlink:href="Pictures/44ebb7002275bc208710c75346b81846.png" xlink:type="simple" xlink:show="embed" xlink:actuate="onLoad"/></draw:frame>. Donc, <draw:frame draw:style-name="media" draw:name="51" text:anchor-type="as-char" draw:z-index="51" svg:width="2.143125cm" style:rel-width="100%" svg:height="0.74083333333333cm" style:rel-height="scale"><draw:image xlink:href="Pictures/fce8264fde46c4b0fb75cb71d6019ceb.png" xlink:type="simple" xlink:show="embed" xlink:actuate="onLoad"/></draw:frame>, ce qui implique <draw:frame draw:style-name="media" draw:name="52" text:anchor-type="as-char" draw:z-index="52" svg:width="0.97895833333333cm" svg:height="0.58208333333333cm"><draw:image xlink:href="Pictures/6c6c0ba5487aeae5d49422dcf817c772.png" xlink:type="simple" xlink:show="embed" xlink:actuate="onLoad"/></draw:frame> et <draw:frame draw:style-name="media" draw:name="53" text:anchor-type="as-char" draw:z-index="53" svg:width="1.5875cm" svg:height="0.58208333333333cm"><draw:image xlink:href="Pictures/e3eddccdbf38d5a1a88f1ae7758d1a8b.png" xlink:type="simple" xlink:show="embed" xlink:actuate="onLoad"/></draw:frame>.</text:p>
      <text:p text:style-name="Text_20_body">Après 5 heures, la population sera <draw:frame draw:style-name="media" draw:name="54" text:anchor-type="as-char" draw:z-index="54" svg:width="11.456458333333cm" svg:height="1.0847916666667cm"><draw:image xlink:href="Pictures/e2368d208efe33b82a79e99335be8e6e.png" xlink:type="simple" xlink:show="embed" xlink:actuate="onLoad"/></draw:frame> bactéries.</text:p>
      <text:h text:style-name="Heading_20_3" text:outline-level="3"><text:bookmark-start text:name="__RefHeading___equations_differentielles_14"/><text:bookmark-start text:name="equations_differentielles"/>Équations différentielles<text:bookmark-end text:name="__RefHeading___equations_differentielles_14"/><text:bookmark-end text:name="equations_differentielles"/></text:h>
      <text:p text:style-name="Text_20_body">La fonction exponentielle est une solution fondamentale de l'équation différentielle <draw:frame draw:style-name="media" draw:name="55" text:anchor-type="as-char" draw:z-index="55" svg:width="1.11125cm" svg:height="0.42333333333333cm"><draw:image xlink:href="Pictures/15c2761fb4aa22ae85a28e4d5857cff4.png" xlink:type="simple" xlink:show="embed" xlink:actuate="onLoad"/></draw:frame>, où <draw:frame draw:style-name="media" draw:name="56" text:anchor-type="as-char" draw:z-index="56" svg:width="0.238125cm" svg:height="0.42333333333333cm"><draw:image xlink:href="Pictures/8efe07b196647bdf0476a8bf275ed899.png" xlink:type="simple" xlink:show="embed" xlink:actuate="onLoad"/></draw:frame> est une constante réelle. Les solutions de cette équation sont de la forme <draw:frame draw:style-name="media" draw:name="57" text:anchor-type="as-char" draw:z-index="57" svg:width="2.06375cm" style:rel-width="100%" svg:height="0.66145833333333cm" style:rel-height="scale"><draw:image xlink:href="Pictures/373811f2085d3b09660b4f04b80b28a5.png" xlink:type="simple" xlink:show="embed" xlink:actuate="onLoad"/></draw:frame>, où <draw:frame draw:style-name="media" draw:name="58" text:anchor-type="as-char" draw:z-index="58" svg:width="0.3175cm" svg:height="0.42333333333333cm"><draw:image xlink:href="Pictures/3571f8ed054c2297f7694c8ecde4912b.png" xlink:type="simple" xlink:show="embed" xlink:actuate="onLoad"/></draw:frame> est une constante arbitraire.</text:p>
      <text:list text:style-name="List_20_1" text:continue-numbering="false">
        <text:list-item>
          <text:p text:style-name="LastListParagraph_List_20_1_Content_First"> <text:span text:style-name="Strong_20_Emphasis">Exemple :</text:span> Trouvez la solution de l'équation différentielle <draw:frame draw:style-name="media" draw:name="59" text:anchor-type="as-char" draw:z-index="59" svg:width="1.1377083333333cm" svg:height="0.42333333333333cm"><draw:image xlink:href="Pictures/b1f9319b06de9a240d24dbf12cded93a.png" xlink:type="simple" xlink:show="embed" xlink:actuate="onLoad"/></draw:frame> telle que <draw:frame draw:style-name="media" draw:name="60" text:anchor-type="as-char" draw:z-index="60" svg:width="1.4552083333333cm" svg:height="0.58208333333333cm"><draw:image xlink:href="Pictures/7210c9879528d49e774328a8e6bb5514.png" xlink:type="simple" xlink:show="embed" xlink:actuate="onLoad"/></draw:frame>.</text:p>
        </text:list-item>
      </text:list>
      <text:p text:style-name="Text_20_body">La solution générale est de la forme <draw:frame draw:style-name="media" draw:name="61" text:anchor-type="as-char" draw:z-index="61" svg:width="2.143125cm" style:rel-width="100%" svg:height="0.66145833333333cm" style:rel-height="scale"><draw:image xlink:href="Pictures/a8bf16d9399d64018145292e95e6ee96.png" xlink:type="simple" xlink:show="embed" xlink:actuate="onLoad"/></draw:frame>. Pour déterminer la constante <draw:frame draw:style-name="media" draw:name="62" text:anchor-type="as-char" draw:z-index="62" svg:width="0.3175cm" svg:height="0.42333333333333cm"><draw:image xlink:href="Pictures/3571f8ed054c2297f7694c8ecde4912b.png" xlink:type="simple" xlink:show="embed" xlink:actuate="onLoad"/></draw:frame>, on utilise la condition initiale <draw:frame draw:style-name="media" draw:name="63" text:anchor-type="as-char" draw:z-index="63" svg:width="1.4552083333333cm" svg:height="0.58208333333333cm"><draw:image xlink:href="Pictures/7210c9879528d49e774328a8e6bb5514.png" xlink:type="simple" xlink:show="embed" xlink:actuate="onLoad"/></draw:frame>. Donc, <draw:frame draw:style-name="media" draw:name="64" text:anchor-type="as-char" draw:z-index="64" svg:width="3.4660416666667cm" style:rel-width="100%" svg:height="0.58208333333333cm" style:rel-height="scale"><draw:image xlink:href="Pictures/a7f81c82c2e1c9da54c03f83441c4144.png" xlink:type="simple" xlink:show="embed" xlink:actuate="onLoad"/></draw:frame>. Ainsi, <draw:frame draw:style-name="media" draw:name="65" text:anchor-type="as-char" draw:z-index="65" svg:width="0.873125cm" svg:height="0.42333333333333cm"><draw:image xlink:href="Pictures/11850d781a2df0a8b6859f5e4ea518b0.png" xlink:type="simple" xlink:show="embed" xlink:actuate="onLoad"/></draw:frame> et la solution est <draw:frame draw:style-name="media" draw:name="66" text:anchor-type="as-char" draw:z-index="66" svg:width="2.0902083333333cm" style:rel-width="100%" svg:height="0.66145833333333cm" style:rel-height="scale"><draw:image xlink:href="Pictures/b51c218d9f524d57a0d2fdc1d778b053.png" xlink:type="simple" xlink:show="embed" xlink:actuate="onLoad"/></draw:frame>.</text:p>
      <text:h text:style-name="Heading_20_3" text:outline-level="3"><text:bookmark-start text:name="__RefHeading___probabilites_et_statistiques_15"/><text:bookmark-start text:name="probabilites_et_statistiques"/>Probabilités et statistiques<text:bookmark-end text:name="__RefHeading___probabilites_et_statistiques_15"/><text:bookmark-end text:name="probabilites_et_statistiques"/></text:h>
      <text:p text:style-name="Text_20_body">La fonction exponentielle intervient dans de nombreuses lois de probabilité, notamment la loi exponentielle, qui modélise la durée de vie sans vieillissement (par exemple, la durée de fonctionnement d'un appareil).</text:p>
      <text:h text:style-name="Heading_20_2" text:outline-level="2"><text:bookmark-start text:name="__RefHeading___croissances_comparees_et_complements_16"/><text:bookmark-start text:name="croissances_comparees_et_complements"/>Croissances comparées et compléments<text:bookmark-end text:name="__RefHeading___croissances_comparees_et_complements_16"/><text:bookmark-end text:name="croissances_comparees_et_complements"/></text:h>
      <text:h text:style-name="Heading_20_3" text:outline-level="3"><text:bookmark-start text:name="__RefHeading___croissances_comparees_17"/><text:bookmark-start text:name="croissances_comparees"/>Croissances comparées<text:bookmark-end text:name="__RefHeading___croissances_comparees_17"/><text:bookmark-end text:name="croissances_comparees"/></text:h>
      <text:p text:style-name="Text_20_body">Il est important de connaître les croissances comparées des fonctions exponentielle, puissance et logarithme :</text:p>
      <text:list text:style-name="List_20_1" text:continue-numbering="false">
        <text:list-item>
          <text:p text:style-name="List_20_1_Content_First"> <draw:frame draw:style-name="media" draw:name="67" text:anchor-type="as-char" draw:z-index="67" svg:width="3.5189583333333cm" style:rel-width="100%" svg:height="1.1641666666667cm" style:rel-height="scale"><draw:image xlink:href="Pictures/b3ffc165d1a616289e0065f429071413.png" xlink:type="simple" xlink:show="embed" xlink:actuate="onLoad"/></draw:frame> pour tout entier <draw:frame draw:style-name="media" draw:name="68" text:anchor-type="as-char" draw:z-index="68" svg:width="0.26458333333333cm" svg:height="0.42333333333333cm"><draw:image xlink:href="Pictures/8f7ec31a5b7da85982556eef35abd754.png" xlink:type="simple" xlink:show="embed" xlink:actuate="onLoad"/></draw:frame>. La fonction exponentielle croît plus vite que toute fonction puissance.</text:p>
        </text:list-item>
        <text:list-item>
          <text:p text:style-name="List_20_1_Content"> <draw:frame draw:style-name="media" draw:name="69" text:anchor-type="as-char" draw:z-index="69" svg:width="3.6777083333333cm" style:rel-width="100%" svg:height="1.1641666666667cm" style:rel-height="scale"><draw:image xlink:href="Pictures/228a6d5a0d6192947579e175a530a4c7.png" xlink:type="simple" xlink:show="embed" xlink:actuate="onLoad"/></draw:frame> pour tout entier <draw:frame draw:style-name="media" draw:name="70" text:anchor-type="as-char" draw:z-index="70" svg:width="0.89958333333333cm" svg:height="0.42333333333333cm"><draw:image xlink:href="Pictures/2be3e8f9ec3c333ec07b5f3201b5e47f.png" xlink:type="simple" xlink:show="embed" xlink:actuate="onLoad"/></draw:frame>. La fonction logarithme croît moins vite que toute fonction puissance.</text:p>
        </text:list-item>
        <text:list-item>
          <text:p text:style-name="List_20_1_Content_Last"> <draw:frame draw:style-name="media" draw:name="71" text:anchor-type="as-char" draw:z-index="71" svg:width="3.571875cm" style:rel-width="100%" svg:height="0.82020833333333cm" style:rel-height="scale"><draw:image xlink:href="Pictures/56bef2aed4eb66b1494e268b924e3c7f.png" xlink:type="simple" xlink:show="embed" xlink:actuate="onLoad"/></draw:frame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Exemple :</text:span> Calculez la limite <draw:frame draw:style-name="media" draw:name="72" text:anchor-type="as-char" draw:z-index="72" svg:width="2.5664583333333cm" style:rel-width="100%" svg:height="1.1641666666667cm" style:rel-height="scale"><draw:image xlink:href="Pictures/8d94019509c2bf95e8c10a0c5007fc53.png" xlink:type="simple" xlink:show="embed" xlink:actuate="onLoad"/></draw:frame>.</text:p>
        </text:list-item>
      </text:list>
      <text:p text:style-name="Text_20_body">D'après les croissances comparées, <draw:frame draw:style-name="media" draw:name="73" text:anchor-type="as-char" draw:z-index="73" svg:width="3.5189583333333cm" style:rel-width="100%" svg:height="1.1641666666667cm" style:rel-height="scale"><draw:image xlink:href="Pictures/c07feeb72c6a8ef07288cee140636125.png" xlink:type="simple" xlink:show="embed" xlink:actuate="onLoad"/></draw:frame>.</text:p>
      <text:h text:style-name="Heading_20_3" text:outline-level="3"><text:bookmark-start text:name="__RefHeading___forme_exponentielle_complexe_18"/><text:bookmark-start text:name="forme_exponentielle_complexe"/>Forme exponentielle complexe<text:bookmark-end text:name="__RefHeading___forme_exponentielle_complexe_18"/><text:bookmark-end text:name="forme_exponentielle_complexe"/></text:h>
      <text:p text:style-name="Text_20_body">Pour tout nombre complexe <draw:frame draw:style-name="media" draw:name="74" text:anchor-type="as-char" draw:z-index="74" svg:width="1.42875cm" svg:height="0.42333333333333cm"><draw:image xlink:href="Pictures/de0e8edaafe61a4e7dd25ce7981951fa.png" xlink:type="simple" xlink:show="embed" xlink:actuate="onLoad"/></draw:frame>, où <draw:frame draw:style-name="media" draw:name="75" text:anchor-type="as-char" draw:z-index="75" svg:width="0.238125cm" svg:height="0.42333333333333cm"><draw:image xlink:href="Pictures/e23215a77fab5575f30c3aa815504d03.png" xlink:type="simple" xlink:show="embed" xlink:actuate="onLoad"/></draw:frame> et <draw:frame draw:style-name="media" draw:name="76" text:anchor-type="as-char" draw:z-index="76" svg:width="0.238125cm" svg:height="0.42333333333333cm"><draw:image xlink:href="Pictures/f43da9c47496e090fc6aa04dbadbdda5.png" xlink:type="simple" xlink:show="embed" xlink:actuate="onLoad"/></draw:frame> sont des réels et <draw:frame draw:style-name="media" draw:name="77" text:anchor-type="as-char" draw:z-index="77" svg:width="0.15875cm" svg:height="0.42333333333333cm"><draw:image xlink:href="Pictures/705e0a9978a1f07c58e17bf16698cd06.png" xlink:type="simple" xlink:show="embed" xlink:actuate="onLoad"/></draw:frame> est l'unité imaginaire (<draw:frame draw:style-name="media" draw:name="78" text:anchor-type="as-char" draw:z-index="78" svg:width="1.11125cm" svg:height="0.58208333333333cm"><draw:image xlink:href="Pictures/def4d6a9300f3cbc8d226cf6b6b7d1b5.png" xlink:type="simple" xlink:show="embed" xlink:actuate="onLoad"/></draw:frame>), on définit l'exponentielle complexe par :</text:p>
      <text:p text:style-name="Text_20_body"><draw:frame draw:style-name="media" draw:name="79" text:anchor-type="as-char" draw:z-index="79" svg:width="6.0060416666667cm" style:rel-width="100%" svg:height="0.79375cm" style:rel-height="scale"><draw:image xlink:href="Pictures/2917eb626868d6a7cfde2af8d38cedfc.png" xlink:type="simple" xlink:show="embed" xlink:actuate="onLoad"/></draw:frame>.</text:p>
      <text:p text:style-name="Text_20_body">Cette définition, connue sous le nom de <text:span text:style-name="Strong_20_Emphasis">formule d'Euler</text:span>, relie l'exponentielle complexe aux fonctions trigonométriques.</text:p>
      <text:list text:style-name="List_20_1" text:continue-numbering="false">
        <text:list-item>
          <text:p text:style-name="LastListParagraph_List_20_1_Content_First"> <text:span text:style-name="Strong_20_Emphasis">Exemple :</text:span> Exprimez <draw:frame draw:style-name="media" draw:name="80" text:anchor-type="as-char" draw:z-index="80" svg:width="0.635cm" svg:height="0.58208333333333cm"><draw:image xlink:href="Pictures/d9d8f00862e931e2fde963bf9b6d0e27.png" xlink:type="simple" xlink:show="embed" xlink:actuate="onLoad"/></draw:frame> sous forme algébrique.</text:p>
        </text:list-item>
      </text:list>
      <text:p text:style-name="Text_20_body"><draw:frame draw:style-name="media" draw:name="81" text:anchor-type="as-char" draw:z-index="81" svg:width="9.5514583333333cm" style:rel-width="100%" svg:height="0.79375cm" style:rel-height="scale"><draw:image xlink:href="Pictures/2625aa3c00d9196e2bf06c49cec202aa.png" xlink:type="simple" xlink:show="embed" xlink:actuate="onLoad"/></draw:frame>.</text:p>
      <text:h text:style-name="Heading_20_2" text:outline-level="2"><text:bookmark-start text:name="__RefHeading___resume_19"/><text:bookmark-start text:name="resume"/>Résumé<text:bookmark-end text:name="__RefHeading___resume_19"/><text:bookmark-end text:name="resume"/></text:h>
      <text:list text:style-name="List_20_1" text:continue-numbering="false">
        <text:list-item>
          <text:p text:style-name="List_20_1_Content_First"> <text:span text:style-name="Strong_20_Emphasis">Fonction exponentielle :</text:span> Unique fonction dérivable sur <draw:frame draw:style-name="media" draw:name="82" text:anchor-type="as-char" draw:z-index="82" svg:width="0.37041666666667cm" svg:height="0.42333333333333cm"><draw:image xlink:href="Pictures/72c24c46882f1a8d16ec63e0efcbed46.png" xlink:type="simple" xlink:show="embed" xlink:actuate="onLoad"/></draw:frame> telle que <draw:frame draw:style-name="media" draw:name="83" text:anchor-type="as-char" draw:z-index="83" svg:width="3.0427083333333cm" style:rel-width="100%" svg:height="0.58208333333333cm" style:rel-height="scale"><draw:image xlink:href="Pictures/13902a105b98771571439010b449a8a1.png" xlink:type="simple" xlink:show="embed" xlink:actuate="onLoad"/></draw:frame> et <draw:frame draw:style-name="media" draw:name="84" text:anchor-type="as-char" draw:z-index="84" svg:width="1.8785416666667cm" svg:height="0.58208333333333cm"><draw:image xlink:href="Pictures/95963c701ef94352fdb0e6045d6bcb71.png" xlink:type="simple" xlink:show="embed" xlink:actuate="onLoad"/></draw:frame>. Notée aussi <draw:frame draw:style-name="media" draw:name="85" text:anchor-type="as-char" draw:z-index="85" svg:width="0.42333333333333cm" svg:height="0.58208333333333cm"><draw:image xlink:href="Pictures/bbbd3cea7b5172aa87842f1106e4192e.png" xlink:type="simple" xlink:show="embed" xlink:actuate="onLoad"/></draw:frame>.</text:p>
        </text:list-item>
        <text:list-item>
          <text:p text:style-name="List_20_1_Content"> <text:span text:style-name="Strong_20_Emphasis">Propriétés algébriques :</text:span></text:p>
          <text:list text:style-name="List_20_1">
            <text:list-item>
              <text:p text:style-name="List_20_1_Content"> <draw:frame draw:style-name="media" draw:name="86" text:anchor-type="as-char" draw:z-index="86" svg:width="2.2754166666667cm" style:rel-width="100%" svg:height="0.58208333333333cm" style:rel-height="scale"><draw:image xlink:href="Pictures/9da6894eca203d35a1a6c000a78a2d77.png" xlink:type="simple" xlink:show="embed" xlink:actuate="onLoad"/></draw:frame></text:p>
            </text:list-item>
            <text:list-item>
              <text:p text:style-name="List_20_1_Content"> <draw:frame draw:style-name="media" draw:name="87" text:anchor-type="as-char" draw:z-index="87" svg:width="1.4552083333333cm" svg:height="1.0054166666667cm"><draw:image xlink:href="Pictures/b4718c063d045e1114c57d9a7712fe8b.png" xlink:type="simple" xlink:show="embed" xlink:actuate="onLoad"/></draw:frame></text:p>
            </text:list-item>
            <text:list-item>
              <text:p text:style-name="List_20_1_Content"> <draw:frame draw:style-name="media" draw:name="88" text:anchor-type="as-char" draw:z-index="88" svg:width="1.666875cm" svg:height="1.1641666666667cm"><draw:image xlink:href="Pictures/882b4256e278cfbdc50812248b4ecc6e.png" xlink:type="simple" xlink:show="embed" xlink:actuate="onLoad"/></draw:frame></text:p>
            </text:list-item>
            <text:list-item>
              <text:p text:style-name="List_20_1_Content"> <draw:frame draw:style-name="media" draw:name="89" text:anchor-type="as-char" draw:z-index="89" svg:width="2.143125cm" style:rel-width="100%" svg:height="1.0583333333333cm" style:rel-height="scale"><draw:image xlink:href="Pictures/8f5c3255506c0feeff73289a8f18ef9c.png" xlink:type="simple" xlink:show="embed" xlink:actuate="onLoad"/></draw:frame></text:p>
            </text:list-item>
          </text:list>
        </text:list-item>
        <text:list-item>
          <text:p text:style-name="List_20_1_Content"> <text:span text:style-name="Strong_20_Emphasis">Lien avec le logarithme népérien :</text:span></text:p>
          <text:list text:style-name="List_20_1">
            <text:list-item>
              <text:p text:style-name="List_20_1_Content"> <draw:frame draw:style-name="media" draw:name="90" text:anchor-type="as-char" draw:z-index="90" svg:width="1.9314583333333cm" svg:height="0.89958333333333cm"><draw:image xlink:href="Pictures/fcf152c8709e728761ffc128a3663cc8.png" xlink:type="simple" xlink:show="embed" xlink:actuate="onLoad"/></draw:frame> pour tout <draw:frame draw:style-name="media" draw:name="91" text:anchor-type="as-char" draw:z-index="91" svg:width="0.89958333333333cm" svg:height="0.42333333333333cm"><draw:image xlink:href="Pictures/c4ae4d58f08992b94d92385ca3eeb8f9.png" xlink:type="simple" xlink:show="embed" xlink:actuate="onLoad"/></draw:frame></text:p>
            </text:list-item>
            <text:list-item>
              <text:p text:style-name="List_20_1_Content"> <draw:frame draw:style-name="media" draw:name="92" text:anchor-type="as-char" draw:z-index="92" svg:width="1.6933333333333cm" svg:height="0.74083333333333cm"><draw:image xlink:href="Pictures/b50197e7cb2bd3bfd819c8c14920445b.png" xlink:type="simple" xlink:show="embed" xlink:actuate="onLoad"/></draw:frame> pour tout <draw:frame draw:style-name="media" draw:name="93" text:anchor-type="as-char" draw:z-index="93" svg:width="0.873125cm" svg:height="0.42333333333333cm"><draw:image xlink:href="Pictures/0a3effc8cb30e1525b181acc68e0b7f0.png" xlink:type="simple" xlink:show="embed" xlink:actuate="onLoad"/></draw:frame></text:p>
            </text:list-item>
          </text:list>
        </text:list-item>
        <text:list-item>
          <text:p text:style-name="List_20_1_Content"> <text:span text:style-name="Strong_20_Emphasis">Variations et limites :</text:span></text:p>
          <text:list text:style-name="List_20_1">
            <text:list-item>
              <text:p text:style-name="List_20_1_Content"> Strictement croissante sur <draw:frame draw:style-name="media" draw:name="94" text:anchor-type="as-char" draw:z-index="94" svg:width="0.37041666666667cm" svg:height="0.42333333333333cm"><draw:image xlink:href="Pictures/72c24c46882f1a8d16ec63e0efcbed46.png" xlink:type="simple" xlink:show="embed" xlink:actuate="onLoad"/></draw:frame></text:p>
            </text:list-item>
            <text:list-item>
              <text:p text:style-name="List_20_1_Content"> <draw:frame draw:style-name="media" draw:name="95" text:anchor-type="as-char" draw:z-index="95" svg:width="2.9104166666667cm" style:rel-width="100%" svg:height="0.89958333333333cm" style:rel-height="scale"><draw:image xlink:href="Pictures/3fe9c293683bb467fe9e3ee1d190a53f.png" xlink:type="simple" xlink:show="embed" xlink:actuate="onLoad"/></draw:frame></text:p>
            </text:list-item>
            <text:list-item>
              <text:p text:style-name="List_20_1_Content"> <draw:frame draw:style-name="media" draw:name="96" text:anchor-type="as-char" draw:z-index="96" svg:width="3.413125cm" style:rel-width="100%" svg:height="0.89958333333333cm" style:rel-height="scale"><draw:image xlink:href="Pictures/000a0cfc12db30c17b3aa0d14c4bd518.png" xlink:type="simple" xlink:show="embed" xlink:actuate="onLoad"/></draw:frame></text:p>
            </text:list-item>
          </text:list>
        </text:list-item>
        <text:list-item>
          <text:p text:style-name="List_20_1_Content"> <text:span text:style-name="Strong_20_Emphasis">Dérivée :</text:span> <draw:frame draw:style-name="media" draw:name="97" text:anchor-type="as-char" draw:z-index="97" svg:width="3.5983333333333cm" style:rel-width="100%" svg:height="0.79375cm" style:rel-height="scale"><draw:image xlink:href="Pictures/f837ca7034e436ab20018e253d31b22b.png" xlink:type="simple" xlink:show="embed" xlink:actuate="onLoad"/></draw:frame></text:p>
        </text:list-item>
        <text:list-item>
          <text:p text:style-name="List_20_1_Content"> <text:span text:style-name="Strong_20_Emphasis">Croissances comparées :</text:span> <draw:frame draw:style-name="media" draw:name="98" text:anchor-type="as-char" draw:z-index="98" svg:width="3.5189583333333cm" style:rel-width="100%" svg:height="1.1641666666667cm" style:rel-height="scale"><draw:image xlink:href="Pictures/b3ffc165d1a616289e0065f429071413.png" xlink:type="simple" xlink:show="embed" xlink:actuate="onLoad"/></draw:frame> et <draw:frame draw:style-name="media" draw:name="99" text:anchor-type="as-char" draw:z-index="99" svg:width="3.6777083333333cm" style:rel-width="100%" svg:height="1.1641666666667cm" style:rel-height="scale"><draw:image xlink:href="Pictures/228a6d5a0d6192947579e175a530a4c7.png" xlink:type="simple" xlink:show="embed" xlink:actuate="onLoad"/></draw:frame></text:p>
        </text:list-item>
        <text:list-item>
          <text:p text:style-name="List_20_1_Content_Last"> <text:span text:style-name="Strong_20_Emphasis">Formule d'Euler :</text:span> <draw:frame draw:style-name="media" draw:name="100" text:anchor-type="as-char" draw:z-index="100" svg:width="5.318125cm" style:rel-width="100%" svg:height="0.79375cm" style:rel-height="scale"><draw:image xlink:href="Pictures/eca1666c1021ec480bb44d785c8bfcf2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2::48:00</meta:creation-date>
    <dc:creator>Generated</dc:creator>
    <dc:date>2026-08-25T02::48:00</dc:date>
    <dc:language>en-US</dc:language>
    <meta:editing-cycles>1</meta:editing-cycles>
    <meta:editing-duration>PT0S</meta:editing-duration>
    <dc:title>cours:lycee:generale:terminale_generale:mathematiques:la_fonction_exponentielle</dc:title>
  </office:meta>
</office:document-meta>
</file>