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376011c95cc76aba2191ce5aca2aca.png"/>
  <manifest:file-entry manifest:media-type="image/png" manifest:full-path="Pictures/37a942d73d8b2cd6c37154a0f125c162.png"/>
  <manifest:file-entry manifest:media-type="image/png" manifest:full-path="Pictures/3e46b41be214e1ee054b862bb40f2848.png"/>
  <manifest:file-entry manifest:media-type="image/png" manifest:full-path="Pictures/2627dabf17d60c84dfae674be0629cb5.png"/>
  <manifest:file-entry manifest:media-type="image/png" manifest:full-path="Pictures/80cfb2149961ccdb359d8421281edd40.png"/>
  <manifest:file-entry manifest:media-type="image/png" manifest:full-path="Pictures/3d8606ce22492e581f6c54be7172652c.png"/>
  <manifest:file-entry manifest:media-type="image/png" manifest:full-path="Pictures/d75a887979aed7099cc248cedd02b062.png"/>
  <manifest:file-entry manifest:media-type="image/png" manifest:full-path="Pictures/094c26f70aea48ae2ea14ee1d49014dc.png"/>
  <manifest:file-entry manifest:media-type="image/png" manifest:full-path="Pictures/b69631075c0e813fca0b5cbfc256ca0e.png"/>
  <manifest:file-entry manifest:media-type="image/png" manifest:full-path="Pictures/c82af5a5144f2ceadb165994f4a6f842.png"/>
  <manifest:file-entry manifest:media-type="image/png" manifest:full-path="Pictures/d2cc3ad7aed1261eab9aed6640063cbc.png"/>
  <manifest:file-entry manifest:media-type="image/png" manifest:full-path="Pictures/d4da8f1b025cb37ce6d704dce4af2a9a.png"/>
  <manifest:file-entry manifest:media-type="image/png" manifest:full-path="Pictures/aab2e4cd86019d11b7a07e029d345f2d.png"/>
  <manifest:file-entry manifest:media-type="image/png" manifest:full-path="Pictures/be4b39a36892318ce37245b220968757.png"/>
  <manifest:file-entry manifest:media-type="image/png" manifest:full-path="Pictures/dd2dcfb0ce17fc8b1f8666d2b63929be.png"/>
  <manifest:file-entry manifest:media-type="image/png" manifest:full-path="Pictures/4c488b34b54e5d92b8fac9706f73c83d.png"/>
  <manifest:file-entry manifest:media-type="image/png" manifest:full-path="Pictures/73986cb32e6e2312bf80234dc3f51a10.png"/>
  <manifest:file-entry manifest:media-type="image/png" manifest:full-path="Pictures/127f7fa6e0e0abe2c2b85fa9b737d669.png"/>
  <manifest:file-entry manifest:media-type="image/png" manifest:full-path="Pictures/89be831a1da95022fe513f9565884d16.png"/>
  <manifest:file-entry manifest:media-type="image/png" manifest:full-path="Pictures/ee70fba2ef623d4b972e6d9dd60b453d.png"/>
  <manifest:file-entry manifest:media-type="image/png" manifest:full-path="Pictures/36c9d423c976b445e3c24183053669b7.png"/>
  <manifest:file-entry manifest:media-type="image/png" manifest:full-path="Pictures/9041cac8cabcbedf7bf5c7a1a9c1b1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seconde_generale_et_technologique:physique_chimie:les_solutions_aqueuses"/><text:bookmark-start text:name="__RefHeading___les_solutions_aqueuses_1"/><text:bookmark-start text:name="les_solutions_aqueuses"/>Les solutions aqueuses<text:bookmark-end text:name="__RefHeading___les_solutions_aqueuses_1"/><text:bookmark-end text:name="les_solutions_aqueuses"/></text:h>
      <text:h text:style-name="Heading_20_2" text:outline-level="2"><text:bookmark-start text:name="__RefHeading___prerequis_2"/><text:bookmark-start text:name="prerequis"/>Prérequis<text:bookmark-end text:name="__RefHeading___prerequis_2"/><text:bookmark-end text:name="prerequis"/></text:h>
      <text:p text:style-name="Text_20_body">Avant d'aborder ce chapitre, il est essentiel de maîtriser les notions suivantes acquises au collège :</text:p>
      <text:list text:style-name="List_20_1" text:continue-numbering="false">
        <text:list-item>
          <text:p text:style-name="List_20_1_Content_First"> Distinction entre corps pur et mélange.</text:p>
        </text:list-item>
        <text:list-item>
          <text:p text:style-name="List_20_1_Content"> Les trois états de la matière (solide, liquide, gazeux) et les changements d'état.</text:p>
        </text:list-item>
        <text:list-item>
          <text:p text:style-name="List_20_1_Content"> La notion de masse et de volume, ainsi que leurs unités.</text:p>
        </text:list-item>
        <text:list-item>
          <text:p text:style-name="List_20_1_Content"> Le vocabulaire de base de la chimie (atomes, molécules).</text:p>
        </text:list-item>
        <text:list-item>
          <text:p text:style-name="List_20_1_Content_Last"> La proportionnalité (utile pour les calculs de concentration).</text:p>
        </text:list-item>
      </text:list>
      <text:p text:style-name="Text_20_body">Ce chapitre sur les solutions aqueuses se situe au début de l'année de seconde en physique-chimie. Il fait suite à une introduction sur la constitution de la matière et précède l'étude des réactions chimiques. Il est fondamental car les solutions aqueuses sont omniprésentes dans la vie courante et en chimie.</text:p>
      <text:h text:style-name="Heading_20_2" text:outline-level="2"><text:bookmark-start text:name="__RefHeading___chapitre_1qu_est-ce_qu_une_solution_aqueuse_3"/><text:bookmark-start text:name="chapitre_1qu_est-ce_qu_une_solution_aqueuse"/>Chapitre 1 : Qu'est-ce qu'une solution aqueuse ?<text:bookmark-end text:name="__RefHeading___chapitre_1qu_est-ce_qu_une_solution_aqueuse_3"/><text:bookmark-end text:name="chapitre_1qu_est-ce_qu_une_solution_aqueuse"/></text:h>
      <text:h text:style-name="Heading_20_3" text:outline-level="3"><text:bookmark-start text:name="__RefHeading___definition_d_une_solution_4"/><text:bookmark-start text:name="definition_d_une_solution"/>Définition d'une solution<text:bookmark-end text:name="__RefHeading___definition_d_une_solution_4"/><text:bookmark-end text:name="definition_d_une_solution"/></text:h>
      <text:p text:style-name="Text_20_body">Une <text:span text:style-name="Strong_20_Emphasis">solution</text:span> est un mélange homogène obtenu par dissolution d'une ou plusieurs espèces chimiques (solutés) dans un solvant. Un <text:span text:style-name="Strong_20_Emphasis">mélange homogène</text:span> est un mélange dont on ne peut pas distinguer les différents constituants à l'œil nu.</text:p>
      <text:h text:style-name="Heading_20_3" text:outline-level="3"><text:bookmark-start text:name="__RefHeading___solution_aqueuse_5"/><text:bookmark-start text:name="solution_aqueuse"/>Solution aqueuse<text:bookmark-end text:name="__RefHeading___solution_aqueuse_5"/><text:bookmark-end text:name="solution_aqueuse"/></text:h>
      <text:p text:style-name="Text_20_body">Une <text:span text:style-name="Strong_20_Emphasis">solution aqueuse</text:span> est une solution dont le solvant est l'eau. L'eau est un solvant très courant en raison de sa polarité.</text:p>
      <text:h text:style-name="Heading_20_3" text:outline-level="3"><text:bookmark-start text:name="__RefHeading___solute_et_solvant_6"/><text:bookmark-start text:name="solute_et_solvant"/>Soluté et solvant<text:bookmark-end text:name="__RefHeading___solute_et_solvant_6"/><text:bookmark-end text:name="solute_et_solvant"/></text:h>
      <text:list text:style-name="List_20_1" text:continue-numbering="false">
        <text:list-item>
          <text:p text:style-name="List_20_1_Content_First"> Le <text:span text:style-name="Strong_20_Emphasis">soluté</text:span> est l'espèce chimique (solide, liquide ou gazeuse) qui est dissoute dans le solvant. Il peut y avoir plusieurs solutés dans une même solution.</text:p>
        </text:list-item>
        <text:list-item>
          <text:p text:style-name="List_20_1_Content_Last"> Le <text:span text:style-name="Strong_20_Emphasis">solvant</text:span> est l'espèce chimique (généralement liquide) qui dissout le soluté. Dans une solution aqueuse, le solvant est toujours l'eau.</text:p>
        </text:list-item>
      </text:list>
      <text:p text:style-name="Text_20_body"><text:span text:style-name="Strong_20_Emphasis">Exemples :</text:span></text:p>
      <text:list text:style-name="List_20_1" text:continue-numbering="false">
        <text:list-item>
          <text:p text:style-name="List_20_1_Content_First"> Eau salée : le soluté est le sel (chlorure de sodium), le solvant est l'eau.</text:p>
        </text:list-item>
        <text:list-item>
          <text:p text:style-name="List_20_1_Content"> Eau sucrée : le soluté est le sucre (saccharose), le solvant est l'eau.</text:p>
        </text:list-item>
        <text:list-item>
          <text:p text:style-name="List_20_1_Content_Last"> Boissons gazeuses : les solutés sont le dioxyde de carbone, les arômes, le sucre, etc., le solvant est l'eau.</text:p>
        </text:list-item>
      </text:list>
      <text:p text:style-name="Text_20_body"><text:span text:style-name="Strong_20_Emphasis">Question :</text:span> Dans un sirop (par exemple, de menthe), quels sont le soluté et le solvant ?</text:p>
      <text:h text:style-name="Heading_20_3" text:outline-level="3"><text:bookmark-start text:name="__RefHeading___identification_du_solute_et_du_solvant_7"/><text:bookmark-start text:name="identification_du_solute_et_du_solvant"/>Identification du soluté et du solvant<text:bookmark-end text:name="__RefHeading___identification_du_solute_et_du_solvant_7"/><text:bookmark-end text:name="identification_du_solute_et_du_solvant"/></text:h>
      <text:p text:style-name="Text_20_body">Pour identifier le soluté et le solvant, on se base sur la composition ou le mode opératoire de préparation de la solution. En général, le solvant est le constituant majoritaire de la solution.</text:p>
      <text:p text:style-name="Text_20_body"><text:span text:style-name="Strong_20_Emphasis">*Exemple :</text:span>*</text:p>
      <text:p text:style-name="Text_20_body">Pour préparer une solution d'eau salée, on dissout 10 g de sel dans 1 L d'eau. Le sel est le soluté et l'eau est le solvant.</text:p>
      <text:h text:style-name="Heading_20_2" text:outline-level="2"><text:bookmark-start text:name="__RefHeading___chapitre_2la_masse_volumique_8"/><text:bookmark-start text:name="chapitre_2la_masse_volumique"/>Chapitre 2 : La masse volumique<text:bookmark-end text:name="__RefHeading___chapitre_2la_masse_volumique_8"/><text:bookmark-end text:name="chapitre_2la_masse_volumique"/></text:h>
      <text:h text:style-name="Heading_20_3" text:outline-level="3"><text:bookmark-start text:name="__RefHeading___definition_de_la_masse_volumique_9"/><text:bookmark-start text:name="definition_de_la_masse_volumique"/>Définition de la masse volumique<text:bookmark-end text:name="__RefHeading___definition_de_la_masse_volumique_9"/><text:bookmark-end text:name="definition_de_la_masse_volumique"/></text:h>
      <text:p text:style-name="Text_20_body">La <text:span text:style-name="Strong_20_Emphasis">masse volumique</text:span> est une grandeur physique qui caractérise la masse d'un corps par unité de volume. Elle est notée <draw:frame draw:style-name="media" draw:name="0" text:anchor-type="as-char" draw:z-index="0" svg:width="0.26458333333333cm" svg:height="0.42333333333333cm"><draw:image xlink:href="Pictures/f7376011c95cc76aba2191ce5aca2aca.png" xlink:type="simple" xlink:show="embed" xlink:actuate="onLoad"/></draw:frame> (rhô) et s'exprime en kilogrammes par mètre cube (<draw:frame draw:style-name="media" draw:name="1" text:anchor-type="as-char" draw:z-index="1" svg:width="1.3758333333333cm" svg:height="0.58208333333333cm"><draw:image xlink:href="Pictures/37a942d73d8b2cd6c37154a0f125c162.png" xlink:type="simple" xlink:show="embed" xlink:actuate="onLoad"/></draw:frame>) ou en grammes par millilitre (<draw:frame draw:style-name="media" draw:name="2" text:anchor-type="as-char" draw:z-index="2" svg:width="1.4022916666667cm" svg:height="0.58208333333333cm"><draw:image xlink:href="Pictures/3e46b41be214e1ee054b862bb40f2848.png" xlink:type="simple" xlink:show="embed" xlink:actuate="onLoad"/></draw:frame>).</text:p>
      <text:p text:style-name="Text_20_body"><text:span text:style-name="Strong_20_Emphasis">Formule :</text:span></text:p>
      <text:p text:style-name="Text_20_body"><draw:frame draw:style-name="media" draw:name="3" text:anchor-type="as-char" draw:z-index="3" svg:width="1.4022916666667cm" svg:height="1.1641666666667cm"><draw:image xlink:href="Pictures/2627dabf17d60c84dfae674be0629cb5.png" xlink:type="simple" xlink:show="embed" xlink:actuate="onLoad"/></draw:frame></text:p>
      <text:p text:style-name="Text_20_body">où :</text:p>
      <text:list text:style-name="List_20_1" text:continue-numbering="false">
        <text:list-item>
          <text:p text:style-name="List_20_1_Content_First"> <draw:frame draw:style-name="media" draw:name="4" text:anchor-type="as-char" draw:z-index="4" svg:width="0.26458333333333cm" svg:height="0.42333333333333cm"><draw:image xlink:href="Pictures/f7376011c95cc76aba2191ce5aca2aca.png" xlink:type="simple" xlink:show="embed" xlink:actuate="onLoad"/></draw:frame> est la masse volumique</text:p>
        </text:list-item>
        <text:list-item>
          <text:p text:style-name="List_20_1_Content"> <draw:frame draw:style-name="media" draw:name="5" text:anchor-type="as-char" draw:z-index="5" svg:width="0.34395833333333cm" svg:height="0.42333333333333cm"><draw:image xlink:href="Pictures/80cfb2149961ccdb359d8421281edd40.png" xlink:type="simple" xlink:show="embed" xlink:actuate="onLoad"/></draw:frame> est la masse du corps</text:p>
        </text:list-item>
        <text:list-item>
          <text:p text:style-name="List_20_1_Content_Last"> <draw:frame draw:style-name="media" draw:name="6" text:anchor-type="as-char" draw:z-index="6" svg:width="0.29104166666667cm" svg:height="0.42333333333333cm"><draw:image xlink:href="Pictures/3d8606ce22492e581f6c54be7172652c.png" xlink:type="simple" xlink:show="embed" xlink:actuate="onLoad"/></draw:frame> est le volume du corps</text:p>
        </text:list-item>
      </text:list>
      <text:p text:style-name="Text_20_body"><text:span text:style-name="Strong_20_Emphasis">Remarque :</text:span> La masse volumique est une propriété caractéristique d'un corps pur à une température et une pression données. Elle permet de distinguer différents corps purs.</text:p>
      <text:p text:style-name="Text_20_body"><text:span text:style-name="Strong_20_Emphasis">*Exemple :</text:span>*</text:p>
      <text:p text:style-name="Text_20_body">La masse volumique de l'eau pure est d'environ 1000 <draw:frame draw:style-name="media" draw:name="7" text:anchor-type="as-char" draw:z-index="7" svg:width="1.3758333333333cm" svg:height="0.58208333333333cm"><draw:image xlink:href="Pictures/37a942d73d8b2cd6c37154a0f125c162.png" xlink:type="simple" xlink:show="embed" xlink:actuate="onLoad"/></draw:frame> ou 1 <draw:frame draw:style-name="media" draw:name="8" text:anchor-type="as-char" draw:z-index="8" svg:width="1.4022916666667cm" svg:height="0.58208333333333cm"><draw:image xlink:href="Pictures/3e46b41be214e1ee054b862bb40f2848.png" xlink:type="simple" xlink:show="embed" xlink:actuate="onLoad"/></draw:frame> à température ambiante.</text:p>
      <text:h text:style-name="Heading_20_3" text:outline-level="3"><text:bookmark-start text:name="__RefHeading___mesure_de_la_masse_volumique_10"/><text:bookmark-start text:name="mesure_de_la_masse_volumique"/>Mesure de la masse volumique<text:bookmark-end text:name="__RefHeading___mesure_de_la_masse_volumique_10"/><text:bookmark-end text:name="mesure_de_la_masse_volumique"/></text:h>
      <text:p text:style-name="Text_20_body">Pour mesurer la masse volumique d'un liquide, on peut :</text:p>
      <text:list text:style-name="Numbering_20_1" text:continue-numbering="false">
        <text:list-item>
          <text:p text:style-name="Numbering_20_1_Content_First"> Mesurer la masse d'un volume connu de liquide à l'aide d'une balance et d'une éprouvette graduée.</text:p>
        </text:list-item>
        <text:list-item>
          <text:p text:style-name="Numbering_20_1_Content_Last"> Calculer la masse volumique à l'aide de la formule <draw:frame draw:style-name="media" draw:name="9" text:anchor-type="as-char" draw:z-index="9" svg:width="1.4022916666667cm" svg:height="1.1641666666667cm"><draw:image xlink:href="Pictures/2627dabf17d60c84dfae674be0629cb5.png" xlink:type="simple" xlink:show="embed" xlink:actuate="onLoad"/></draw:frame>.</text:p>
        </text:list-item>
      </text:list>
      <text:p text:style-name="Text_20_body"><text:span text:style-name="Strong_20_Emphasis">Encadré Méthode : Mesurer une masse volumique</text:span></text:p>
      <text:list text:style-name="List_20_1" text:continue-numbering="false">
        <text:list-item>
          <text:p text:style-name="List_20_1_Content_First"> Choisir une éprouvette graduée adaptée au volume à mesurer.</text:p>
        </text:list-item>
        <text:list-item>
          <text:p text:style-name="List_20_1_Content"> Mesurer précisément le volume de liquide.</text:p>
        </text:list-item>
        <text:list-item>
          <text:p text:style-name="List_20_1_Content"> Tarer la balance (mettre à zéro) avec le récipient vide qui contiendra le liquide.</text:p>
        </text:list-item>
        <text:list-item>
          <text:p text:style-name="List_20_1_Content"> Verser le liquide dans le récipient et mesurer sa masse.</text:p>
        </text:list-item>
        <text:list-item>
          <text:p text:style-name="List_20_1_Content_Last"> Calculer la masse volumique.</text:p>
        </text:list-item>
      </text:list>
      <text:p text:style-name="Text_20_body"><text:span text:style-name="Strong_20_Emphasis">Attention :</text:span> Ne pas confondre masse volumique et densité. La densité est le rapport entre la masse volumique d'un corps et la masse volumique de l'eau.</text:p>
      <text:h text:style-name="Heading_20_2" text:outline-level="2"><text:bookmark-start text:name="__RefHeading___chapitre_3la_concentration_en_masse_11"/><text:bookmark-start text:name="chapitre_3la_concentration_en_masse"/>Chapitre 3 : La concentration en masse<text:bookmark-end text:name="__RefHeading___chapitre_3la_concentration_en_masse_11"/><text:bookmark-end text:name="chapitre_3la_concentration_en_masse"/></text:h>
      <text:h text:style-name="Heading_20_3" text:outline-level="3"><text:bookmark-start text:name="__RefHeading___definition_de_la_concentration_en_masse_12"/><text:bookmark-start text:name="definition_de_la_concentration_en_masse"/>Définition de la concentration en masse<text:bookmark-end text:name="__RefHeading___definition_de_la_concentration_en_masse_12"/><text:bookmark-end text:name="definition_de_la_concentration_en_masse"/></text:h>
      <text:p text:style-name="Text_20_body">La <text:span text:style-name="Strong_20_Emphasis">concentration en masse</text:span> d'un soluté dans une solution est la masse de ce soluté dissoute par unité de volume de solution. Elle est notée <draw:frame draw:style-name="media" draw:name="10" text:anchor-type="as-char" draw:z-index="10" svg:width="0.60854166666667cm" svg:height="0.58208333333333cm"><draw:image xlink:href="Pictures/d75a887979aed7099cc248cedd02b062.png" xlink:type="simple" xlink:show="embed" xlink:actuate="onLoad"/></draw:frame> et s'exprime en grammes par litre (<draw:frame draw:style-name="media" draw:name="11" text:anchor-type="as-char" draw:z-index="11" svg:width="1.0847916666667cm" svg:height="0.58208333333333cm"><draw:image xlink:href="Pictures/094c26f70aea48ae2ea14ee1d49014dc.png" xlink:type="simple" xlink:show="embed" xlink:actuate="onLoad"/></draw:frame>) ou en kilogrammes par mètre cube (<draw:frame draw:style-name="media" draw:name="12" text:anchor-type="as-char" draw:z-index="12" svg:width="1.3758333333333cm" svg:height="0.58208333333333cm"><draw:image xlink:href="Pictures/37a942d73d8b2cd6c37154a0f125c162.png" xlink:type="simple" xlink:show="embed" xlink:actuate="onLoad"/></draw:frame>).</text:p>
      <text:p text:style-name="Text_20_body"><text:span text:style-name="Strong_20_Emphasis">Formule :</text:span></text:p>
      <text:p text:style-name="Text_20_body"><draw:frame draw:style-name="media" draw:name="13" text:anchor-type="as-char" draw:z-index="13" svg:width="2.7252083333333cm" style:rel-width="100%" svg:height="1.7197916666667cm" style:rel-height="scale"><draw:image xlink:href="Pictures/b69631075c0e813fca0b5cbfc256ca0e.png" xlink:type="simple" xlink:show="embed" xlink:actuate="onLoad"/></draw:frame></text:p>
      <text:p text:style-name="Text_20_body">où :</text:p>
      <text:list text:style-name="List_20_1" text:continue-numbering="false">
        <text:list-item>
          <text:p text:style-name="List_20_1_Content_First"> <draw:frame draw:style-name="media" draw:name="14" text:anchor-type="as-char" draw:z-index="14" svg:width="0.60854166666667cm" svg:height="0.58208333333333cm"><draw:image xlink:href="Pictures/d75a887979aed7099cc248cedd02b062.png" xlink:type="simple" xlink:show="embed" xlink:actuate="onLoad"/></draw:frame> est la concentration en masse</text:p>
        </text:list-item>
        <text:list-item>
          <text:p text:style-name="List_20_1_Content"> <draw:frame draw:style-name="media" draw:name="15" text:anchor-type="as-char" draw:z-index="15" svg:width="1.190625cm" svg:height="0.58208333333333cm"><draw:image xlink:href="Pictures/c82af5a5144f2ceadb165994f4a6f842.png" xlink:type="simple" xlink:show="embed" xlink:actuate="onLoad"/></draw:frame> est la masse du soluté</text:p>
        </text:list-item>
        <text:list-item>
          <text:p text:style-name="List_20_1_Content_Last"> <draw:frame draw:style-name="media" draw:name="16" text:anchor-type="as-char" draw:z-index="16" svg:width="1.42875cm" svg:height="0.58208333333333cm"><draw:image xlink:href="Pictures/d2cc3ad7aed1261eab9aed6640063cbc.png" xlink:type="simple" xlink:show="embed" xlink:actuate="onLoad"/></draw:frame> est le volume de la solution</text:p>
        </text:list-item>
      </text:list>
      <text:p text:style-name="Text_20_body"><text:span text:style-name="Strong_20_Emphasis">Remarque :</text:span> La concentration en masse est une grandeur qui caractérise la composition d'une solution. Elle indique la quantité de soluté présente dans un certain volume de solution.</text:p>
      <text:p text:style-name="Text_20_body"><text:span text:style-name="Strong_20_Emphasis">*Exemple :</text:span>*</text:p>
      <text:p text:style-name="Text_20_body">Une solution d'eau sucrée a une concentration en masse de 20 <draw:frame draw:style-name="media" draw:name="17" text:anchor-type="as-char" draw:z-index="17" svg:width="1.0847916666667cm" svg:height="0.58208333333333cm"><draw:image xlink:href="Pictures/094c26f70aea48ae2ea14ee1d49014dc.png" xlink:type="simple" xlink:show="embed" xlink:actuate="onLoad"/></draw:frame> si 20 g de sucre sont dissous dans 1 L d'eau.</text:p>
      <text:h text:style-name="Heading_20_3" text:outline-level="3"><text:bookmark-start text:name="__RefHeading___preparation_d_une_solution_par_dissolution_13"/><text:bookmark-start text:name="preparation_d_une_solution_par_dissolution"/>Préparation d'une solution par dissolution<text:bookmark-end text:name="__RefHeading___preparation_d_une_solution_par_dissolution_13"/><text:bookmark-end text:name="preparation_d_une_solution_par_dissolution"/></text:h>
      <text:p text:style-name="Text_20_body">Pour préparer une solution de concentration en masse donnée par dissolution, on doit :</text:p>
      <text:list text:style-name="Numbering_20_1" text:continue-numbering="false">
        <text:list-item>
          <text:p text:style-name="Numbering_20_1_Content_First"> Calculer la masse de soluté nécessaire à l'aide de la formule <draw:frame draw:style-name="media" draw:name="18" text:anchor-type="as-char" draw:z-index="18" svg:width="3.81cm" style:rel-width="100%" svg:height="0.58208333333333cm" style:rel-height="scale"><draw:image xlink:href="Pictures/d4da8f1b025cb37ce6d704dce4af2a9a.png" xlink:type="simple" xlink:show="embed" xlink:actuate="onLoad"/></draw:frame>.</text:p>
        </text:list-item>
        <text:list-item>
          <text:p text:style-name="Numbering_20_1_Content"> Peser la masse de soluté calculée.</text:p>
        </text:list-item>
        <text:list-item>
          <text:p text:style-name="Numbering_20_1_Content"> Introduire le soluté dans une fiole jaugée du volume souhaité.</text:p>
        </text:list-item>
        <text:list-item>
          <text:p text:style-name="Numbering_20_1_Content"> Ajouter du solvant (eau) jusqu'à la moitié de la fiole.</text:p>
        </text:list-item>
        <text:list-item>
          <text:p text:style-name="Numbering_20_1_Content"> Agiter pour dissoudre complètement le soluté.</text:p>
        </text:list-item>
        <text:list-item>
          <text:p text:style-name="Numbering_20_1_Content"> Compléter avec du solvant jusqu'au trait de jauge.</text:p>
        </text:list-item>
        <text:list-item>
          <text:p text:style-name="Numbering_20_1_Content_Last"> Homogénéiser la solution en retournant la fiole.</text:p>
        </text:list-item>
      </text:list>
      <text:p text:style-name="Text_20_body"><text:span text:style-name="Strong_20_Emphasis">Encadré Méthode : Préparer une solution par dissolution</text:span></text:p>
      <text:list text:style-name="List_20_1" text:continue-numbering="false">
        <text:list-item>
          <text:p text:style-name="List_20_1_Content_First"> Calculer la masse de soluté nécessaire.</text:p>
        </text:list-item>
        <text:list-item>
          <text:p text:style-name="List_20_1_Content"> Peser précisément la masse de soluté.</text:p>
        </text:list-item>
        <text:list-item>
          <text:p text:style-name="List_20_1_Content"> Utiliser une fiole jaugée adaptée au volume souhaité.</text:p>
        </text:list-item>
        <text:list-item>
          <text:p text:style-name="List_20_1_Content"> Dissoudre complètement le soluté avant de compléter au trait de jauge.</text:p>
        </text:list-item>
        <text:list-item>
          <text:p text:style-name="List_20_1_Content_Last"> Homogénéiser soigneusement la solution.</text:p>
        </text:list-item>
      </text:list>
      <text:h text:style-name="Heading_20_2" text:outline-level="2"><text:bookmark-start text:name="__RefHeading___chapitre_4la_dilution_14"/><text:bookmark-start text:name="chapitre_4la_dilution"/>Chapitre 4 : La dilution<text:bookmark-end text:name="__RefHeading___chapitre_4la_dilution_14"/><text:bookmark-end text:name="chapitre_4la_dilution"/></text:h>
      <text:h text:style-name="Heading_20_3" text:outline-level="3"><text:bookmark-start text:name="__RefHeading___definition_de_la_dilution_15"/><text:bookmark-start text:name="definition_de_la_dilution"/>Définition de la dilution<text:bookmark-end text:name="__RefHeading___definition_de_la_dilution_15"/><text:bookmark-end text:name="definition_de_la_dilution"/></text:h>
      <text:p text:style-name="Text_20_body">La <text:span text:style-name="Strong_20_Emphasis">dilution</text:span> est une technique qui consiste à diminuer la concentration d'une solution en ajoutant du solvant. Lors d'une dilution, la quantité de soluté reste constante, seul le volume de la solution augmente.</text:p>
      <text:h text:style-name="Heading_20_3" text:outline-level="3"><text:bookmark-start text:name="__RefHeading___facteur_de_dilution_16"/><text:bookmark-start text:name="facteur_de_dilution"/>Facteur de dilution<text:bookmark-end text:name="__RefHeading___facteur_de_dilution_16"/><text:bookmark-end text:name="facteur_de_dilution"/></text:h>
      <text:p text:style-name="Text_20_body">Le <text:span text:style-name="Strong_20_Emphasis">facteur de dilution</text:span> (F) est le rapport entre la concentration initiale <draw:frame draw:style-name="media" draw:name="19" text:anchor-type="as-char" draw:z-index="19" svg:width="0.44979166666667cm" svg:height="0.58208333333333cm"><draw:image xlink:href="Pictures/aab2e4cd86019d11b7a07e029d345f2d.png" xlink:type="simple" xlink:show="embed" xlink:actuate="onLoad"/></draw:frame> et la concentration finale <draw:frame draw:style-name="media" draw:name="20" text:anchor-type="as-char" draw:z-index="20" svg:width="0.47625cm" svg:height="0.58208333333333cm"><draw:image xlink:href="Pictures/be4b39a36892318ce37245b220968757.png" xlink:type="simple" xlink:show="embed" xlink:actuate="onLoad"/></draw:frame> de la solution. Il est également égal au rapport entre le volume final <draw:frame draw:style-name="media" draw:name="21" text:anchor-type="as-char" draw:z-index="21" svg:width="0.44979166666667cm" svg:height="0.58208333333333cm"><draw:image xlink:href="Pictures/dd2dcfb0ce17fc8b1f8666d2b63929be.png" xlink:type="simple" xlink:show="embed" xlink:actuate="onLoad"/></draw:frame> et le volume initial <draw:frame draw:style-name="media" draw:name="22" text:anchor-type="as-char" draw:z-index="22" svg:width="0.42333333333333cm" svg:height="0.58208333333333cm"><draw:image xlink:href="Pictures/4c488b34b54e5d92b8fac9706f73c83d.png" xlink:type="simple" xlink:show="embed" xlink:actuate="onLoad"/></draw:frame> de la solution.</text:p>
      <text:p text:style-name="Text_20_body"><text:span text:style-name="Strong_20_Emphasis">Formules :</text:span></text:p>
      <text:p text:style-name="Text_20_body"><draw:frame draw:style-name="media" draw:name="23" text:anchor-type="as-char" draw:z-index="23" svg:width="3.1485416666667cm" style:rel-width="100%" svg:height="1.905cm" style:rel-height="scale"><draw:image xlink:href="Pictures/73986cb32e6e2312bf80234dc3f51a10.png" xlink:type="simple" xlink:show="embed" xlink:actuate="onLoad"/></draw:frame></text:p>
      <text:p text:style-name="Text_20_body">Puisque la quantité de matière ne change pas lors d'une dilution, on a :</text:p>
      <text:p text:style-name="Text_20_body"><draw:frame draw:style-name="media" draw:name="24" text:anchor-type="as-char" draw:z-index="24" svg:width="2.6722916666667cm" style:rel-width="100%" svg:height="0.58208333333333cm" style:rel-height="scale"><draw:image xlink:href="Pictures/127f7fa6e0e0abe2c2b85fa9b737d669.png" xlink:type="simple" xlink:show="embed" xlink:actuate="onLoad"/></draw:frame></text:p>
      <text:p text:style-name="Text_20_body">où :</text:p>
      <text:list text:style-name="List_20_1" text:continue-numbering="false">
        <text:list-item>
          <text:p text:style-name="List_20_1_Content_First"> <draw:frame draw:style-name="media" draw:name="25" text:anchor-type="as-char" draw:z-index="25" svg:width="0.44979166666667cm" svg:height="0.58208333333333cm"><draw:image xlink:href="Pictures/aab2e4cd86019d11b7a07e029d345f2d.png" xlink:type="simple" xlink:show="embed" xlink:actuate="onLoad"/></draw:frame> est la concentration initiale de la solution mère</text:p>
        </text:list-item>
        <text:list-item>
          <text:p text:style-name="List_20_1_Content"> <draw:frame draw:style-name="media" draw:name="26" text:anchor-type="as-char" draw:z-index="26" svg:width="0.42333333333333cm" svg:height="0.58208333333333cm"><draw:image xlink:href="Pictures/4c488b34b54e5d92b8fac9706f73c83d.png" xlink:type="simple" xlink:show="embed" xlink:actuate="onLoad"/></draw:frame> est le volume initial de la solution mère prélevé</text:p>
        </text:list-item>
        <text:list-item>
          <text:p text:style-name="List_20_1_Content"> <draw:frame draw:style-name="media" draw:name="27" text:anchor-type="as-char" draw:z-index="27" svg:width="0.47625cm" svg:height="0.58208333333333cm"><draw:image xlink:href="Pictures/be4b39a36892318ce37245b220968757.png" xlink:type="simple" xlink:show="embed" xlink:actuate="onLoad"/></draw:frame> est la concentration finale de la solution fille</text:p>
        </text:list-item>
        <text:list-item>
          <text:p text:style-name="List_20_1_Content_Last"> <draw:frame draw:style-name="media" draw:name="28" text:anchor-type="as-char" draw:z-index="28" svg:width="0.44979166666667cm" svg:height="0.58208333333333cm"><draw:image xlink:href="Pictures/dd2dcfb0ce17fc8b1f8666d2b63929be.png" xlink:type="simple" xlink:show="embed" xlink:actuate="onLoad"/></draw:frame> est le volume final de la solution fille</text:p>
        </text:list-item>
      </text:list>
      <text:p text:style-name="Text_20_body"><text:span text:style-name="Strong_20_Emphasis">*Exemple :</text:span>*</text:p>
      <text:p text:style-name="Text_20_body">On dilue 10 fois une solution de concentration 1 <draw:frame draw:style-name="media" draw:name="29" text:anchor-type="as-char" draw:z-index="29" svg:width="1.0847916666667cm" svg:height="0.58208333333333cm"><draw:image xlink:href="Pictures/094c26f70aea48ae2ea14ee1d49014dc.png" xlink:type="simple" xlink:show="embed" xlink:actuate="onLoad"/></draw:frame>. La concentration de la solution diluée sera de 0,1 <draw:frame draw:style-name="media" draw:name="30" text:anchor-type="as-char" draw:z-index="30" svg:width="1.0847916666667cm" svg:height="0.58208333333333cm"><draw:image xlink:href="Pictures/094c26f70aea48ae2ea14ee1d49014dc.png" xlink:type="simple" xlink:show="embed" xlink:actuate="onLoad"/></draw:frame>.</text:p>
      <text:h text:style-name="Heading_20_3" text:outline-level="3"><text:bookmark-start text:name="__RefHeading___preparation_d_une_solution_par_dilution_17"/><text:bookmark-start text:name="preparation_d_une_solution_par_dilution"/>Préparation d'une solution par dilution<text:bookmark-end text:name="__RefHeading___preparation_d_une_solution_par_dilution_17"/><text:bookmark-end text:name="preparation_d_une_solution_par_dilution"/></text:h>
      <text:p text:style-name="Text_20_body">Pour préparer une solution de concentration donnée par dilution, on doit :</text:p>
      <text:list text:style-name="Numbering_20_1" text:continue-numbering="false">
        <text:list-item>
          <text:p text:style-name="Numbering_20_1_Content_First"> Calculer le volume de solution mère à prélever à l'aide de la formule <draw:frame draw:style-name="media" draw:name="31" text:anchor-type="as-char" draw:z-index="31" svg:width="2.5929166666667cm" style:rel-width="100%" svg:height="1.905cm" style:rel-height="scale"><draw:image xlink:href="Pictures/89be831a1da95022fe513f9565884d16.png" xlink:type="simple" xlink:show="embed" xlink:actuate="onLoad"/></draw:frame>.</text:p>
        </text:list-item>
        <text:list-item>
          <text:p text:style-name="Numbering_20_1_Content"> Prélever le volume de solution mère calculé à l'aide d'une pipette jaugée.</text:p>
        </text:list-item>
        <text:list-item>
          <text:p text:style-name="Numbering_20_1_Content"> Introduire le volume prélevé dans une fiole jaugée du volume souhaité.</text:p>
        </text:list-item>
        <text:list-item>
          <text:p text:style-name="Numbering_20_1_Content"> Compléter avec du solvant jusqu'au trait de jauge.</text:p>
        </text:list-item>
        <text:list-item>
          <text:p text:style-name="Numbering_20_1_Content_Last"> Homogénéiser la solution en retournant la fiole.</text:p>
        </text:list-item>
      </text:list>
      <text:p text:style-name="Text_20_body"><text:span text:style-name="Strong_20_Emphasis">Encadré Méthode : Préparer une solution par dilution</text:span></text:p>
      <text:list text:style-name="List_20_1" text:continue-numbering="false">
        <text:list-item>
          <text:p text:style-name="List_20_1_Content_First"> Calculer le volume de solution mère à prélever.</text:p>
        </text:list-item>
        <text:list-item>
          <text:p text:style-name="List_20_1_Content"> Utiliser une pipette jaugée pour prélever précisément le volume de solution mère.</text:p>
        </text:list-item>
        <text:list-item>
          <text:p text:style-name="List_20_1_Content"> Utiliser une fiole jaugée adaptée au volume souhaité.</text:p>
        </text:list-item>
        <text:list-item>
          <text:p text:style-name="List_20_1_Content_Last"> Compléter au trait de jauge et homogénéiser soigneusement.</text:p>
        </text:list-item>
      </text:list>
      <text:p text:style-name="Text_20_body"><text:span text:style-name="Strong_20_Emphasis">Erreur fréquente :</text:span> Oublier d'homogénéiser la solution après avoir complété au trait de jauge.</text:p>
      <text:h text:style-name="Heading_20_2" text:outline-level="2"><text:bookmark-start text:name="__RefHeading___chapitre_5determination_de_la_concentration_par_colorimetrie_18"/><text:bookmark-start text:name="chapitre_5determination_de_la_concentration_par_colorimetrie"/>Chapitre 5 : Détermination de la concentration par colorimétrie<text:bookmark-end text:name="__RefHeading___chapitre_5determination_de_la_concentration_par_colorimetrie_18"/><text:bookmark-end text:name="chapitre_5determination_de_la_concentration_par_colorimetrie"/></text:h>
      <text:h text:style-name="Heading_20_3" text:outline-level="3"><text:bookmark-start text:name="__RefHeading___principe_de_la_colorimetrie_19"/><text:bookmark-start text:name="principe_de_la_colorimetrie"/>Principe de la colorimétrie<text:bookmark-end text:name="__RefHeading___principe_de_la_colorimetrie_19"/><text:bookmark-end text:name="principe_de_la_colorimetrie"/></text:h>
      <text:p text:style-name="Text_20_body">La <text:span text:style-name="Strong_20_Emphasis">colorimétrie</text:span> est une méthode d'analyse qui permet de déterminer la concentration d'une espèce chimique colorée en solution en mesurant son absorbance. L'absorbance est la capacité d'une solution à absorber la lumière. Plus la concentration de l'espèce colorée est élevée, plus l'absorbance est importante.</text:p>
      <text:h text:style-name="Heading_20_3" text:outline-level="3"><text:bookmark-start text:name="__RefHeading___echelle_de_teinte_20"/><text:bookmark-start text:name="echelle_de_teinte"/>Échelle de teinte<text:bookmark-end text:name="__RefHeading___echelle_de_teinte_20"/><text:bookmark-end text:name="echelle_de_teinte"/></text:h>
      <text:p text:style-name="Text_20_body">Une <text:span text:style-name="Strong_20_Emphasis">échelle de teinte</text:span> est une série de solutions de concentrations connues d'une espèce colorée. En comparant visuellement la couleur d'une solution inconnue avec les couleurs de l'échelle de teinte, on peut estimer sa concentration. Cette méthode est rapide mais peu précise.</text:p>
      <text:h text:style-name="Heading_20_3" text:outline-level="3"><text:bookmark-start text:name="__RefHeading___courbe_d_etalonnage_21"/><text:bookmark-start text:name="courbe_d_etalonnage"/>Courbe d'étalonnage<text:bookmark-end text:name="__RefHeading___courbe_d_etalonnage_21"/><text:bookmark-end text:name="courbe_d_etalonnage"/></text:h>
      <text:p text:style-name="Text_20_body">Une <text:span text:style-name="Strong_20_Emphasis">courbe d'étalonnage</text:span> est un graphique représentant l'absorbance d'une série de solutions de concentrations connues en fonction de leur concentration. Pour construire une courbe d'étalonnage, on mesure l'absorbance de plusieurs solutions de concentrations connues à l'aide d'un spectrophotomètre. Puis, on trace le graphique de l'absorbance en fonction de la concentration.</text:p>
      <text:p text:style-name="Text_20_body">Pour déterminer la concentration d'une solution inconnue à l'aide d'une courbe d'étalonnage, on mesure son absorbance à l'aide du spectrophotomètre. Ensuite, on reporte la valeur de l'absorbance sur la courbe d'étalonnage et on lit la concentration correspondante.</text:p>
      <text:p text:style-name="Text_20_body"><text:span text:style-name="Strong_20_Emphasis">Exercice 1 : Préparation et dilution</text:span></text:p>
      <text:p text:style-name="Text_20_body">On souhaite préparer 100 mL d'une solution d'eau sucrée de concentration 50 <draw:frame draw:style-name="media" draw:name="32" text:anchor-type="as-char" draw:z-index="32" svg:width="1.0847916666667cm" svg:height="0.58208333333333cm"><draw:image xlink:href="Pictures/094c26f70aea48ae2ea14ee1d49014dc.png" xlink:type="simple" xlink:show="embed" xlink:actuate="onLoad"/></draw:frame> à partir d'une solution mère de concentration 200 <draw:frame draw:style-name="media" draw:name="33" text:anchor-type="as-char" draw:z-index="33" svg:width="1.0847916666667cm" svg:height="0.58208333333333cm"><draw:image xlink:href="Pictures/094c26f70aea48ae2ea14ee1d49014dc.png" xlink:type="simple" xlink:show="embed" xlink:actuate="onLoad"/></draw:frame>.</text:p>
      <text:list text:style-name="Numbering_20_1" text:continue-numbering="false">
        <text:list-item>
          <text:p text:style-name="Numbering_20_1_Content_First"> Quelle masse de sucre doit-on dissoudre pour préparer 100 mL d'une solution de concentration 50 <draw:frame draw:style-name="media" draw:name="34" text:anchor-type="as-char" draw:z-index="34" svg:width="1.0847916666667cm" svg:height="0.58208333333333cm"><draw:image xlink:href="Pictures/094c26f70aea48ae2ea14ee1d49014dc.png" xlink:type="simple" xlink:show="embed" xlink:actuate="onLoad"/></draw:frame> ?</text:p>
        </text:list-item>
        <text:list-item>
          <text:p text:style-name="Numbering_20_1_Content"> Quel volume de solution mère doit-on prélever pour préparer 100 mL d'une solution de concentration 50 <draw:frame draw:style-name="media" draw:name="35" text:anchor-type="as-char" draw:z-index="35" svg:width="1.0847916666667cm" svg:height="0.58208333333333cm"><draw:image xlink:href="Pictures/094c26f70aea48ae2ea14ee1d49014dc.png" xlink:type="simple" xlink:show="embed" xlink:actuate="onLoad"/></draw:frame> ?</text:p>
        </text:list-item>
        <text:list-item>
          <text:p text:style-name="Numbering_20_1_Content_Last"> Décrire le protocole expérimental pour réaliser cette dilution.</text:p>
        </text:list-item>
      </text:list>
      <text:p text:style-name="Text_20_body"><text:span text:style-name="Strong_20_Emphasis">Corrigé :</text:span></text:p>
      <text:list text:style-name="Numbering_20_1" text:continue-numbering="false">
        <text:list-item>
          <text:p text:style-name="LastListParagraph_Numbering_20_1_Content_First"> <draw:frame draw:style-name="media" draw:name="36" text:anchor-type="as-char" draw:z-index="36" svg:width="7.4877083333333cm" style:rel-width="100%" svg:height="0.74083333333333cm" style:rel-height="scale"><draw:image xlink:href="Pictures/ee70fba2ef623d4b972e6d9dd60b453d.png" xlink:type="simple" xlink:show="embed" xlink:actuate="onLoad"/></draw:frame></text:p>
        </text:list-item>
      </text:list>
      <text:p text:style-name="Text_20_body">   Il faut dissoudre 5 g de sucre.</text:p>
      <text:list text:style-name="Numbering_20_1" text:continue-numbering="false">
        <text:list-item>
          <text:p text:style-name="LastListParagraph_Numbering_20_1_Content_First"> <draw:frame draw:style-name="media" draw:name="37" text:anchor-type="as-char" draw:z-index="37" svg:width="8.9164583333333cm" style:rel-width="100%" svg:height="1.905cm" style:rel-height="scale"><draw:image xlink:href="Pictures/36c9d423c976b445e3c24183053669b7.png" xlink:type="simple" xlink:show="embed" xlink:actuate="onLoad"/></draw:frame></text:p>
        </text:list-item>
      </text:list>
      <text:p text:style-name="Text_20_body">   Il faut prélever 25 mL de solution mère.</text:p>
      <text:list text:style-name="Numbering_20_1" text:continue-numbering="false">
        <text:list-item>
          <text:p text:style-name="LastListParagraph_Numbering_20_1_Content_First"> Protocole expérimental :</text:p>
        </text:list-item>
      </text:list>
      <text:list text:style-name="List_20_1" text:continue-numbering="false">
        <text:list-item>
          <text:p text:style-name="List_20_1_Content_First"> Prélever 25 mL de solution mère à l'aide d'une pipette jaugée de 25 mL.</text:p>
        </text:list-item>
        <text:list-item>
          <text:p text:style-name="List_20_1_Content"> Introduire le volume prélevé dans une fiole jaugée de 100 mL.</text:p>
        </text:list-item>
        <text:list-item>
          <text:p text:style-name="List_20_1_Content"> Compléter avec de l'eau distillée jusqu'au trait de jauge.</text:p>
        </text:list-item>
        <text:list-item>
          <text:p text:style-name="List_20_1_Content_Last"> Homogénéiser la solution en retournant la fiole.</text:p>
        </text:list-item>
      </text:list>
      <text:p text:style-name="Text_20_body"><text:span text:style-name="Strong_20_Emphasis">Exercice 2 : Détermination de concentration par échelle de teinte</text:span></text:p>
      <text:p text:style-name="Text_20_body">On dispose d'une solution inconnue de permanganate de potassium (<draw:frame draw:style-name="media" draw:name="38" text:anchor-type="as-char" draw:z-index="38" svg:width="1.4022916666667cm" svg:height="0.58208333333333cm"><draw:image xlink:href="Pictures/9041cac8cabcbedf7bf5c7a1a9c1b12a.png" xlink:type="simple" xlink:show="embed" xlink:actuate="onLoad"/></draw:frame>), une espèce colorée violette. On prépare une échelle de teinte avec les solutions suivantes :</text:p>
      <text:list text:style-name="List_20_1" text:continue-numbering="false">
        <text:list-item>
          <text:p text:style-name="List_20_1_Content_First"> Solution 1 : 0,020 <draw:frame draw:style-name="media" draw:name="39" text:anchor-type="as-char" draw:z-index="39" svg:width="1.0847916666667cm" svg:height="0.58208333333333cm"><draw:image xlink:href="Pictures/094c26f70aea48ae2ea14ee1d49014dc.png" xlink:type="simple" xlink:show="embed" xlink:actuate="onLoad"/></draw:frame></text:p>
        </text:list-item>
        <text:list-item>
          <text:p text:style-name="List_20_1_Content"> Solution 2 : 0,040 <draw:frame draw:style-name="media" draw:name="40" text:anchor-type="as-char" draw:z-index="40" svg:width="1.0847916666667cm" svg:height="0.58208333333333cm"><draw:image xlink:href="Pictures/094c26f70aea48ae2ea14ee1d49014dc.png" xlink:type="simple" xlink:show="embed" xlink:actuate="onLoad"/></draw:frame></text:p>
        </text:list-item>
        <text:list-item>
          <text:p text:style-name="List_20_1_Content"> Solution 3 : 0,060 <draw:frame draw:style-name="media" draw:name="41" text:anchor-type="as-char" draw:z-index="41" svg:width="1.0847916666667cm" svg:height="0.58208333333333cm"><draw:image xlink:href="Pictures/094c26f70aea48ae2ea14ee1d49014dc.png" xlink:type="simple" xlink:show="embed" xlink:actuate="onLoad"/></draw:frame></text:p>
        </text:list-item>
        <text:list-item>
          <text:p text:style-name="List_20_1_Content"> Solution 4 : 0,080 <draw:frame draw:style-name="media" draw:name="42" text:anchor-type="as-char" draw:z-index="42" svg:width="1.0847916666667cm" svg:height="0.58208333333333cm"><draw:image xlink:href="Pictures/094c26f70aea48ae2ea14ee1d49014dc.png" xlink:type="simple" xlink:show="embed" xlink:actuate="onLoad"/></draw:frame></text:p>
        </text:list-item>
        <text:list-item>
          <text:p text:style-name="List_20_1_Content_Last"> Solution 5 : 0,100 <draw:frame draw:style-name="media" draw:name="43" text:anchor-type="as-char" draw:z-index="43" svg:width="1.0847916666667cm" svg:height="0.58208333333333cm"><draw:image xlink:href="Pictures/094c26f70aea48ae2ea14ee1d49014dc.png" xlink:type="simple" xlink:show="embed" xlink:actuate="onLoad"/></draw:frame></text:p>
        </text:list-item>
      </text:list>
      <text:p text:style-name="Text_20_body">Après comparaison visuelle, la couleur de la solution inconnue est similaire à celle de la solution 3. Estimer la concentration de la solution inconnue.</text:p>
      <text:p text:style-name="Text_20_body"><text:span text:style-name="Strong_20_Emphasis">Corrigé :</text:span></text:p>
      <text:p text:style-name="Text_20_body">La concentration de la solution inconnue est estimée à environ 0,060 <draw:frame draw:style-name="media" draw:name="44" text:anchor-type="as-char" draw:z-index="44" svg:width="1.0847916666667cm" svg:height="0.58208333333333cm"><draw:image xlink:href="Pictures/094c26f70aea48ae2ea14ee1d49014dc.png" xlink:type="simple" xlink:show="embed" xlink:actuate="onLoad"/></draw:frame>.</text:p>
      <text:h text:style-name="Heading_20_2" text:outline-level="2"><text:bookmark-start text:name="__RefHeading___resume_22"/><text:bookmark-start text:name="resume"/>Résumé<text:bookmark-end text:name="__RefHeading___resume_22"/><text:bookmark-end text:name="resume"/></text:h>
      <text:list text:style-name="List_20_1" text:continue-numbering="false">
        <text:list-item>
          <text:p text:style-name="List_20_1_Content_First"> <text:span text:style-name="Strong_20_Emphasis">Solution :</text:span> Mélange homogène d'un soluté dans un solvant.</text:p>
        </text:list-item>
        <text:list-item>
          <text:p text:style-name="List_20_1_Content"> <text:span text:style-name="Strong_20_Emphasis">Solution aqueuse :</text:span> Solution dont le solvant est l'eau.</text:p>
        </text:list-item>
        <text:list-item>
          <text:p text:style-name="List_20_1_Content"> <text:span text:style-name="Strong_20_Emphasis">Soluté :</text:span> Espèce chimique dissoute dans le solvant.</text:p>
        </text:list-item>
        <text:list-item>
          <text:p text:style-name="List_20_1_Content"> <text:span text:style-name="Strong_20_Emphasis">Solvant :</text:span> Espèce chimique qui dissout le soluté.</text:p>
        </text:list-item>
        <text:list-item>
          <text:p text:style-name="List_20_1_Content"> <text:span text:style-name="Strong_20_Emphasis">Masse volumique :</text:span> Masse d'un corps par unité de volume.</text:p>
        </text:list-item>
        <text:list-item>
          <text:p text:style-name="List_20_1_Content"> Formule : <draw:frame draw:style-name="media" draw:name="45" text:anchor-type="as-char" draw:z-index="45" svg:width="1.4022916666667cm" svg:height="1.1641666666667cm"><draw:image xlink:href="Pictures/2627dabf17d60c84dfae674be0629cb5.png" xlink:type="simple" xlink:show="embed" xlink:actuate="onLoad"/></draw:frame></text:p>
        </text:list-item>
        <text:list-item>
          <text:p text:style-name="List_20_1_Content"> <text:span text:style-name="Strong_20_Emphasis">Concentration en masse :</text:span> Masse de soluté par unité de volume de solution.</text:p>
        </text:list-item>
        <text:list-item>
          <text:p text:style-name="List_20_1_Content"> Formule : <draw:frame draw:style-name="media" draw:name="46" text:anchor-type="as-char" draw:z-index="46" svg:width="2.7252083333333cm" style:rel-width="100%" svg:height="1.7197916666667cm" style:rel-height="scale"><draw:image xlink:href="Pictures/b69631075c0e813fca0b5cbfc256ca0e.png" xlink:type="simple" xlink:show="embed" xlink:actuate="onLoad"/></draw:frame></text:p>
        </text:list-item>
        <text:list-item>
          <text:p text:style-name="List_20_1_Content"> <text:span text:style-name="Strong_20_Emphasis">Dilution :</text:span> Diminution de la concentration d'une solution par ajout de solvant.</text:p>
        </text:list-item>
        <text:list-item>
          <text:p text:style-name="List_20_1_Content"> <text:span text:style-name="Strong_20_Emphasis">Facteur de dilution :</text:span> Rapport entre la concentration initiale et la concentration finale.</text:p>
        </text:list-item>
        <text:list-item>
          <text:p text:style-name="List_20_1_Content"> Formule : <draw:frame draw:style-name="media" draw:name="47" text:anchor-type="as-char" draw:z-index="47" svg:width="3.1485416666667cm" style:rel-width="100%" svg:height="1.905cm" style:rel-height="scale"><draw:image xlink:href="Pictures/73986cb32e6e2312bf80234dc3f51a10.png" xlink:type="simple" xlink:show="embed" xlink:actuate="onLoad"/></draw:frame></text:p>
        </text:list-item>
        <text:list-item>
          <text:p text:style-name="List_20_1_Content"> Relation lors d'une dilution : <draw:frame draw:style-name="media" draw:name="48" text:anchor-type="as-char" draw:z-index="48" svg:width="2.6722916666667cm" style:rel-width="100%" svg:height="0.58208333333333cm" style:rel-height="scale"><draw:image xlink:href="Pictures/127f7fa6e0e0abe2c2b85fa9b737d669.png" xlink:type="simple" xlink:show="embed" xlink:actuate="onLoad"/></draw:frame></text:p>
        </text:list-item>
        <text:list-item>
          <text:p text:style-name="List_20_1_Content"> <text:span text:style-name="Strong_20_Emphasis">Chapitre 1 : Qu'est-ce qu'une solution aqueuse ?</text:span></text:p>
        </text:list-item>
        <text:list-item>
          <text:p text:style-name="List_20_1_Content"> Une solution est un mélange homogène.</text:p>
        </text:list-item>
        <text:list-item>
          <text:p text:style-name="List_20_1_Content"> Une solution aqueuse a l'eau comme solvant.</text:p>
        </text:list-item>
        <text:list-item>
          <text:p text:style-name="List_20_1_Content"> Le soluté est ce qui est dissous, le solvant dissout.</text:p>
        </text:list-item>
        <text:list-item>
          <text:p text:style-name="List_20_1_Content"> <text:span text:style-name="Strong_20_Emphasis">Chapitre 2 : La masse volumique</text:span></text:p>
        </text:list-item>
        <text:list-item>
          <text:p text:style-name="List_20_1_Content"> La masse volumique relie la masse et le volume d'une substance.</text:p>
        </text:list-item>
        <text:list-item>
          <text:p text:style-name="List_20_1_Content"> Elle est caractéristique d'un corps pur.</text:p>
        </text:list-item>
        <text:list-item>
          <text:p text:style-name="List_20_1_Content"> <text:span text:style-name="Strong_20_Emphasis">Chapitre 3 : La concentration en masse</text:span></text:p>
        </text:list-item>
        <text:list-item>
          <text:p text:style-name="List_20_1_Content"> La concentration en masse indique la quantité de soluté dans un volume de solution.</text:p>
        </text:list-item>
        <text:list-item>
          <text:p text:style-name="List_20_1_Content"> On peut préparer une solution par dissolution en calculant la masse de soluté nécessaire.</text:p>
        </text:list-item>
        <text:list-item>
          <text:p text:style-name="List_20_1_Content"> <text:span text:style-name="Strong_20_Emphasis">Chapitre 4 : La dilution</text:span></text:p>
        </text:list-item>
        <text:list-item>
          <text:p text:style-name="List_20_1_Content"> La dilution diminue la concentration sans changer la quantité de soluté.</text:p>
        </text:list-item>
        <text:list-item>
          <text:p text:style-name="List_20_1_Content"> Le facteur de dilution permet de calculer les volumes et concentrations.</text:p>
        </text:list-item>
        <text:list-item>
          <text:p text:style-name="List_20_1_Content"> <text:span text:style-name="Strong_20_Emphasis">Chapitre 5 : Détermination de la concentration par colorimétrie</text:span></text:p>
        </text:list-item>
        <text:list-item>
          <text:p text:style-name="List_20_1_Content"> La colorimétrie permet d'estimer la concentration d'une espèce colorée.</text:p>
        </text:list-item>
        <text:list-item>
          <text:p text:style-name="List_20_1_Content"> Une échelle de teinte permet une estimation visuelle.</text:p>
        </text:list-item>
        <text:list-item>
          <text:p text:style-name="List_20_1_Content"> Une courbe d'étalonnage permet une détermination plus précise avec un spectrophotomètre.</text:p>
        </text:list-item>
        <text:list-item>
          <text:p text:style-name="List_20_1_Content_Last"> Dans certains cas, la concentration en masse peut être déduite de la masse volumiqu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3::23:36</meta:creation-date>
    <dc:creator>Generated</dc:creator>
    <dc:date>2026-08-25T03::23:36</dc:date>
    <dc:language>en-US</dc:language>
    <meta:editing-cycles>1</meta:editing-cycles>
    <meta:editing-duration>PT0S</meta:editing-duration>
    <dc:title>cours:lycee:generale:seconde_generale_et_technologique:physique_chimie:les_solutions_aqueuses</dc:title>
  </office:meta>
</office:document-meta>
</file>