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2d4eef88e5c547139d5bc6c2c1b1ce6.png"/>
  <manifest:file-entry manifest:media-type="image/png" manifest:full-path="Pictures/a0ab31fa27b97d726523829df7c3333d.png"/>
  <manifest:file-entry manifest:media-type="image/png" manifest:full-path="Pictures/00c2f3c2ea90a8e70033dfba8dbd37e3.png"/>
  <manifest:file-entry manifest:media-type="image/png" manifest:full-path="Pictures/132d0b530b53831c0c30ac263583d1b3.png"/>
  <manifest:file-entry manifest:media-type="image/png" manifest:full-path="Pictures/682212ab3af829f031bd3ef1701763b0.png"/>
  <manifest:file-entry manifest:media-type="image/png" manifest:full-path="Pictures/50cc2648f0cf5cd2edd1a4b6e2bbd6c3.png"/>
  <manifest:file-entry manifest:media-type="image/png" manifest:full-path="Pictures/dc3944bf77de01abadfdd11d3e8d5d9e.png"/>
  <manifest:file-entry manifest:media-type="image/png" manifest:full-path="Pictures/f8292a2df99c6819465723fb0e890e89.png"/>
  <manifest:file-entry manifest:media-type="image/png" manifest:full-path="Pictures/eec16f63a6c1c579470037138a4532d3.png"/>
  <manifest:file-entry manifest:media-type="image/png" manifest:full-path="Pictures/b951091482b2016a8834d26a2f05765a.png"/>
  <manifest:file-entry manifest:media-type="image/png" manifest:full-path="Pictures/efcbb5d1903954f071d79046c23ed14d.png"/>
  <manifest:file-entry manifest:media-type="image/png" manifest:full-path="Pictures/6a981de1c8b41c4cd4cfd862f0b3c745.png"/>
  <manifest:file-entry manifest:media-type="image/png" manifest:full-path="Pictures/980850ce8edc267d3bd7447f724198dc.png"/>
  <manifest:file-entry manifest:media-type="image/png" manifest:full-path="Pictures/333df8dadfe0f54dd58f3a394f4ca432.png"/>
  <manifest:file-entry manifest:media-type="image/png" manifest:full-path="Pictures/e5bb746b049081ca40f63447589dc3c8.png"/>
  <manifest:file-entry manifest:media-type="image/png" manifest:full-path="Pictures/a4baf239327fbdf50d081df4b67196c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lycee:generale:seconde_generale_et_technologique:physique_chimie:echelle_de_teinte"/><text:bookmark-start text:name="__RefHeading___echelle_de_teinte_1"/><text:bookmark-start text:name="echelle_de_teinte"/>Échelle de teinte<text:bookmark-end text:name="__RefHeading___echelle_de_teinte_1"/><text:bookmark-end text:name="echelle_de_teinte"/></text:h>
      <text:h text:style-name="Heading_20_2" text:outline-level="2"><text:bookmark-start text:name="__RefHeading___prerequis_2"/><text:bookmark-start text:name="prerequis"/>Prérequis<text:bookmark-end text:name="__RefHeading___prerequis_2"/><text:bookmark-end text:name="prerequis"/></text:h>
      <text:p text:style-name="Text_20_body">Pour aborder ce cours sur l'échelle de teinte et la dilution, il est essentiel de maîtriser les notions suivantes vues en classes précédentes :</text:p>
      <text:list text:style-name="List_20_1" text:continue-numbering="false">
        <text:list-item>
          <text:p text:style-name="List_20_1_Content_First"> <text:span text:style-name="Strong_20_Emphasis">Notions de base sur la matière :</text:span> Masse, volume, densité.</text:p>
        </text:list-item>
        <text:list-item>
          <text:p text:style-name="List_20_1_Content"> <text:span text:style-name="Strong_20_Emphasis">Calculs simples :</text:span> Règles de trois, conversions d'unités.</text:p>
        </text:list-item>
        <text:list-item>
          <text:p text:style-name="List_20_1_Content"> <text:span text:style-name="Strong_20_Emphasis">Concentration :</text:span> Définition qualitative de la concentration d'une solution.</text:p>
        </text:list-item>
        <text:list-item>
          <text:p text:style-name="List_20_1_Content_Last"> <text:span text:style-name="Strong_20_Emphasis">Place du cours dans la progression :</text:span> Ce cours s'inscrit dans le chapitre sur les transformations chimiques et les réactions en solution, après l'étude des quantités de matière et des concentrations, et avant l'étude des titrages. Il permet de comprendre comment préparer une solution de concentration donnée à partir d'une solution mère.</text:p>
        </text:list-item>
      </text:list>
      <text:h text:style-name="Heading_20_2" text:outline-level="2"><text:bookmark-start text:name="__RefHeading___chapitre_1introduction_a_la_notion_de_dilution_3"/><text:bookmark-start text:name="chapitre_1introduction_a_la_notion_de_dilution"/>Chapitre 1 : Introduction à la notion de dilution<text:bookmark-end text:name="__RefHeading___chapitre_1introduction_a_la_notion_de_dilution_3"/><text:bookmark-end text:name="chapitre_1introduction_a_la_notion_de_dilution"/></text:h>
      <text:h text:style-name="Heading_20_3" text:outline-level="3"><text:bookmark-start text:name="__RefHeading___la_concentration_d_une_solution_4"/><text:bookmark-start text:name="la_concentration_d_une_solution"/>1.1 La concentration d'une solution<text:bookmark-end text:name="__RefHeading___la_concentration_d_une_solution_4"/><text:bookmark-end text:name="la_concentration_d_une_solution"/></text:h>
      <text:p text:style-name="Text_20_body">Une <text:span text:style-name="Strong_20_Emphasis">solution</text:span> est un mélange homogène de deux ou plus de substances. La substance dissoute est appelée <text:span text:style-name="Strong_20_Emphasis">soluté</text:span>, et la substance qui dissout le soluté est appelée <text:span text:style-name="Strong_20_Emphasis">solvant</text:span>. La <text:span text:style-name="Strong_20_Emphasis">concentration</text:span> d'une solution exprime la quantité de soluté présente dans une quantité donnée de solvant ou de solution. Il existe différentes manières d'exprimer la concentration, notamment la <text:span text:style-name="Strong_20_Emphasis">concentration en masse</text:span> (masse de soluté par volume de solution, exprimée en g/L) et la <text:span text:style-name="Strong_20_Emphasis">concentration en quantité de matière</text:span> (nombre de moles de soluté par volume de solution, exprimée en mol/L).</text:p>
      <text:h text:style-name="Heading_20_3" text:outline-level="3"><text:bookmark-start text:name="__RefHeading___la_dilutionprincipe_et_interet_5"/><text:bookmark-start text:name="la_dilutionprincipe_et_interet"/>1.2 La dilution : principe et intérêt<text:bookmark-end text:name="__RefHeading___la_dilutionprincipe_et_interet_5"/><text:bookmark-end text:name="la_dilutionprincipe_et_interet"/></text:h>
      <text:p text:style-name="Text_20_body">La <text:span text:style-name="Strong_20_Emphasis">dilution</text:span> est le processus consistant à diminuer la concentration d'une solution en ajoutant du solvant. Ce processus est couramment utilisé en laboratoire pour obtenir des solutions de concentration précise à partir d'une solution plus concentrée, appelée <text:span text:style-name="Strong_20_Emphasis">solution mère</text:span>. L'intérêt de la dilution réside dans la possibilité de manipuler des volumes plus importants de solutions moins concentrées, ce qui facilite les expériences et réduit les risques liés à l'utilisation de solutions très concentrées.</text:p>
      <text:h text:style-name="Heading_20_3" text:outline-level="3"><text:bookmark-start text:name="__RefHeading___l_equation_de_dilution_6"/><text:bookmark-start text:name="l_equation_de_dilution"/>1.3 L'équation de dilution<text:bookmark-end text:name="__RefHeading___l_equation_de_dilution_6"/><text:bookmark-end text:name="l_equation_de_dilution"/></text:h>
      <text:p text:style-name="Text_20_body">La dilution est basée sur le principe de conservation de la quantité de matière du soluté. La quantité de matière du soluté reste constante pendant la dilution, seule la concentration change. L'équation de dilution est la suivante :</text:p>
      <text:p text:style-name="Text_20_body"><draw:frame draw:style-name="media" draw:name="0" text:anchor-type="as-char" draw:z-index="0" svg:width="2.301875cm" style:rel-width="100%" svg:height="0.58208333333333cm" style:rel-height="scale"><draw:image xlink:href="Pictures/92d4eef88e5c547139d5bc6c2c1b1ce6.png" xlink:type="simple" xlink:show="embed" xlink:actuate="onLoad"/></draw:frame></text:p>
      <text:p text:style-name="Text_20_body">Où :</text:p>
      <text:list text:style-name="List_20_1" text:continue-numbering="false">
        <text:list-item>
          <text:p text:style-name="List_20_1_Content_First"> <draw:frame draw:style-name="media" draw:name="1" text:anchor-type="as-char" draw:z-index="1" svg:width="0.50270833333333cm" svg:height="0.58208333333333cm"><draw:image xlink:href="Pictures/a0ab31fa27b97d726523829df7c3333d.png" xlink:type="simple" xlink:show="embed" xlink:actuate="onLoad"/></draw:frame> est la concentration de la solution mère.</text:p>
        </text:list-item>
        <text:list-item>
          <text:p text:style-name="List_20_1_Content"> <draw:frame draw:style-name="media" draw:name="2" text:anchor-type="as-char" draw:z-index="2" svg:width="0.47625cm" svg:height="0.58208333333333cm"><draw:image xlink:href="Pictures/00c2f3c2ea90a8e70033dfba8dbd37e3.png" xlink:type="simple" xlink:show="embed" xlink:actuate="onLoad"/></draw:frame> est le volume de la solution mère prélevé.</text:p>
        </text:list-item>
        <text:list-item>
          <text:p text:style-name="List_20_1_Content"> <draw:frame draw:style-name="media" draw:name="3" text:anchor-type="as-char" draw:z-index="3" svg:width="0.52916666666667cm" svg:height="0.58208333333333cm"><draw:image xlink:href="Pictures/132d0b530b53831c0c30ac263583d1b3.png" xlink:type="simple" xlink:show="embed" xlink:actuate="onLoad"/></draw:frame> est la concentration de la solution diluée.</text:p>
        </text:list-item>
        <text:list-item>
          <text:p text:style-name="List_20_1_Content_Last"> <draw:frame draw:style-name="media" draw:name="4" text:anchor-type="as-char" draw:z-index="4" svg:width="0.50270833333333cm" svg:height="0.58208333333333cm"><draw:image xlink:href="Pictures/682212ab3af829f031bd3ef1701763b0.png" xlink:type="simple" xlink:show="embed" xlink:actuate="onLoad"/></draw:frame> est le volume de la solution diluée.</text:p>
        </text:list-item>
      </text:list>
      <text:p text:style-name="Text_20_body"><text:span text:style-name="Strong_20_Emphasis">Remarque pédagogique :</text:span> Il est important de souligner que les concentrations <draw:frame draw:style-name="media" draw:name="5" text:anchor-type="as-char" draw:z-index="5" svg:width="0.50270833333333cm" svg:height="0.58208333333333cm"><draw:image xlink:href="Pictures/a0ab31fa27b97d726523829df7c3333d.png" xlink:type="simple" xlink:show="embed" xlink:actuate="onLoad"/></draw:frame> et <draw:frame draw:style-name="media" draw:name="6" text:anchor-type="as-char" draw:z-index="6" svg:width="0.52916666666667cm" svg:height="0.58208333333333cm"><draw:image xlink:href="Pictures/132d0b530b53831c0c30ac263583d1b3.png" xlink:type="simple" xlink:show="embed" xlink:actuate="onLoad"/></draw:frame> doivent être exprimées dans les mêmes unités (par exemple, g/L ou mol/L), et les volumes <draw:frame draw:style-name="media" draw:name="7" text:anchor-type="as-char" draw:z-index="7" svg:width="0.47625cm" svg:height="0.58208333333333cm"><draw:image xlink:href="Pictures/00c2f3c2ea90a8e70033dfba8dbd37e3.png" xlink:type="simple" xlink:show="embed" xlink:actuate="onLoad"/></draw:frame> et <draw:frame draw:style-name="media" draw:name="8" text:anchor-type="as-char" draw:z-index="8" svg:width="0.50270833333333cm" svg:height="0.58208333333333cm"><draw:image xlink:href="Pictures/682212ab3af829f031bd3ef1701763b0.png" xlink:type="simple" xlink:show="embed" xlink:actuate="onLoad"/></draw:frame> doivent être exprimés dans les mêmes unités (par exemple, L ou mL).</text:p>
      <text:p text:style-name="Text_20_body"><text:span text:style-name="Strong_20_Emphasis">*Exemple :</text:span>* On souhaite diluer 100 mL d'une solution de chlorure de sodium (NaCl) de concentration 20 g/L pour obtenir une solution de concentration 5 g/L. Quel volume de solution mère doit-on prélever ?</text:p>
      <text:p text:style-name="Text_20_body"><draw:frame draw:style-name="media" draw:name="9" text:anchor-type="as-char" draw:z-index="9" svg:width="7.1702083333333cm" style:rel-width="100%" svg:height="1.905cm" style:rel-height="scale"><draw:image xlink:href="Pictures/50cc2648f0cf5cd2edd1a4b6e2bbd6c3.png" xlink:type="simple" xlink:show="embed" xlink:actuate="onLoad"/></draw:frame></text:p>
      <text:p text:style-name="Text_20_body">Il faut donc prélever 25 mL de la solution mère et compléter avec du solvant (eau) jusqu'à un volume total de 100 mL.</text:p>
      <text:h text:style-name="Heading_20_2" text:outline-level="2"><text:bookmark-start text:name="__RefHeading___chapitre_2application_de_l_equation_de_dilution_7"/><text:bookmark-start text:name="chapitre_2application_de_l_equation_de_dilution"/>Chapitre 2 : Application de l'équation de dilution<text:bookmark-end text:name="__RefHeading___chapitre_2application_de_l_equation_de_dilution_7"/><text:bookmark-end text:name="chapitre_2application_de_l_equation_de_dilution"/></text:h>
      <text:h text:style-name="Heading_20_3" text:outline-level="3"><text:bookmark-start text:name="__RefHeading___calcul_du_volume_de_solution_mere_a_prelever_8"/><text:bookmark-start text:name="calcul_du_volume_de_solution_mere_a_prelever"/>2.1 Calcul du volume de solution mère à prélever<text:bookmark-end text:name="__RefHeading___calcul_du_volume_de_solution_mere_a_prelever_8"/><text:bookmark-end text:name="calcul_du_volume_de_solution_mere_a_prelever"/></text:h>
      <text:p text:style-name="Text_20_body">Comme illustré dans l'exemple précédent, l'équation de dilution permet de calculer le volume de solution mère nécessaire pour obtenir une solution diluée de concentration souhaitée. Il est important de bien identifier les données du problème et d'appliquer l'équation correctement.</text:p>
      <text:p text:style-name="Text_20_body"><text:span text:style-name="Strong_20_Emphasis">Exercice 1 :</text:span> On dispose d'une solution concentrée d'acide sulfurique (<draw:frame draw:style-name="media" draw:name="10" text:anchor-type="as-char" draw:z-index="10" svg:width="1.349375cm" svg:height="0.58208333333333cm"><draw:image xlink:href="Pictures/dc3944bf77de01abadfdd11d3e8d5d9e.png" xlink:type="simple" xlink:show="embed" xlink:actuate="onLoad"/></draw:frame>) de concentration 18 mol/L. On souhaite préparer 500 mL d'une solution d'acide sulfurique de concentration 0,5 mol/L. Calculer le volume de solution concentrée à prélever.</text:p>
      <text:p text:style-name="Text_20_body"><text:span text:style-name="Strong_20_Emphasis">Corrigé guidé :</text:span></text:p>
      <text:list text:style-name="Numbering_20_1" text:continue-numbering="false">
        <text:list-item>
          <text:p text:style-name="Numbering_20_1_Content_First"> Identifier les données : <draw:frame draw:style-name="media" draw:name="11" text:anchor-type="as-char" draw:z-index="11" svg:width="2.6722916666667cm" style:rel-width="100%" svg:height="0.74083333333333cm" style:rel-height="scale"><draw:image xlink:href="Pictures/f8292a2df99c6819465723fb0e890e89.png" xlink:type="simple" xlink:show="embed" xlink:actuate="onLoad"/></draw:frame>, <draw:frame draw:style-name="media" draw:name="12" text:anchor-type="as-char" draw:z-index="12" svg:width="3.2808333333333cm" style:rel-width="100%" svg:height="0.58208333333333cm" style:rel-height="scale"><draw:image xlink:href="Pictures/eec16f63a6c1c579470037138a4532d3.png" xlink:type="simple" xlink:show="embed" xlink:actuate="onLoad"/></draw:frame>, <draw:frame draw:style-name="media" draw:name="13" text:anchor-type="as-char" draw:z-index="13" svg:width="2.936875cm" style:rel-width="100%" svg:height="0.74083333333333cm" style:rel-height="scale"><draw:image xlink:href="Pictures/b951091482b2016a8834d26a2f05765a.png" xlink:type="simple" xlink:show="embed" xlink:actuate="onLoad"/></draw:frame>.</text:p>
        </text:list-item>
        <text:list-item>
          <text:p text:style-name="Numbering_20_1_Content"> Appliquer l'équation de dilution : <draw:frame draw:style-name="media" draw:name="14" text:anchor-type="as-char" draw:z-index="14" svg:width="9.921875cm" style:rel-width="100%" svg:height="1.905cm" style:rel-height="scale"><draw:image xlink:href="Pictures/efcbb5d1903954f071d79046c23ed14d.png" xlink:type="simple" xlink:show="embed" xlink:actuate="onLoad"/></draw:frame>.</text:p>
        </text:list-item>
        <text:list-item>
          <text:p text:style-name="Numbering_20_1_Content_Last"> Conclusion : Il faut prélever 13,9 mL de la solution concentrée et compléter avec de l'eau distillée jusqu'à un volume total de 500 mL.</text:p>
        </text:list-item>
      </text:list>
      <text:h text:style-name="Heading_20_3" text:outline-level="3"><text:bookmark-start text:name="__RefHeading___calcul_de_la_concentration_d_une_solution_diluee_9"/><text:bookmark-start text:name="calcul_de_la_concentration_d_une_solution_diluee"/>2.2 Calcul de la concentration d'une solution diluée<text:bookmark-end text:name="__RefHeading___calcul_de_la_concentration_d_une_solution_diluee_9"/><text:bookmark-end text:name="calcul_de_la_concentration_d_une_solution_diluee"/></text:h>
      <text:p text:style-name="Text_20_body">L'équation de dilution peut également être utilisée pour calculer la concentration d'une solution diluée si l'on connaît la concentration de la solution mère et les volumes utilisés.</text:p>
      <text:p text:style-name="Text_20_body"><text:span text:style-name="Strong_20_Emphasis">Exercice 2 :</text:span> On dilue 25 mL d'une solution de nitrate d'argent (<draw:frame draw:style-name="media" draw:name="15" text:anchor-type="as-char" draw:z-index="15" svg:width="1.3229166666667cm" svg:height="0.58208333333333cm"><draw:image xlink:href="Pictures/6a981de1c8b41c4cd4cfd862f0b3c745.png" xlink:type="simple" xlink:show="embed" xlink:actuate="onLoad"/></draw:frame>) de concentration 0,1 mol/L dans 100 mL d'eau distillée. Quelle est la concentration de la solution diluée ?</text:p>
      <text:p text:style-name="Text_20_body"><text:span text:style-name="Strong_20_Emphasis">Corrigé guidé :</text:span></text:p>
      <text:list text:style-name="Numbering_20_1" text:continue-numbering="false">
        <text:list-item>
          <text:p text:style-name="Numbering_20_1_Content_First"> Identifier les données : <draw:frame draw:style-name="media" draw:name="16" text:anchor-type="as-char" draw:z-index="16" svg:width="2.8839583333333cm" style:rel-width="100%" svg:height="0.74083333333333cm" style:rel-height="scale"><draw:image xlink:href="Pictures/980850ce8edc267d3bd7447f724198dc.png" xlink:type="simple" xlink:show="embed" xlink:actuate="onLoad"/></draw:frame>, <draw:frame draw:style-name="media" draw:name="17" text:anchor-type="as-char" draw:z-index="17" svg:width="1.825625cm" svg:height="0.58208333333333cm"><draw:image xlink:href="Pictures/333df8dadfe0f54dd58f3a394f4ca432.png" xlink:type="simple" xlink:show="embed" xlink:actuate="onLoad"/></draw:frame>, <draw:frame draw:style-name="media" draw:name="18" text:anchor-type="as-char" draw:z-index="18" svg:width="4.8947916666667cm" style:rel-width="100%" svg:height="0.58208333333333cm" style:rel-height="scale"><draw:image xlink:href="Pictures/e5bb746b049081ca40f63447589dc3c8.png" xlink:type="simple" xlink:show="embed" xlink:actuate="onLoad"/></draw:frame>.</text:p>
        </text:list-item>
        <text:list-item>
          <text:p text:style-name="Numbering_20_1_Content"> Appliquer l'équation de dilution : <draw:frame draw:style-name="media" draw:name="19" text:anchor-type="as-char" draw:z-index="19" svg:width="9.04875cm" style:rel-width="100%" svg:height="1.905cm" style:rel-height="scale"><draw:image xlink:href="Pictures/a4baf239327fbdf50d081df4b67196c6.png" xlink:type="simple" xlink:show="embed" xlink:actuate="onLoad"/></draw:frame>.</text:p>
        </text:list-item>
        <text:list-item>
          <text:p text:style-name="Numbering_20_1_Content_Last"> Conclusion : La concentration de la solution diluée est de 0,02 mol/L.</text:p>
        </text:list-item>
      </text:list>
      <text:h text:style-name="Heading_20_2" text:outline-level="2"><text:bookmark-start text:name="__RefHeading___chapitre_3precautions_et_erreurs_frequentes_10"/><text:bookmark-start text:name="chapitre_3precautions_et_erreurs_frequentes"/>Chapitre 3 : Précautions et erreurs fréquentes<text:bookmark-end text:name="__RefHeading___chapitre_3precautions_et_erreurs_frequentes_10"/><text:bookmark-end text:name="chapitre_3precautions_et_erreurs_frequentes"/></text:h>
      <text:h text:style-name="Heading_20_3" text:outline-level="3"><text:bookmark-start text:name="__RefHeading___precautions_lors_de_la_dilution_11"/><text:bookmark-start text:name="precautions_lors_de_la_dilution"/>3.1 Précautions lors de la dilution<text:bookmark-end text:name="__RefHeading___precautions_lors_de_la_dilution_11"/><text:bookmark-end text:name="precautions_lors_de_la_dilution"/></text:h>
      <text:p text:style-name="Text_20_body">La dilution de solutions, en particulier d'acides ou de bases concentrés, doit être effectuée avec précaution. Il est important de :</text:p>
      <text:list text:style-name="List_20_1" text:continue-numbering="false">
        <text:list-item>
          <text:p text:style-name="List_20_1_Content_First"> <text:span text:style-name="Strong_20_Emphasis">Toujours ajouter l'acide (ou la base) à l'eau, et jamais l'inverse.</text:span> L'ajout d'eau à l'acide concentré peut provoquer une forte élévation de température et des projections dangereuses.</text:p>
        </text:list-item>
        <text:list-item>
          <text:p text:style-name="List_20_1_Content"> <text:span text:style-name="Strong_20_Emphasis">Utiliser des équipements de protection individuelle (EPI) :</text:span> Lunettes de sécurité, gants, blouse.</text:p>
        </text:list-item>
        <text:list-item>
          <text:p text:style-name="List_20_1_Content"> <text:span text:style-name="Strong_20_Emphasis">Agiter doucement la solution pendant l'ajout de l'acide (ou de la base) pour assurer un mélange homogène.</text:span></text:p>
        </text:list-item>
        <text:list-item>
          <text:p text:style-name="List_20_1_Content_Last"> <text:span text:style-name="Strong_20_Emphasis">Utiliser des pipettes ou des burettes pour mesurer les volumes avec précision.</text:span></text:p>
        </text:list-item>
      </text:list>
      <text:h text:style-name="Heading_20_3" text:outline-level="3"><text:bookmark-start text:name="__RefHeading___erreurs_frequentes_12"/><text:bookmark-start text:name="erreurs_frequentes"/>3.2 Erreurs fréquentes<text:bookmark-end text:name="__RefHeading___erreurs_frequentes_12"/><text:bookmark-end text:name="erreurs_frequentes"/></text:h>
      <text:p text:style-name="Text_20_body">Les erreurs fréquentes lors de la dilution incluent :</text:p>
      <text:list text:style-name="List_20_1" text:continue-numbering="false">
        <text:list-item>
          <text:p text:style-name="List_20_1_Content_First"> <text:span text:style-name="Strong_20_Emphasis">Oublier de convertir les unités :</text:span> S'assurer que les volumes sont exprimés dans la même unité (L ou mL) et que les concentrations sont exprimées dans la même unité (g/L ou mol/L).</text:p>
        </text:list-item>
        <text:list-item>
          <text:p text:style-name="List_20_1_Content"> <text:span text:style-name="Strong_20_Emphasis">Ne pas tenir compte du volume final :</text:span> Le volume final de la solution diluée est la somme du volume de la solution mère et du volume de solvant ajouté.</text:p>
        </text:list-item>
        <text:list-item>
          <text:p text:style-name="List_20_1_Content_Last"> <text:span text:style-name="Strong_20_Emphasis">Confondre les formules :</text:span> Bien distinguer la formule pour calculer le volume de solution mère à prélever de la formule pour calculer la concentration de la solution diluée.</text:p>
        </text:list-item>
      </text:list>
      <text:h text:style-name="Heading_20_2" text:outline-level="2"><text:bookmark-start text:name="__RefHeading___resume_13"/><text:bookmark-start text:name="resume"/>Résumé<text:bookmark-end text:name="__RefHeading___resume_13"/><text:bookmark-end text:name="resume"/></text:h>
      <text:list text:style-name="List_20_1" text:continue-numbering="false">
        <text:list-item>
          <text:p text:style-name="List_20_1_Content_First"> Une <text:span text:style-name="Strong_20_Emphasis">solution</text:span> est un mélange homogène de soluté et de solvant.</text:p>
        </text:list-item>
        <text:list-item>
          <text:p text:style-name="List_20_1_Content"> La <text:span text:style-name="Strong_20_Emphasis">concentration</text:span> d'une solution exprime la quantité de soluté par quantité de solution.</text:p>
        </text:list-item>
        <text:list-item>
          <text:p text:style-name="List_20_1_Content"> La <text:span text:style-name="Strong_20_Emphasis">dilution</text:span> est le processus de diminution de la concentration d'une solution par ajout de solvant.</text:p>
        </text:list-item>
        <text:list-item>
          <text:p text:style-name="List_20_1_Content"> L'<text:span text:style-name="Strong_20_Emphasis">équation de dilution</text:span> est : <draw:frame draw:style-name="media" draw:name="20" text:anchor-type="as-char" draw:z-index="20" svg:width="2.301875cm" style:rel-width="100%" svg:height="0.58208333333333cm" style:rel-height="scale"><draw:image xlink:href="Pictures/92d4eef88e5c547139d5bc6c2c1b1ce6.png" xlink:type="simple" xlink:show="embed" xlink:actuate="onLoad"/></draw:frame>.</text:p>
        </text:list-item>
        <text:list-item>
          <text:p text:style-name="List_20_1_Content"> <text:span text:style-name="Strong_20_Emphasis">Chapitre 1 :</text:span> Introduction aux concepts de concentration, dilution et équation de dilution.</text:p>
        </text:list-item>
        <text:list-item>
          <text:p text:style-name="List_20_1_Content"> <text:span text:style-name="Strong_20_Emphasis">Chapitre 2 :</text:span> Application de l'équation de dilution pour calculer le volume de solution mère à prélever et la concentration d'une solution diluée.</text:p>
        </text:list-item>
        <text:list-item>
          <text:p text:style-name="List_20_1_Content_Last"> <text:span text:style-name="Strong_20_Emphasis">Chapitre 3 :</text:span> Précautions à prendre lors de la dilution et erreurs fréquentes à évit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45:24</meta:creation-date>
    <dc:creator>Generated</dc:creator>
    <dc:date>2026-08-25T02::45:24</dc:date>
    <dc:language>en-US</dc:language>
    <meta:editing-cycles>1</meta:editing-cycles>
    <meta:editing-duration>PT0S</meta:editing-duration>
    <dc:title>cours:lycee:generale:seconde_generale_et_technologique:physique_chimie:echelle_de_teinte</dc:title>
  </office:meta>
</office:document-meta>
</file>