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eda737a0390db6acb396ba8d89e7cf.png"/>
  <manifest:file-entry manifest:media-type="image/png" manifest:full-path="Pictures/709673b8dea1d1b96af08fcad156670e.png"/>
  <manifest:file-entry manifest:media-type="image/png" manifest:full-path="Pictures/99e709019377da927e2249dd74122b0d.png"/>
  <manifest:file-entry manifest:media-type="image/png" manifest:full-path="Pictures/3378c769696299de918d851683012476.png"/>
  <manifest:file-entry manifest:media-type="image/png" manifest:full-path="Pictures/2aa9a0c2393caf16e1f35d446cc6aa4f.png"/>
  <manifest:file-entry manifest:media-type="image/png" manifest:full-path="Pictures/ebe93c89c248466722ed057e22e6a2b3.png"/>
  <manifest:file-entry manifest:media-type="image/png" manifest:full-path="Pictures/14df88207100440d68e5e8b55c7c5953.png"/>
  <manifest:file-entry manifest:media-type="image/png" manifest:full-path="Pictures/7135ce0152d93e6585b227bd95964d1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ours:lycee:generale:premiere_generale:physique_chimie:ondes_mecaniques_et_propagation"/># Ondes mécaniques et propagation</text:p>
      <text:p text:style-name="Text_20_body">## Prérequis</text:p>
      <text:p text:style-name="Text_20_body">Ce cours suppose que vous maîtrisez les notions de base sur le mouvement vibratoire (oscillations, période, fréquence, amplitude) vues en seconde. Il s'inscrit dans la continuité du chapitre sur la mécanique et précède l'étude des phénomènes ondulatoires plus complexes. Ce chapitre est fondamental pour la compréhension de l'acoustique, de l'optique ondulatoire et de nombreux autres domaines de la physique.</text:p>
      <text:p text:style-name="Text_20_body">## Chapitre 1 : Description d'une onde mécanique progressive</text:p>
      <text:p text:style-name="Text_20_body">### 1.1 Définition et caractéristiques d'une onde mécanique progressive</text:p>
      <text:p text:style-name="Text_20_body">Une <text:span text:style-name="Strong_20_Emphasis">onde mécanique progressive</text:span> est une perturbation qui se propage dans un milieu matériel sans transport de matière, mais avec transport d'énergie. Imaginez une vague à la surface de l'eau : l'eau ne se déplace pas sur des kilomètres, mais la forme de la vague, elle, se propage.</text:p>
      <text:p text:style-name="Text_20_body">* <text:span text:style-name="Strong_20_Emphasis">Milieu de propagation :</text:span> L'onde a besoin d'un milieu matériel pour se propager (solide, liquide ou gaz). Dans le vide, il n'y a pas de propagation d'ondes mécaniques.
* <text:span text:style-name="Strong_20_Emphasis">Perturbation :</text:span> Il s'agit d'une variation locale des propriétés du milieu (déplacement, pression, densité…).
* <text:span text:style-name="Strong_20_Emphasis">Propagation :</text:span> La perturbation se transmet de proche en proche dans le milieu.
* <text:span text:style-name="Strong_20_Emphasis">Absence de transport de matière :</text:span> Les particules du milieu oscillent autour de leur position d'équilibre, sans se déplacer globalement avec l'onde.</text:p>
      <text:p text:style-name="Text_20_body">### 1.2 Ondes transversales et longitudinales</text:p>
      <text:p text:style-name="Text_20_body">On distingue deux types d'ondes mécaniques progressives :</text:p>
      <text:p text:style-name="Text_20_body">* <text:span text:style-name="Strong_20_Emphasis">Ondes transversales :</text:span> La direction de vibration des particules du milieu est perpendiculaire à la direction de propagation de l'onde. Exemple : les ondes à la surface de l'eau, les ondes sur une corde vibrante.
* <text:span text:style-name="Strong_20_Emphasis">Ondes longitudinales :</text:span> La direction de vibration des particules du milieu est parallèle à la direction de propagation de l'onde. Exemple : les ondes sonores dans l'air (compressions et dilatations).</text:p>
      <text:p text:style-name="Text_20_body">### 1.3 Grandeurs caractéristiques d'une onde progressive</text:p>
      <text:p text:style-name="Text_20_body">* <text:span text:style-name="Strong_20_Emphasis">Vitesse de propagation (v) :</text:span> Vitesse à laquelle la perturbation se propage dans le milieu (en m/s). Elle dépend des caractéristiques du milieu.
* <text:span text:style-name="Strong_20_Emphasis">Période (T) :</text:span> Durée d'une oscillation complète d'une particule du milieu (en s).
* <text:span text:style-name="Strong_20_Emphasis">Fréquence (f) :</text:span> Nombre d'oscillations complètes par seconde d'une particule du milieu (en Hz). <draw:frame draw:style-name="media" draw:name="0" text:anchor-type="as-char" draw:z-index="0" svg:width="1.7727083333333cm" svg:height="0.42333333333333cm"><draw:image xlink:href="Pictures/11eda737a0390db6acb396ba8d89e7cf.png" xlink:type="simple" xlink:show="embed" xlink:actuate="onLoad"/></draw:frame>
* <text:span text:style-name="Strong_20_Emphasis">Longueur d'onde (λ) :</text:span> Distance séparant deux points consécutifs du milieu en phase (c'est-à-dire ayant le même déplacement et la même vitesse) (en m).</text:p>
      <text:p text:style-name="Text_20_body"><text:span text:style-name="Strong_20_Emphasis">Relation fondamentale :</text:span> <draw:frame draw:style-name="media" draw:name="1" text:anchor-type="as-char" draw:z-index="1" svg:width="1.031875cm" svg:height="0.42333333333333cm"><draw:image xlink:href="Pictures/709673b8dea1d1b96af08fcad156670e.png" xlink:type="simple" xlink:show="embed" xlink:actuate="onLoad"/></draw:frame></text:p>
      <text:p text:style-name="Text_20_body"><text:span text:style-name="Strong_20_Emphasis">Exemple :</text:span> Une onde sonore se propage dans l'air à une vitesse de 340 m/s avec une fréquence de 1000 Hz. Sa longueur d'onde est : <draw:frame draw:style-name="media" draw:name="2" text:anchor-type="as-char" draw:z-index="2" svg:width="9.525cm" style:rel-width="100%" svg:height="0.84666666666667cm" style:rel-height="scale"><draw:image xlink:href="Pictures/99e709019377da927e2249dd74122b0d.png" xlink:type="simple" xlink:show="embed" xlink:actuate="onLoad"/></draw:frame></text:p>
      <text:p text:style-name="Text_20_body">## Chapitre 2 : Ondes mécaniques progressives périodiques</text:p>
      <text:p text:style-name="Text_20_body">### 2.1 Onde sinusoïdale</text:p>
      <text:p text:style-name="Text_20_body">Une <text:span text:style-name="Strong_20_Emphasis">onde sinusoïdale</text:span> est une onde dont la perturbation est une fonction sinusoïdale du temps et de la position. Elle est caractérisée par son amplitude, sa période, sa fréquence et sa longueur d'onde.</text:p>
      <text:p text:style-name="Text_20_body">### 2.2 Équation d'une onde progressive sinusoïdale</text:p>
      <text:p text:style-name="Text_20_body">L'équation d'une onde progressive sinusoïdale se propageant dans le sens positif de l'axe Ox est donnée par :</text:p>
      <text:p text:style-name="Text_20_body"><draw:frame draw:style-name="media" draw:name="3" text:anchor-type="as-char" draw:z-index="3" svg:width="8.4402083333333cm" style:rel-width="100%" svg:height="0.58208333333333cm" style:rel-height="scale"><draw:image xlink:href="Pictures/3378c769696299de918d851683012476.png" xlink:type="simple" xlink:show="embed" xlink:actuate="onLoad"/></draw:frame></text:p>
      <text:p text:style-name="Text_20_body">Où :</text:p>
      <text:p text:style-name="Text_20_body">* <draw:frame draw:style-name="media" draw:name="4" text:anchor-type="as-char" draw:z-index="4" svg:width="1.2435416666667cm" svg:height="0.58208333333333cm"><draw:image xlink:href="Pictures/2aa9a0c2393caf16e1f35d446cc6aa4f.png" xlink:type="simple" xlink:show="embed" xlink:actuate="onLoad"/></draw:frame> est l'élongation de la particule située en x à l'instant t.
* A est l'amplitude de l'onde.
* <draw:frame draw:style-name="media" draw:name="5" text:anchor-type="as-char" draw:z-index="5" svg:width="1.3758333333333cm" svg:height="0.42333333333333cm"><draw:image xlink:href="Pictures/ebe93c89c248466722ed057e22e6a2b3.png" xlink:type="simple" xlink:show="embed" xlink:actuate="onLoad"/></draw:frame> est la pulsation (en rad/s).
* <draw:frame draw:style-name="media" draw:name="6" text:anchor-type="as-char" draw:z-index="6" svg:width="2.1695833333333cm" style:rel-width="100%" svg:height="0.42333333333333cm" style:rel-height="scale"><draw:image xlink:href="Pictures/14df88207100440d68e5e8b55c7c5953.png" xlink:type="simple" xlink:show="embed" xlink:actuate="onLoad"/></draw:frame> est le nombre d'onde (en rad/m).</text:p>
      <text:p text:style-name="Text_20_body">### 2.3 Superposition d'ondes</text:p>
      <text:p text:style-name="Text_20_body">Lorsqu'une onde rencontre un autre obstacle, elle peut être réfléchie ou transmise. Quand deux ondes se rencontrent au même point de l'espace, elles se superposent. Le principe de superposition stipule que le déplacement résultant est la somme des déplacements individuels des ondes.</text:p>
      <text:p text:style-name="Text_20_body"><text:span text:style-name="Strong_20_Emphasis">Exemple :</text:span> Interférences constructives et destructives.</text:p>
      <text:p text:style-name="Text_20_body">## Chapitre 3 : Applications et phénomènes liés aux ondes mécaniques progressives</text:p>
      <text:p text:style-name="Text_20_body">### 3.1 Phénomènes de réflexion et de réfraction</text:p>
      <text:p text:style-name="Text_20_body">* <text:span text:style-name="Strong_20_Emphasis">Réflexion:</text:span> Une onde rencontrant une surface réfléchissante change de direction.
* <text:span text:style-name="Strong_20_Emphasis">Réfraction:</text:span> Une onde change de direction et de vitesse lorsqu'elle passe d'un milieu à un autre.</text:p>
      <text:p text:style-name="Text_20_body">### 3.2 Diffraction</text:p>
      <text:p text:style-name="Text_20_body">Lorsqu'une onde rencontre un obstacle de taille comparable ou inférieure à sa longueur d'onde, elle est diffractée, c'est-à-dire qu'elle contourne l'obstacle.</text:p>
      <text:p text:style-name="Text_20_body">### 3.3 Interférences</text:p>
      <text:p text:style-name="Text_20_body">Lorsque deux ondes cohérentes (même fréquence, même phase) se superposent, on observe des interférences constructives (somme des amplitudes) ou destructives (différence des amplitudes).</text:p>
      <text:p text:style-name="Text_20_body">## Résumé</text:p>
      <text:p text:style-name="Text_20_body">* <text:span text:style-name="Strong_20_Emphasis">Onde mécanique progressive :</text:span> Perturbation qui se propage dans un milieu matériel sans transport de matière, mais avec transport d'énergie.
* <text:span text:style-name="Strong_20_Emphasis">Onde transversale :</text:span> Direction de vibration perpendiculaire à la direction de propagation.
* <text:span text:style-name="Strong_20_Emphasis">Onde longitudinale :</text:span> Direction de vibration parallèle à la direction de propagation.
* <text:span text:style-name="Strong_20_Emphasis">Vitesse de propagation (v) :</text:span> Vitesse à laquelle la perturbation se propage (en m/s).
* <text:span text:style-name="Strong_20_Emphasis">Période (T) :</text:span> Durée d'une oscillation complète (en s).
* <text:span text:style-name="Strong_20_Emphasis">Fréquence (f) :</text:span> Nombre d'oscillations par seconde (en Hz). <draw:frame draw:style-name="media" draw:name="7" text:anchor-type="as-char" draw:z-index="7" svg:width="1.7727083333333cm" svg:height="0.42333333333333cm"><draw:image xlink:href="Pictures/11eda737a0390db6acb396ba8d89e7cf.png" xlink:type="simple" xlink:show="embed" xlink:actuate="onLoad"/></draw:frame>
* <text:span text:style-name="Strong_20_Emphasis">Longueur d'onde (λ) :</text:span> Distance entre deux points consécutifs en phase (en m).
* <text:span text:style-name="Strong_20_Emphasis">Relation fondamentale :</text:span> <draw:frame draw:style-name="media" draw:name="8" text:anchor-type="as-char" draw:z-index="8" svg:width="1.031875cm" svg:height="0.42333333333333cm"><draw:image xlink:href="Pictures/709673b8dea1d1b96af08fcad156670e.png" xlink:type="simple" xlink:show="embed" xlink:actuate="onLoad"/></draw:frame>
* <text:span text:style-name="Strong_20_Emphasis">Onde sinusoïdale :</text:span> Onde dont la perturbation est une fonction sinusoïdale du temps et de la position.
* <text:span text:style-name="Strong_20_Emphasis">Équation d'une onde sinusoïdale :</text:span> <draw:frame draw:style-name="media" draw:name="9" text:anchor-type="as-char" draw:z-index="9" svg:width="3.9158333333333cm" style:rel-width="100%" svg:height="0.58208333333333cm" style:rel-height="scale"><draw:image xlink:href="Pictures/7135ce0152d93e6585b227bd95964d18.png" xlink:type="simple" xlink:show="embed" xlink:actuate="onLoad"/></draw:frame>
* <text:span text:style-name="Strong_20_Emphasis">Principe de superposition :</text:span> Le déplacement résultant est la somme des déplacements individuels.
* <text:span text:style-name="Strong_20_Emphasis">Réflexion :</text:span> Changement de direction d'une onde sur une surface.
* <text:span text:style-name="Strong_20_Emphasis">Réfraction :</text:span> Changement de direction et de vitesse d'une onde en passant d'un milieu à un autre.
* <text:span text:style-name="Strong_20_Emphasis">Diffraction :</text:span> Contournement d'un obstacle par une onde.
* <text:span text:style-name="Strong_20_Emphasis">Interférences :</text:span> Superposition d'ondes cohéren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50:54</meta:creation-date>
    <dc:creator>Generated</dc:creator>
    <dc:date>2026-08-25T02::50:54</dc:date>
    <dc:language>en-US</dc:language>
    <meta:editing-cycles>1</meta:editing-cycles>
    <meta:editing-duration>PT0S</meta:editing-duration>
    <dc:title>cours:lycee:generale:premiere_generale:physique_chimie:ondes_mecaniques_et_propagation</dc:title>
  </office:meta>
</office:document-meta>
</file>