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generale:premiere_generale:physique_chimie:energie_molaire_et_reactions_chimiques"/><text:bookmark-start text:name="__RefHeading___energie_molaire_et_reactions_chimiques_1"/><text:bookmark-start text:name="energie_molaire_et_reactions_chimiques"/>1. Énergie molaire et réactions chimiques<text:bookmark-end text:name="__RefHeading___energie_molaire_et_reactions_chimiques_1"/><text:bookmark-end text:name="energie_molaire_et_reactions_chimiques"/></text:h>
      <text:h text:style-name="Heading_20_2" text:outline-level="2"><text:bookmark-start text:name="__RefHeading___prerequis_2"/><text:bookmark-start text:name="prerequis"/>1.1 Prérequis<text:bookmark-end text:name="__RefHeading___prerequis_2"/><text:bookmark-end text:name="prerequis"/></text:h>
      <text:p text:style-name="Text_20_body">Ce cours nécessite une bonne compréhension des notions de base de la chimie acquises en seconde et en première, notamment :</text:p>
      <text:list text:style-name="List_20_1" text:continue-numbering="false">
        <text:list-item>
          <text:p text:style-name="List_20_1_Content_First"> La <text:span text:style-name="Strong_20_Emphasis">masse molaire</text:span> et le calcul de la quantité de matière ().</text:p>
        </text:list-item>
        <text:list-item>
          <text:p text:style-name="List_20_1_Content"> Les <text:span text:style-name="Strong_20_Emphasis">équations chimiques</text:span> et l'équilibrage des réactions.</text:p>
        </text:list-item>
        <text:list-item>
          <text:p text:style-name="List_20_1_Content"> Les <text:span text:style-name="Strong_20_Emphasis">coefficients stœchiométriques</text:span> et leur interprétation en termes de quantités de matière.</text:p>
        </text:list-item>
        <text:list-item>
          <text:p text:style-name="List_20_1_Content_Last"> La notion de <text:span text:style-name="Strong_20_Emphasis">réaction chimique</text:span> et de <text:span text:style-name="Strong_20_Emphasis">transformation chimique</text:span>.</text:p>
        </text:list-item>
      </text:list>
      <text:p text:style-name="Text_20_body">Ce chapitre s'inscrit dans la continuité des chapitres sur la structure de la matière et les réactions chimiques. Il permet d'approfondir l'aspect quantitatif des réactions chimiques en introduisant la notion d'énergie molaire.</text:p>
      <text:h text:style-name="Heading_20_2" text:outline-level="2"><text:bookmark-start text:name="__RefHeading___introduction_a_l_energie_molaire_de_reaction_3"/><text:bookmark-start text:name="introduction_a_l_energie_molaire_de_reaction"/>1.2 Introduction à l'énergie molaire de réaction<text:bookmark-end text:name="__RefHeading___introduction_a_l_energie_molaire_de_reaction_3"/><text:bookmark-end text:name="introduction_a_l_energie_molaire_de_reaction"/></text:h>
      <text:h text:style-name="Heading_20_3" text:outline-level="3"><text:bookmark-start text:name="__RefHeading___definition_de_l_energie_molaire_de_reaction_4"/><text:bookmark-start text:name="definition_de_l_energie_molaire_de_reaction"/>1.2.1 Définition de l'énergie molaire de réaction<text:bookmark-end text:name="__RefHeading___definition_de_l_energie_molaire_de_reaction_4"/><text:bookmark-end text:name="definition_de_l_energie_molaire_de_reaction"/></text:h>
      <text:p text:style-name="Text_20_body">Une <text:span text:style-name="Strong_20_Emphasis">réaction chimique</text:span> est souvent accompagnée d'un échange d'énergie avec le milieu extérieur. Cette énergie peut être sous forme de <text:span text:style-name="Strong_20_Emphasis">chaleur</text:span>, ce que l'on appelle alors une <text:span text:style-name="Strong_20_Emphasis">réaction exothermique</text:span> (énergie libérée) ou <text:span text:style-name="Strong_20_Emphasis">endothermique</text:span> (énergie absorbée). L'<text:span text:style-name="Strong_20_Emphasis">énergie molaire de réaction</text:span>, notée , représente la quantité d'énergie échangée lors d'une réaction chimique <text:span text:style-name="Strong_20_Emphasis">par mole de réaction</text:span>. Elle s'exprime en joules par mole (J/mol) ou en kilojoules par mole (kJ/mol).</text:p>
      <text:p text:style-name="Text_20_body"><text:span text:style-name="Strong_20_Emphasis">Exemples :</text:span>
<text:span text:style-name="Emphasis"> Combustion du méthane : $CH_4(g) + 2O_2(g) \rightarrow CO_2(g) + 2H_2O(g)$  
$\Delta_r H = -890 \, \text{kJ/mol}$ (réaction exothermique)  

</text:span> Décomposition de l'eau : 
 (réaction endothermique)</text:p>
      <text:h text:style-name="Heading_20_3" text:outline-level="3"><text:bookmark-start text:name="__RefHeading___calcul_experimental_de_l_energie_molaire_de_reaction_5"/><text:bookmark-start text:name="calcul_experimental_de_l_energie_molaire_de_reaction"/>1.2.2 Calcul expérimental de l'énergie molaire de réaction<text:bookmark-end text:name="__RefHeading___calcul_experimental_de_l_energie_molaire_de_reaction_5"/><text:bookmark-end text:name="calcul_experimental_de_l_energie_molaire_de_reaction"/></text:h>
      <text:p text:style-name="Text_20_body">L'énergie molaire de réaction peut être déterminée expérimentalement en utilisant un <text:span text:style-name="Strong_20_Emphasis">calorimètre</text:span>. Ce dispositif permet de mesurer la quantité de chaleur échangée lors d'une réaction.</text:p>
      <text:p text:style-name="Text_20_body"><text:span text:style-name="Strong_20_Emphasis">Exemple :</text:span> Calcul de l'énergie molaire de combustion du méthanol ()</text:p>
      <text:p text:style-name="Text_20_body">On brûle une masse de méthanol dans un calorimètre. La température de l'eau du calorimètre augmente de .  
Données :</text:p>
      <text:list text:style-name="List_20_1" text:continue-numbering="false">
        <text:list-item>
          <text:p text:style-name="List_20_1_Content_First"> Masse d’eau : </text:p>
        </text:list-item>
        <text:list-item>
          <text:p text:style-name="List_20_1_Content"> Capacité thermique massique de l’eau : </text:p>
        </text:list-item>
        <text:list-item>
          <text:p text:style-name="List_20_1_Content"> Masse de méthanol brûlée : </text:p>
        </text:list-item>
        <text:list-item>
          <text:p text:style-name="List_20_1_Content_Last"> Masse molaire du méthanol : </text:p>
        </text:list-item>
      </text:list>
      <text:p text:style-name="Text_20_body">Calculs :</text:p>
      <text:p text:style-name="Text_20_body">
(Réaction exothermique) </text:p>
      <text:h text:style-name="Heading_20_1" text:outline-level="1"><text:bookmark-start text:name="__RefHeading___equations_de_reaction_de_combustion_6"/><text:bookmark-start text:name="equations_de_reaction_de_combustion"/>2. Équations de réaction de combustion<text:bookmark-end text:name="__RefHeading___equations_de_reaction_de_combustion_6"/><text:bookmark-end text:name="equations_de_reaction_de_combustion"/></text:h>
      <text:h text:style-name="Heading_20_2" text:outline-level="2"><text:bookmark-start text:name="__RefHeading___definition_7"/><text:bookmark-start text:name="definition"/>2.1 Définition<text:bookmark-end text:name="__RefHeading___definition_7"/><text:bookmark-end text:name="definition"/></text:h>
      <text:p text:style-name="Text_20_body">Une <text:span text:style-name="Strong_20_Emphasis">réaction de combustion</text:span> est une réaction chimique <text:span text:style-name="Strong_20_Emphasis">exothermique</text:span> entre un <text:span text:style-name="Strong_20_Emphasis">combustible</text:span> (souvent une molécule organique) et un <text:span text:style-name="Strong_20_Emphasis">comburant</text:span> (généralement le dioxygène, ). Elle produit du <text:span text:style-name="Strong_20_Emphasis">dioxyde de carbone</text:span> (), de l'<text:span text:style-name="Strong_20_Emphasis">eau</text:span> (), et de la <text:span text:style-name="Strong_20_Emphasis">chaleur</text:span>.</text:p>
      <text:h text:style-name="Heading_20_2" text:outline-level="2"><text:bookmark-start text:name="__RefHeading___methode_d_ecriture_8"/><text:bookmark-start text:name="methode_d_ecriture"/>2.2 Méthode d’écriture<text:bookmark-end text:name="__RefHeading___methode_d_ecriture_8"/><text:bookmark-end text:name="methode_d_ecriture"/></text:h>
      <text:p text:style-name="Text_20_body">Pour écrire une équation de combustion, il faut :</text:p>
      <text:p text:style-name="Preformatted_20_Text">1. Identifier les réactifs : combustible + dioxygène ($O_2$)<text:line-break/>2. Identifier les produits : $CO_2$, $H_2O$ (et parfois $CO$ ou $C$ en cas de combustion incomplète)<text:line-break/>3. Équilibrer l’équation chimique avec des coefficients stœchiométriques.</text:p>
      <text:p text:style-name="Text_20_body"><text:span text:style-name="Strong_20_Emphasis">Exemple :</text:span> Combustion du propane ()  
</text:p>
      <text:h text:style-name="Heading_20_1" text:outline-level="1"><text:bookmark-start text:name="__RefHeading___pouvoir_calorifique_d_un_combustible_9"/><text:bookmark-start text:name="pouvoir_calorifique_d_un_combustible"/>3. Pouvoir calorifique d’un combustible<text:bookmark-end text:name="__RefHeading___pouvoir_calorifique_d_un_combustible_9"/><text:bookmark-end text:name="pouvoir_calorifique_d_un_combustible"/></text:h>
      <text:h text:style-name="Heading_20_2" text:outline-level="2"><text:bookmark-start text:name="__RefHeading___definition_10"/><text:bookmark-start text:name="definition1"/>3.1 Définition<text:bookmark-end text:name="__RefHeading___definition_10"/><text:bookmark-end text:name="definition1"/></text:h>
      <text:p text:style-name="Text_20_body">Le <text:span text:style-name="Strong_20_Emphasis">pouvoir calorifique</text:span> (PCI) est l’énergie libérée par la combustion <text:span text:style-name="Strong_20_Emphasis">complète</text:span> d’une unité de masse (en général 1 kg) d’un combustible. Il s’exprime en <text:span text:style-name="Strong_20_Emphasis">kJ/kg</text:span>.</text:p>
      <text:p text:style-name="Text_20_body">Il est relié à l’énergie molaire de réaction par l’approximation suivante :</text:p>
      <text:p text:style-name="Text_20_body">Où :</text:p>
      <text:list text:style-name="List_20_1" text:continue-numbering="false">
        <text:list-item>
          <text:p text:style-name="List_20_1_Content_First">  : pouvoir calorifique inférieur en kJ/kg</text:p>
        </text:list-item>
        <text:list-item>
          <text:p text:style-name="List_20_1_Content">  : énergie molaire de réaction en kJ/mol</text:p>
        </text:list-item>
        <text:list-item>
          <text:p text:style-name="List_20_1_Content_Last">  : masse molaire en g/mol</text:p>
        </text:list-item>
      </text:list>
      <text:p text:style-name="Text_20_body">Un <text:span text:style-name="Strong_20_Emphasis">combustible performant</text:span> a un <text:span text:style-name="Strong_20_Emphasis">fort pouvoir calorifique</text:span>.</text:p>
      <text:h text:style-name="Heading_20_1" text:outline-level="1"><text:bookmark-start text:name="__RefHeading___determination_experimentale_du_pci_11"/><text:bookmark-start text:name="determination_experimentale_du_pci"/>4. Détermination expérimentale du PCI<text:bookmark-end text:name="__RefHeading___determination_experimentale_du_pci_11"/><text:bookmark-end text:name="determination_experimentale_du_pci"/></text:h>
      <text:h text:style-name="Heading_20_2" text:outline-level="2"><text:bookmark-start text:name="__RefHeading___principe_de_la_methode_calorimetrique_12"/><text:bookmark-start text:name="principe_de_la_methode_calorimetrique"/>4.1 Principe de la méthode calorimétrique<text:bookmark-end text:name="__RefHeading___principe_de_la_methode_calorimetrique_12"/><text:bookmark-end text:name="principe_de_la_methode_calorimetrique"/></text:h>
      <text:p text:style-name="Text_20_body">On utilise un calorimètre (ex. bombe calorimétrique) pour mesurer la <text:span text:style-name="Strong_20_Emphasis">variation de température</text:span> de l’eau après combustion d’une <text:span text:style-name="Strong_20_Emphasis">masse connue</text:span> du combustible.</text:p>
      <text:h text:style-name="Heading_20_2" text:outline-level="2"><text:bookmark-start text:name="__RefHeading___protocole_13"/><text:bookmark-start text:name="protocole"/>4.2 Protocole<text:bookmark-end text:name="__RefHeading___protocole_13"/><text:bookmark-end text:name="protocole"/></text:h>
      <text:p text:style-name="Preformatted_20_Text">1. Peser une masse $m_c$ de combustible.<text:line-break/>2. Placer le combustible dans la bombe calorimétrique.<text:line-break/>3. Ajouter une masse d’eau $m_e$ connue.<text:line-break/>4. Mesurer la température initiale $T_i$.<text:line-break/>5. Enflammer le combustible.<text:line-break/>6. Mesurer la température finale $T_f$.<text:line-break/>7. Calculer $\Delta T = T_f - T_i$.</text:p>
      <text:h text:style-name="Heading_20_2" text:outline-level="2"><text:bookmark-start text:name="__RefHeading___calculs_14"/><text:bookmark-start text:name="calculs"/>4.3 Calculs<text:bookmark-end text:name="__RefHeading___calculs_14"/><text:bookmark-end text:name="calculs"/></text:h>
      <text:p text:style-name="Text_20_body">
()</text:p>
      <text:p text:style-name="Text_20_body"><text:span text:style-name="Strong_20_Emphasis">Exemple :</text:span></text:p>
      <text:list text:style-name="List_20_1" text:continue-numbering="false">
        <text:list-item/>
        <text:list-item/>
        <text:list-item/>
      </text:list>
      <text:h text:style-name="Heading_20_1" text:outline-level="1"><text:bookmark-start text:name="__RefHeading___resume_15"/><text:bookmark-start text:name="resume"/>5. Résumé<text:bookmark-end text:name="__RefHeading___resume_15"/><text:bookmark-end text:name="resume"/></text:h>
      <text:list text:style-name="List_20_1" text:continue-numbering="false">
        <text:list-item>
          <text:p text:style-name="List_20_1_Content_First"> <text:span text:style-name="Strong_20_Emphasis">Énergie molaire de réaction</text:span> () : énergie échangée par mole (J/mol ou kJ/mol) — négative si exothermique, positive si endothermique.</text:p>
        </text:list-item>
        <text:list-item>
          <text:p text:style-name="List_20_1_Content"> <text:span text:style-name="Strong_20_Emphasis">Réaction de combustion</text:span> : exothermique, entre combustible et , produisant ,  et chaleur.</text:p>
        </text:list-item>
        <text:list-item>
          <text:p text:style-name="List_20_1_Content_Last"> <text:span text:style-name="Strong_20_Emphasis">Pouvoir calorifique (PCI)</text:span> : énergie libérée par 1 kg de combustible. Approximation :  </text:p>
        </text:list-item>
      </text:list>
      <text:list text:style-name="List_20_1" text:continue-numbering="false">
        <text:list-item>
          <text:p text:style-name="List_20_1_Content_First"> <text:span text:style-name="Strong_20_Emphasis">Chapitre 1</text:span> : Définition et détermination expérimentale de .</text:p>
        </text:list-item>
        <text:list-item>
          <text:p text:style-name="List_20_1_Content"> <text:span text:style-name="Strong_20_Emphasis">Chapitre 2</text:span> : Écriture et équilibrage des réactions de combustion.</text:p>
        </text:list-item>
        <text:list-item>
          <text:p text:style-name="List_20_1_Content"> <text:span text:style-name="Strong_20_Emphasis">Chapitre 3</text:span> : Définition et usage du PCI.</text:p>
        </text:list-item>
        <text:list-item>
          <text:p text:style-name="List_20_1_Content_Last"> <text:span text:style-name="Strong_20_Emphasis">Chapitre 4</text:span> : Méthode calorimétrique de détermination du PCI.</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51:37</meta:creation-date>
    <dc:creator>Generated</dc:creator>
    <dc:date>2026-08-25T02::51:37</dc:date>
    <dc:language>en-US</dc:language>
    <meta:editing-cycles>1</meta:editing-cycles>
    <meta:editing-duration>PT0S</meta:editing-duration>
    <dc:title>cours:lycee:generale:premiere_generale:physique_chimie:energie_molaire_et_reactions_chimiques</dc:title>
  </office:meta>
</office:document-meta>
</file>