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2700e28159075efe20ac227edf18dca.png"/>
  <manifest:file-entry manifest:media-type="image/png" manifest:full-path="Pictures/14eec3331a67869494d3577ada5317cf.png"/>
  <manifest:file-entry manifest:media-type="image/png" manifest:full-path="Pictures/2bf7e9f84040f7cf419bd0e0acf600b0.png"/>
  <manifest:file-entry manifest:media-type="image/png" manifest:full-path="Pictures/ab665a9f2a9fec65832d1b27ec232db3.png"/>
  <manifest:file-entry manifest:media-type="image/png" manifest:full-path="Pictures/9e59cd251f36786d8e93f9ae7b50ba84.png"/>
  <manifest:file-entry manifest:media-type="image/png" manifest:full-path="Pictures/0208038c02246ca6774844d6cbdb4697.png"/>
  <manifest:file-entry manifest:media-type="image/png" manifest:full-path="Pictures/0ff0f3f3a8f9fe75c3768a26d7906057.png"/>
  <manifest:file-entry manifest:media-type="image/png" manifest:full-path="Pictures/c827d4480ffbed016f55347bd5263b9f.png"/>
  <manifest:file-entry manifest:media-type="image/png" manifest:full-path="Pictures/0f5c207a2a0757e1e7e475ab446506f0.png"/>
  <manifest:file-entry manifest:media-type="image/png" manifest:full-path="Pictures/9b0fbbbc9b344408bee68eecd24c15da.png"/>
  <manifest:file-entry manifest:media-type="image/png" manifest:full-path="Pictures/d35f8d290b07b9c5e3ace49bc1c94dfb.png"/>
  <manifest:file-entry manifest:media-type="image/png" manifest:full-path="Pictures/a20fdf962eee2243e60f56b7e7840643.png"/>
  <manifest:file-entry manifest:media-type="image/png" manifest:full-path="Pictures/52c59d00f401e3dd466dfbe25c678b1c.png"/>
  <manifest:file-entry manifest:media-type="image/png" manifest:full-path="Pictures/bdbb596a76058293a1069095cd1567e2.png"/>
  <manifest:file-entry manifest:media-type="image/png" manifest:full-path="Pictures/80420b2015a57ed4b95f54785906356a.png"/>
  <manifest:file-entry manifest:media-type="image/png" manifest:full-path="Pictures/1f867553b15fc92ace7d07bd743d9316.png"/>
  <manifest:file-entry manifest:media-type="image/png" manifest:full-path="Pictures/0ed55302736f8992c86cae0270598f69.png"/>
  <manifest:file-entry manifest:media-type="image/png" manifest:full-path="Pictures/b9fda6a113d41b7c11a2e3c03511ba5d.png"/>
  <manifest:file-entry manifest:media-type="image/png" manifest:full-path="Pictures/11091d76abab3f9304adf500e2f86ec5.png"/>
  <manifest:file-entry manifest:media-type="image/png" manifest:full-path="Pictures/08bbe35228b67630ffc4a5eb1300a954.png"/>
  <manifest:file-entry manifest:media-type="image/png" manifest:full-path="Pictures/6c69fd936dbfddb31b56c399541de1c8.png"/>
  <manifest:file-entry manifest:media-type="image/png" manifest:full-path="Pictures/8db7d983d3b9b73977db335edd412405.png"/>
  <manifest:file-entry manifest:media-type="image/png" manifest:full-path="Pictures/a58f5be0b4a757cd5e56fe8a99f04733.png"/>
  <manifest:file-entry manifest:media-type="image/png" manifest:full-path="Pictures/23b0b26546a1c5471c9072858eb1794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urs:lycee:generale:premiere_generale:mathematiques:polynome_second_degre"/><text:bookmark-start text:name="__RefHeading___polynomes_du_second_degre_1"/><text:bookmark-start text:name="polynomes_du_second_degre"/>Polynômes du Second Degré<text:bookmark-end text:name="__RefHeading___polynomes_du_second_degre_1"/><text:bookmark-end text:name="polynomes_du_second_degre"/></text:h>
      <text:h text:style-name="Heading_20_2" text:outline-level="2"><text:bookmark-start text:name="__RefHeading___prerequis_2"/><text:bookmark-start text:name="prerequis"/>Prérequis<text:bookmark-end text:name="__RefHeading___prerequis_2"/><text:bookmark-end text:name="prerequis"/></text:h>
      <text:p text:style-name="Text_20_body">Pour aborder l'étude des polynômes du second degré, il est essentiel de maîtriser les compétences suivantes acquises en classes précédentes :</text:p>
      <text:list text:style-name="List_20_1" text:continue-numbering="false">
        <text:list-item>
          <text:p text:style-name="List_20_1_Content_First"> <text:span text:style-name="Strong_20_Emphasis">Calcul littéral :</text:span> Développement et simplification d'expressions algébriques, notamment en utilisant la distributivité et l'identité remarquable <draw:frame draw:style-name="media" draw:name="0" text:anchor-type="as-char" draw:z-index="0" svg:width="3.9952083333333cm" style:rel-width="100%" svg:height="0.74083333333333cm" style:rel-height="scale"><draw:image xlink:href="Pictures/32700e28159075efe20ac227edf18dca.png" xlink:type="simple" xlink:show="embed" xlink:actuate="onLoad"/></draw:frame>.</text:p>
        </text:list-item>
        <text:list-item>
          <text:p text:style-name="List_20_1_Content"> <text:span text:style-name="Strong_20_Emphasis">Résolution d'équations du premier degré :</text:span> Savoir isoler une inconnue dans une équation linéaire.</text:p>
        </text:list-item>
        <text:list-item>
          <text:p text:style-name="List_20_1_Content"> <text:span text:style-name="Strong_20_Emphasis">Notions de fonctions :</text:span> Comprendre la notion de variable, d'image et d'antécédent.</text:p>
        </text:list-item>
        <text:list-item>
          <text:p text:style-name="List_20_1_Content"> <text:span text:style-name="Strong_20_Emphasis">Représentation graphique :</text:span> Être capable de tracer une droite à partir de son équation et lire des valeurs graphiques.</text:p>
        </text:list-item>
        <text:list-item>
          <text:p text:style-name="List_20_1_Content_Last"> <text:span text:style-name="Strong_20_Emphasis">Système de coordonnées :</text:span> Connaître le plan cartésien et les coordonnées d'un point.</text:p>
        </text:list-item>
      </text:list>
      <text:p text:style-name="Text_20_body">Ce cours s'inscrit dans le chapitre consacré aux fonctions du second degré, après l'étude des fonctions linéaires et avant l'exploration des fonctions plus complexes. Il constitue une base solide pour les chapitres suivants sur les inéquations et les applications des polynômes.</text:p>
      <text:h text:style-name="Heading_20_2" text:outline-level="2"><text:bookmark-start text:name="__RefHeading___comprendre_les_polynomes_du_second_degre_3"/><text:bookmark-start text:name="comprendre_les_polynomes_du_second_degre"/>Comprendre les Polynômes du Second Degré<text:bookmark-end text:name="__RefHeading___comprendre_les_polynomes_du_second_degre_3"/><text:bookmark-end text:name="comprendre_les_polynomes_du_second_degre"/></text:h>
      <text:h text:style-name="Heading_20_3" text:outline-level="3"><text:bookmark-start text:name="__RefHeading___definition_et_forme_canonique_4"/><text:bookmark-start text:name="definition_et_forme_canonique"/>Définition et Forme Canonique<text:bookmark-end text:name="__RefHeading___definition_et_forme_canonique_4"/><text:bookmark-end text:name="definition_et_forme_canonique"/></text:h>
      <text:p text:style-name="Text_20_body">Un <text:span text:style-name="Strong_20_Emphasis">polynôme du second degré</text:span> est une expression algébrique de la forme :</text:p>
      <text:p text:style-name="Text_20_body"><draw:frame draw:style-name="media" draw:name="1" text:anchor-type="as-char" draw:z-index="1" svg:width="3.1485416666667cm" style:rel-width="100%" svg:height="0.66145833333333cm" style:rel-height="scale"><draw:image xlink:href="Pictures/14eec3331a67869494d3577ada5317cf.png" xlink:type="simple" xlink:show="embed" xlink:actuate="onLoad"/></draw:frame></text:p>
      <text:p text:style-name="Text_20_body">où <text:span text:style-name="Strong_20_Emphasis">a</text:span>, <text:span text:style-name="Strong_20_Emphasis">b</text:span> et <text:span text:style-name="Strong_20_Emphasis">c</text:span> sont des nombres réels, avec <text:span text:style-name="Strong_20_Emphasis">a</text:span> ≠ 0. <text:span text:style-name="Strong_20_Emphasis">x</text:span> est la variable.</text:p>
      <text:list text:style-name="List_20_1" text:continue-numbering="false">
        <text:list-item>
          <text:p text:style-name="List_20_1_Content_First"> <text:span text:style-name="Strong_20_Emphasis">a</text:span> est le <text:span text:style-name="Strong_20_Emphasis">coefficient du terme en <draw:frame draw:style-name="media" draw:name="2" text:anchor-type="as-char" draw:z-index="2" svg:width="0.44979166666667cm" svg:height="0.58208333333333cm"><draw:image xlink:href="Pictures/2bf7e9f84040f7cf419bd0e0acf600b0.png" xlink:type="simple" xlink:show="embed" xlink:actuate="onLoad"/></draw:frame></text:span>. Il détermine la concavité de la parabole représentant le polynôme.</text:p>
        </text:list-item>
        <text:list-item>
          <text:p text:style-name="List_20_1_Content"> <text:span text:style-name="Strong_20_Emphasis">b</text:span> est le <text:span text:style-name="Strong_20_Emphasis">coefficient du terme en *x</text:span>*.</text:p>
        </text:list-item>
        <text:list-item>
          <text:p text:style-name="List_20_1_Content"> <text:span text:style-name="Strong_20_Emphasis">c</text:span> est le <text:span text:style-name="Strong_20_Emphasis">terme constant</text:span>. Il représente l'ordonnée à l'origine (l'image de 0).</text:p>
        </text:list-item>
        <text:list-item>
          <text:p text:style-name="List_20_1_Content_Last"> <text:span text:style-name="Strong_20_Emphasis">Exemple :</text:span> <draw:frame draw:style-name="media" draw:name="3" text:anchor-type="as-char" draw:z-index="3" svg:width="3.175cm" style:rel-width="100%" svg:height="0.66145833333333cm" style:rel-height="scale"><draw:image xlink:href="Pictures/ab665a9f2a9fec65832d1b27ec232db3.png" xlink:type="simple" xlink:show="embed" xlink:actuate="onLoad"/></draw:frame> est un polynôme du second degré avec <draw:frame draw:style-name="media" draw:name="4" text:anchor-type="as-char" draw:z-index="4" svg:width="0.82020833333333cm" svg:height="0.42333333333333cm"><draw:image xlink:href="Pictures/9e59cd251f36786d8e93f9ae7b50ba84.png" xlink:type="simple" xlink:show="embed" xlink:actuate="onLoad"/></draw:frame>, <draw:frame draw:style-name="media" draw:name="5" text:anchor-type="as-char" draw:z-index="5" svg:width="1.031875cm" svg:height="0.42333333333333cm"><draw:image xlink:href="Pictures/0208038c02246ca6774844d6cbdb4697.png" xlink:type="simple" xlink:show="embed" xlink:actuate="onLoad"/></draw:frame> et <draw:frame draw:style-name="media" draw:name="6" text:anchor-type="as-char" draw:z-index="6" svg:width="0.76729166666667cm" svg:height="0.42333333333333cm"><draw:image xlink:href="Pictures/0ff0f3f3a8f9fe75c3768a26d7906057.png" xlink:type="simple" xlink:show="embed" xlink:actuate="onLoad"/></draw:frame>.</text:p>
        </text:list-item>
      </text:list>
      <text:h text:style-name="Heading_20_3" text:outline-level="3"><text:bookmark-start text:name="__RefHeading___representation_graphiquela_parabole_5"/><text:bookmark-start text:name="representation_graphiquela_parabole"/>Représentation Graphique : La Parabole<text:bookmark-end text:name="__RefHeading___representation_graphiquela_parabole_5"/><text:bookmark-end text:name="representation_graphiquela_parabole"/></text:h>
      <text:p text:style-name="Text_20_body">La représentation graphique d'un polynôme du second degré est une <text:span text:style-name="Strong_20_Emphasis">parabole</text:span>. La parabole est une courbe symétrique par rapport à une droite verticale appelée <text:span text:style-name="Strong_20_Emphasis">axe de symétrie</text:span>. Le point d'intersection de la parabole avec son axe de symétrie est appelé le <text:span text:style-name="Strong_20_Emphasis">sommet</text:span>.</text:p>
      <text:p text:style-name="Text_20_body">La concavité de la parabole dépend du signe de <text:span text:style-name="Strong_20_Emphasis">a</text:span> :</text:p>
      <text:list text:style-name="List_20_1" text:continue-numbering="false">
        <text:list-item>
          <text:p text:style-name="List_20_1_Content_First"> Si <text:span text:style-name="Strong_20_Emphasis">a</text:span> &gt; 0, la parabole est tournée vers le haut (concave).</text:p>
        </text:list-item>
        <text:list-item>
          <text:p text:style-name="List_20_1_Content_Last"> Si <text:span text:style-name="Strong_20_Emphasis">a</text:span> &lt; 0, la parabole est tournée vers le bas (convexe).</text:p>
        </text:list-item>
      </text:list>
      <text:h text:style-name="Heading_20_3" text:outline-level="3"><text:bookmark-start text:name="__RefHeading___racines_d_un_polynome_du_second_degre_6"/><text:bookmark-start text:name="racines_d_un_polynome_du_second_degre"/>Racines d'un Polynôme du Second Degré<text:bookmark-end text:name="__RefHeading___racines_d_un_polynome_du_second_degre_6"/><text:bookmark-end text:name="racines_d_un_polynome_du_second_degre"/></text:h>
      <text:p text:style-name="Text_20_body">Les <text:span text:style-name="Strong_20_Emphasis">racines</text:span> d'un polynôme du second degré sont les valeurs de <text:span text:style-name="Strong_20_Emphasis">x</text:span> pour lesquelles <draw:frame draw:style-name="media" draw:name="7" text:anchor-type="as-char" draw:z-index="7" svg:width="1.4816666666667cm" svg:height="0.58208333333333cm"><draw:image xlink:href="Pictures/c827d4480ffbed016f55347bd5263b9f.png" xlink:type="simple" xlink:show="embed" xlink:actuate="onLoad"/></draw:frame>. Graphiquement, ce sont les abscisses des points d'intersection de la parabole avec l'axe des abscisses.</text:p>
      <text:p text:style-name="Text_20_body">Un polynôme du second degré peut avoir :</text:p>
      <text:list text:style-name="List_20_1" text:continue-numbering="false">
        <text:list-item>
          <text:p text:style-name="List_20_1_Content_First"> <text:span text:style-name="Strong_20_Emphasis">Deux racines distinctes :</text:span> La parabole coupe l'axe des abscisses en deux points.</text:p>
        </text:list-item>
        <text:list-item>
          <text:p text:style-name="List_20_1_Content"> <text:span text:style-name="Strong_20_Emphasis">Une racine double :</text:span> La parabole est tangente à l'axe des abscisses.</text:p>
        </text:list-item>
        <text:list-item>
          <text:p text:style-name="List_20_1_Content_Last"> <text:span text:style-name="Strong_20_Emphasis">Aucune racine réelle :</text:span> La parabole ne coupe pas l'axe des abscisses.</text:p>
        </text:list-item>
      </text:list>
      <text:h text:style-name="Heading_20_3" text:outline-level="3"><text:bookmark-start text:name="__RefHeading___resolution_d_equations_du_second_degre_7"/><text:bookmark-start text:name="resolution_d_equations_du_second_degre"/>Résolution d'Équations du Second Degré<text:bookmark-end text:name="__RefHeading___resolution_d_equations_du_second_degre_7"/><text:bookmark-end text:name="resolution_d_equations_du_second_degre"/></text:h>
      <text:p text:style-name="Text_20_body">Pour trouver les racines d'un polynôme du second degré, on résout l'équation <draw:frame draw:style-name="media" draw:name="8" text:anchor-type="as-char" draw:z-index="8" svg:width="2.4870833333333cm" style:rel-width="100%" svg:height="0.58208333333333cm" style:rel-height="scale"><draw:image xlink:href="Pictures/0f5c207a2a0757e1e7e475ab446506f0.png" xlink:type="simple" xlink:show="embed" xlink:actuate="onLoad"/></draw:frame>. On utilise pour cela le <text:span text:style-name="Strong_20_Emphasis">discriminant</text:span>, noté Δ (delta) :</text:p>
      <text:p text:style-name="Text_20_body"><draw:frame draw:style-name="media" draw:name="9" text:anchor-type="as-char" draw:z-index="9" svg:width="2.0902083333333cm" style:rel-width="100%" svg:height="0.58208333333333cm" style:rel-height="scale"><draw:image xlink:href="Pictures/9b0fbbbc9b344408bee68eecd24c15da.png" xlink:type="simple" xlink:show="embed" xlink:actuate="onLoad"/></draw:frame></text:p>
      <text:p text:style-name="Text_20_body">En fonction du signe de Δ, on a :</text:p>
      <text:list text:style-name="List_20_1" text:continue-numbering="false">
        <text:list-item>
          <text:p text:style-name="LastListParagraph_List_20_1_Content_First"> Si Δ &gt; 0, l'équation a deux racines réelles distinctes :</text:p>
        </text:list-item>
      </text:list>
      <text:p text:style-name="Text_20_body"><draw:frame draw:style-name="media" draw:name="10" text:anchor-type="as-char" draw:z-index="10" svg:width="2.7516666666667cm" style:rel-width="100%" svg:height="1.666875cm" style:rel-height="scale"><draw:image xlink:href="Pictures/d35f8d290b07b9c5e3ace49bc1c94dfb.png" xlink:type="simple" xlink:show="embed" xlink:actuate="onLoad"/></draw:frame> et <draw:frame draw:style-name="media" draw:name="11" text:anchor-type="as-char" draw:z-index="11" svg:width="2.8839583333333cm" style:rel-width="100%" svg:height="1.666875cm" style:rel-height="scale"><draw:image xlink:href="Pictures/a20fdf962eee2243e60f56b7e7840643.png" xlink:type="simple" xlink:show="embed" xlink:actuate="onLoad"/></draw:frame></text:p>
      <text:list text:style-name="List_20_1" text:continue-numbering="false">
        <text:list-item>
          <text:p text:style-name="LastListParagraph_List_20_1_Content_First"> Si Δ = 0, l'équation a une racine double :</text:p>
        </text:list-item>
      </text:list>
      <text:p text:style-name="Text_20_body"><draw:frame draw:style-name="media" draw:name="12" text:anchor-type="as-char" draw:z-index="12" svg:width="1.5610416666667cm" svg:height="1.1641666666667cm"><draw:image xlink:href="Pictures/52c59d00f401e3dd466dfbe25c678b1c.png" xlink:type="simple" xlink:show="embed" xlink:actuate="onLoad"/></draw:frame></text:p>
      <text:list text:style-name="List_20_1" text:continue-numbering="false">
        <text:list-item>
          <text:p text:style-name="List_20_1_Content_First"> Si Δ &lt; 0, l'équation n'a pas de racine réelle.</text:p>
        </text:list-item>
        <text:list-item>
          <text:p text:style-name="List_20_1_Content_Last"> <text:span text:style-name="Strong_20_Emphasis">Exemple :</text:span> Résolvons l'équation <draw:frame draw:style-name="media" draw:name="13" text:anchor-type="as-char" draw:z-index="13" svg:width="2.2754166666667cm" style:rel-width="100%" svg:height="0.58208333333333cm" style:rel-height="scale"><draw:image xlink:href="Pictures/bdbb596a76058293a1069095cd1567e2.png" xlink:type="simple" xlink:show="embed" xlink:actuate="onLoad"/></draw:frame>.</text:p>
        </text:list-item>
      </text:list>
      <text:p text:style-name="Text_20_body"><draw:frame draw:style-name="media" draw:name="14" text:anchor-type="as-char" draw:z-index="14" svg:width="0.79375cm" svg:height="0.42333333333333cm"><draw:image xlink:href="Pictures/80420b2015a57ed4b95f54785906356a.png" xlink:type="simple" xlink:show="embed" xlink:actuate="onLoad"/></draw:frame>, <draw:frame draw:style-name="media" draw:name="15" text:anchor-type="as-char" draw:z-index="15" svg:width="1.031875cm" svg:height="0.42333333333333cm"><draw:image xlink:href="Pictures/1f867553b15fc92ace7d07bd743d9316.png" xlink:type="simple" xlink:show="embed" xlink:actuate="onLoad"/></draw:frame>, <draw:frame draw:style-name="media" draw:name="16" text:anchor-type="as-char" draw:z-index="16" svg:width="0.79375cm" svg:height="0.42333333333333cm"><draw:image xlink:href="Pictures/0ed55302736f8992c86cae0270598f69.png" xlink:type="simple" xlink:show="embed" xlink:actuate="onLoad"/></draw:frame></text:p>
      <text:p text:style-name="Text_20_body"><draw:frame draw:style-name="media" draw:name="17" text:anchor-type="as-char" draw:z-index="17" svg:width="5.000625cm" style:rel-width="100%" svg:height="0.74083333333333cm" style:rel-height="scale"><draw:image xlink:href="Pictures/b9fda6a113d41b7c11a2e3c03511ba5d.png" xlink:type="simple" xlink:show="embed" xlink:actuate="onLoad"/></draw:frame></text:p>
      <text:p text:style-name="Text_20_body">Comme Δ &gt; 0, l'équation a deux racines réelles distinctes :</text:p>
      <text:p text:style-name="Text_20_body"><draw:frame draw:style-name="media" draw:name="18" text:anchor-type="as-char" draw:z-index="18" svg:width="5.159375cm" style:rel-width="100%" svg:height="1.666875cm" style:rel-height="scale"><draw:image xlink:href="Pictures/11091d76abab3f9304adf500e2f86ec5.png" xlink:type="simple" xlink:show="embed" xlink:actuate="onLoad"/></draw:frame></text:p>
      <text:p text:style-name="Text_20_body"><draw:frame draw:style-name="media" draw:name="19" text:anchor-type="as-char" draw:z-index="19" svg:width="5.3975cm" style:rel-width="100%" svg:height="1.666875cm" style:rel-height="scale"><draw:image xlink:href="Pictures/08bbe35228b67630ffc4a5eb1300a954.png" xlink:type="simple" xlink:show="embed" xlink:actuate="onLoad"/></draw:frame></text:p>
      <text:h text:style-name="Heading_20_2" text:outline-level="2"><text:bookmark-start text:name="__RefHeading___resume_8"/><text:bookmark-start text:name="resume"/>Résumé<text:bookmark-end text:name="__RefHeading___resume_8"/><text:bookmark-end text:name="resume"/></text:h>
      <text:list text:style-name="List_20_1" text:continue-numbering="false">
        <text:list-item>
          <text:p text:style-name="List_20_1_Content_First"> Un <text:span text:style-name="Strong_20_Emphasis">polynôme du second degré</text:span> est de la forme <draw:frame draw:style-name="media" draw:name="20" text:anchor-type="as-char" draw:z-index="20" svg:width="3.1485416666667cm" style:rel-width="100%" svg:height="0.66145833333333cm" style:rel-height="scale"><draw:image xlink:href="Pictures/14eec3331a67869494d3577ada5317cf.png" xlink:type="simple" xlink:show="embed" xlink:actuate="onLoad"/></draw:frame>, avec <draw:frame draw:style-name="media" draw:name="21" text:anchor-type="as-char" draw:z-index="21" svg:width="0.873125cm" svg:height="0.42333333333333cm"><draw:image xlink:href="Pictures/6c69fd936dbfddb31b56c399541de1c8.png" xlink:type="simple" xlink:show="embed" xlink:actuate="onLoad"/></draw:frame>.</text:p>
        </text:list-item>
        <text:list-item>
          <text:p text:style-name="List_20_1_Content"> La représentation graphique d'un polynôme du second degré est une <text:span text:style-name="Strong_20_Emphasis">parabole</text:span>.</text:p>
        </text:list-item>
        <text:list-item>
          <text:p text:style-name="List_20_1_Content"> Le <text:span text:style-name="Strong_20_Emphasis">discriminant</text:span> est <draw:frame draw:style-name="media" draw:name="22" text:anchor-type="as-char" draw:z-index="22" svg:width="2.0902083333333cm" style:rel-width="100%" svg:height="0.58208333333333cm" style:rel-height="scale"><draw:image xlink:href="Pictures/9b0fbbbc9b344408bee68eecd24c15da.png" xlink:type="simple" xlink:show="embed" xlink:actuate="onLoad"/></draw:frame>.</text:p>
        </text:list-item>
        <text:list-item>
          <text:p text:style-name="List_20_1_Content"> Si <draw:frame draw:style-name="media" draw:name="23" text:anchor-type="as-char" draw:z-index="23" svg:width="1.031875cm" svg:height="0.42333333333333cm"><draw:image xlink:href="Pictures/8db7d983d3b9b73977db335edd412405.png" xlink:type="simple" xlink:show="embed" xlink:actuate="onLoad"/></draw:frame>, l'équation <draw:frame draw:style-name="media" draw:name="24" text:anchor-type="as-char" draw:z-index="24" svg:width="2.4870833333333cm" style:rel-width="100%" svg:height="0.58208333333333cm" style:rel-height="scale"><draw:image xlink:href="Pictures/0f5c207a2a0757e1e7e475ab446506f0.png" xlink:type="simple" xlink:show="embed" xlink:actuate="onLoad"/></draw:frame> a deux racines réelles distinctes : <draw:frame draw:style-name="media" draw:name="25" text:anchor-type="as-char" draw:z-index="25" svg:width="2.7516666666667cm" style:rel-width="100%" svg:height="1.666875cm" style:rel-height="scale"><draw:image xlink:href="Pictures/d35f8d290b07b9c5e3ace49bc1c94dfb.png" xlink:type="simple" xlink:show="embed" xlink:actuate="onLoad"/></draw:frame> et <draw:frame draw:style-name="media" draw:name="26" text:anchor-type="as-char" draw:z-index="26" svg:width="2.8839583333333cm" style:rel-width="100%" svg:height="1.666875cm" style:rel-height="scale"><draw:image xlink:href="Pictures/a20fdf962eee2243e60f56b7e7840643.png" xlink:type="simple" xlink:show="embed" xlink:actuate="onLoad"/></draw:frame>.</text:p>
        </text:list-item>
        <text:list-item>
          <text:p text:style-name="List_20_1_Content"> Si <draw:frame draw:style-name="media" draw:name="27" text:anchor-type="as-char" draw:z-index="27" svg:width="0.9525cm" svg:height="0.42333333333333cm"><draw:image xlink:href="Pictures/a58f5be0b4a757cd5e56fe8a99f04733.png" xlink:type="simple" xlink:show="embed" xlink:actuate="onLoad"/></draw:frame>, l'équation a une racine double : <draw:frame draw:style-name="media" draw:name="28" text:anchor-type="as-char" draw:z-index="28" svg:width="1.5610416666667cm" svg:height="1.1641666666667cm"><draw:image xlink:href="Pictures/52c59d00f401e3dd466dfbe25c678b1c.png" xlink:type="simple" xlink:show="embed" xlink:actuate="onLoad"/></draw:frame>.</text:p>
        </text:list-item>
        <text:list-item>
          <text:p text:style-name="List_20_1_Content_Last"> Si <draw:frame draw:style-name="media" draw:name="29" text:anchor-type="as-char" draw:z-index="29" svg:width="1.031875cm" svg:height="0.42333333333333cm"><draw:image xlink:href="Pictures/23b0b26546a1c5471c9072858eb1794a.png" xlink:type="simple" xlink:show="embed" xlink:actuate="onLoad"/></draw:frame>, l'équation n'a pas de racine réell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fo:text-align="left" style:justify-single-word="fals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fo:text-align="left" style:justify-single-word="false"/>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3::23:40</meta:creation-date>
    <dc:creator>Generated</dc:creator>
    <dc:date>2026-08-25T03::23:40</dc:date>
    <dc:language>en-US</dc:language>
    <meta:editing-cycles>1</meta:editing-cycles>
    <meta:editing-duration>PT0S</meta:editing-duration>
    <dc:title>cours:lycee:generale:premiere_generale:mathematiques:polynome_second_degre</dc:title>
  </office:meta>
</office:document-meta>
</file>